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presentation"/>
  <manifest:file-entry manifest:full-path="Thumbnails/thumbnail.png" manifest:media-type="image/png"/>
  <manifest:file-entry manifest:full-path="meta.xml" manifest:media-type="text/xml"/>
  <manifest:file-entry manifest:full-path="settings.xml" manifest:media-type="text/xml"/>
  <manifest:file-entry manifest:full-path="content.xml" manifest:media-type="text/xml"/>
  <manifest:file-entry manifest:full-path="Pictures/1000000000000640000003024B9B3248F8507833.png" manifest:media-type="image/png"/>
  <manifest:file-entry manifest:full-path="Pictures/100002010000080000000454A24F6C3F93E6B0CC.png" manifest:media-type="image/png"/>
  <manifest:file-entry manifest:full-path="Pictures/1000020100000175000000F763B351D2FD900190.png" manifest:media-type="image/png"/>
  <manifest:file-entry manifest:full-path="Pictures/1000020100000175000000F777A37DA1AB9E03FF.png" manifest:media-type="image/png"/>
  <manifest:file-entry manifest:full-path="Pictures/100002010000080000000800A013BBE2B2FE0278.png" manifest:media-type="image/png"/>
  <manifest:file-entry manifest:full-path="Pictures/10000201000003E800000245211A96D6D1218DB5.png" manifest:media-type="image/png"/>
  <manifest:file-entry manifest:full-path="Pictures/100002010000080000000565F909DF6C69539F7F.png" manifest:media-type="image/png"/>
  <manifest:file-entry manifest:full-path="Pictures/10000000000005DC000003E9A6CEB1E234A90727.png" manifest:media-type="image/png"/>
  <manifest:file-entry manifest:full-path="Pictures/10000201000004A70000066F3F2FCA4B396245DB.png" manifest:media-type="image/png"/>
  <manifest:file-entry manifest:full-path="Pictures/100000000000078000000438F6641E1F3232A257.jpg" manifest:media-type="image/jpeg"/>
  <manifest:file-entry manifest:full-path="Pictures/10000201000008000000021201D05A96DB13D4F4.png" manifest:media-type="image/png"/>
  <manifest:file-entry manifest:full-path="Pictures/1000000000000500000002D0443AF42774B1D432.png" manifest:media-type="image/png"/>
  <manifest:file-entry manifest:full-path="Pictures/1000020100000800000001C9AD6BA54167FF4A65.png" manifest:media-type="image/png"/>
  <manifest:file-entry manifest:full-path="Pictures/1000020100000800000005655EB2004CA7A28E17.png" manifest:media-type="image/png"/>
  <manifest:file-entry manifest:full-path="Pictures/10000201000001F70000006EF9795954B2F92712.png" manifest:media-type="image/png"/>
  <manifest:file-entry manifest:full-path="Pictures/10000201000001A90000008A8A39D5F0B7A5EB84.png" manifest:media-type="image/png"/>
  <manifest:file-entry manifest:full-path="Pictures/1000020100000800000001541BD9BC3110E167F3.png" manifest:media-type="image/png"/>
  <manifest:file-entry manifest:full-path="Pictures/10000201000002000000008064C11A0301D7A115.png" manifest:media-type="image/png"/>
  <manifest:file-entry manifest:full-path="Pictures/100002010000060E00000324977A6BF4750E97A3.png" manifest:media-type="image/png"/>
  <manifest:file-entry manifest:full-path="Pictures/10000000000004B0000002A81E9000FA572C53C8.png" manifest:media-type="image/png"/>
  <manifest:file-entry manifest:full-path="Pictures/100002010000060E00000324F7B75B245D276D74.png" manifest:media-type="image/png"/>
  <manifest:file-entry manifest:full-path="Pictures/10000201000000F0000000F0C7B4EB6C84C8DFD8.png" manifest:media-type="image/png"/>
  <manifest:file-entry manifest:full-path="Pictures/1000020100000544000001F75E68B914CD5A357F.png" manifest:media-type="image/png"/>
  <manifest:file-entry manifest:full-path="Pictures/100002010000020000000200D7D2CA5BBBF6CD8B.png" manifest:media-type="image/png"/>
  <manifest:file-entry manifest:full-path="Pictures/10000201000003D200000243BAD353D17BB06428.png" manifest:media-type="image/png"/>
  <manifest:file-entry manifest:full-path="Pictures/100002010000020000000200FDD553D5DCEE630D.png" manifest:media-type="image/png"/>
  <manifest:file-entry manifest:full-path="Pictures/10000000000004B00000032044CC976E5D213C31.png" manifest:media-type="image/png"/>
  <manifest:file-entry manifest:full-path="Pictures/100000000000038400000258B7227FEA412AAA79.png" manifest:media-type="image/png"/>
  <manifest:file-entry manifest:full-path="Pictures/100002010000080000000480A0BD84B4B184D660.png" manifest:media-type="image/png"/>
  <manifest:file-entry manifest:full-path="Pictures/1000020100000115000000C5FD4C57DBA58D5070.png" manifest:media-type="image/png"/>
  <manifest:file-entry manifest:full-path="Pictures/100002010000065C000005385E399520432C50AB.png" manifest:media-type="image/png"/>
  <manifest:file-entry manifest:full-path="Pictures/10000201000003E3000004D431ABD83F4461E2A6.png" manifest:media-type="image/png"/>
  <manifest:file-entry manifest:full-path="Pictures/10000201000004DD000002389ADB56DE1CA10269.png" manifest:media-type="image/png"/>
  <manifest:file-entry manifest:full-path="Pictures/10000000000004B000000276CA3AA0CF30B93678.png" manifest:media-type="image/png"/>
  <manifest:file-entry manifest:full-path="Pictures/100002010000020000000200860B0751E333FF79.png" manifest:media-type="image/png"/>
  <manifest:file-entry manifest:full-path="Pictures/100002010000044C00000278DEAA3959F79D6BF0.png" manifest:media-type="image/png"/>
  <manifest:file-entry manifest:full-path="Pictures/10000201000002000000020057E2D0EF0F98ED35.png" manifest:media-type="image/png"/>
  <manifest:file-entry manifest:full-path="styles.xml" manifest:media-type="text/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ce style:name="Calibri" svg:font-family="Calibri"/>
    <style:font-face style:name="Liberation Sans" svg:font-family="'Liberation Sans'" style:font-family-generic="roman" style:font-pitch="variable"/>
    <style:font-face style:name="Liberation Serif" svg:font-family="'Liberation Serif'" style:font-family-generic="roman" style:font-pitch="variable"/>
    <style:font-face style:name="DejaVu Sans" svg:font-family="'DejaVu Sans'" style:font-family-generic="system" style:font-pitch="variable"/>
    <style:font-face style:name="Linux Libertine G" svg:font-family="'Linux Libertine G'" style:font-family-generic="system" style:font-pitch="variable"/>
  </office:font-face-decls>
  <office:automatic-styles>
    <style:style style:name="dp1" style:family="drawing-page">
      <style:drawing-page-properties presentation:background-visible="true" presentation:background-objects-visible="true" presentation:display-footer="false" presentation:display-page-number="false" presentation:display-date-time="false"/>
    </style:style>
    <style:style style:name="dp2" style:family="drawing-page">
      <style:drawing-page-properties presentation:display-header="false" presentation:display-footer="false" presentation:display-page-number="false" presentation:display-date-time="false"/>
    </style:style>
    <style:style style:name="dp3" style:family="drawing-page">
      <style:drawing-page-properties presentation:background-visible="true" presentation:background-objects-visible="true" draw:fill="solid" draw:fill-color="#cccccc" presentation:display-footer="false" presentation:display-page-number="false" presentation:display-date-time="false"/>
    </style:style>
    <style:style style:name="gr1" style:family="graphic" style:parent-style-name="standard">
      <style:graphic-properties draw:stroke="solid" svg:stroke-width="0.026cm" svg:stroke-color="#eeeeee" draw:stroke-linejoin="round" draw:fill="solid" draw:fill-color="#eeeeee" draw:textarea-vertical-align="middle" draw:auto-grow-height="false" draw:fit-to-size="false" style:shrink-to-fit="false" fo:min-height="0cm" fo:min-width="0cm" fo:padding-top="0.254cm" fo:padding-bottom="0.254cm" fo:padding-left="0.254cm" fo:padding-right="0.254cm" fo:wrap-option="wrap"/>
    </style:style>
    <style:style style:name="gr2" style:family="graphic" style:parent-style-name="Object_20_with_20_no_20_fill_20_and_20_no_20_line">
      <style:graphic-properties draw:stroke="none" svg:stroke-width="0cm" draw:fill="none" draw:textarea-vertical-align="top" draw:auto-grow-height="false" fo:padding-top="0.125cm" fo:padding-bottom="0.125cm" fo:padding-left="0.25cm" fo:padding-right="0.25cm" fo:wrap-option="wrap" draw:color-mode="standard" draw:luminance="0%" draw:contrast="0%" draw:gamma="100%" draw:red="0%" draw:green="0%" draw:blue="0%" fo:clip="rect(0cm, 26.797cm, 0cm, 1.679cm)" draw:image-opacity="100%" style:mirror="none"/>
    </style:style>
    <style:style style:name="gr3" style:family="graphic" style:parent-style-name="Object_20_with_20_no_20_fill_20_and_20_no_20_line">
      <style:graphic-properties draw:stroke="none" svg:stroke-width="0cm" draw:fill="none" draw:textarea-vertical-align="top" draw:auto-grow-height="false" fo:padding-top="0.125cm" fo:padding-bottom="0.125cm" fo:padding-left="0.25cm" fo:padding-right="0.25cm" fo:wrap-option="wrap" draw:color-mode="standard" draw:luminance="0%" draw:contrast="0%" draw:gamma="100%" draw:red="0%" draw:green="0%" draw:blue="0%" fo:clip="rect(0cm, 1.685cm, 0cm, 14.207cm)" draw:image-opacity="100%" style:mirror="none"/>
    </style:style>
    <style:style style:name="gr4" style:family="graphic" style:parent-style-name="standard">
      <style:graphic-properties draw:stroke="none" svg:stroke-width="0cm" draw:fill="solid" draw:fill-color="#eeeeee" draw:textarea-vertical-align="middle" draw:auto-grow-height="false" draw:fit-to-size="false" style:shrink-to-fit="false" fo:min-height="0cm" fo:min-width="0cm" fo:padding-top="0.19cm" fo:padding-bottom="0.19cm" fo:padding-left="0.19cm" fo:padding-right="0.19cm" fo:wrap-option="wrap"/>
    </style:style>
    <style:style style:name="gr5" style:family="graphic" style:parent-style-name="standard">
      <style:graphic-properties draw:stroke="none" svg:stroke-width="0cm" draw:fill="solid" draw:fill-color="#073360" draw:opacity="55%" draw:textarea-vertical-align="middle" draw:auto-grow-height="false" draw:fit-to-size="false" style:shrink-to-fit="false" fo:min-height="0cm" fo:min-width="0cm" fo:padding-top="0.19cm" fo:padding-bottom="0.19cm" fo:padding-left="0.19cm" fo:padding-right="0.19cm" fo:wrap-option="wrap"/>
    </style:style>
    <style:style style:name="gr6" style:family="graphic" style:parent-style-name="Object_20_with_20_no_20_fill_20_and_20_no_20_line">
      <style:graphic-properties draw:stroke="none" svg:stroke-width="0cm" draw:fill="none" draw:textarea-vertical-align="top" draw:auto-grow-height="false" fo:padding-top="0.125cm" fo:padding-bottom="0.125cm" fo:padding-left="0.25cm" fo:padding-right="0.25cm" fo:wrap-option="wrap" draw:color-mode="standard" draw:luminance="0%" draw:contrast="0%" draw:gamma="100%" draw:red="0%" draw:green="0%" draw:blue="0%" fo:clip="rect(0cm, 0cm, 0cm, 0cm)" draw:image-opacity="100%" style:mirror="none"/>
    </style:style>
    <style:style style:name="gr7" style:family="graphic">
      <style:graphic-properties style:protect="size"/>
    </style:style>
    <style:style style:name="gr8" style:family="graphic" style:parent-style-name="standard">
      <style:graphic-properties draw:stroke="none" svg:stroke-width="0cm" draw:fill="solid" draw:fill-color="#eeeeee" draw:textarea-vertical-align="middle" draw:auto-grow-height="false" draw:fit-to-size="false" style:shrink-to-fit="false" fo:min-height="0cm" fo:min-width="0cm" fo:padding-top="0.254cm" fo:padding-bottom="0.254cm" fo:padding-left="0.254cm" fo:padding-right="0.254cm" fo:wrap-option="wrap"/>
    </style:style>
    <style:style style:name="gr9" style:family="graphic" style:parent-style-name="standard">
      <style:graphic-properties draw:stroke="none" svg:stroke-width="0cm" draw:fill="none" draw:textarea-vertical-align="top" draw:auto-grow-height="true" draw:fit-to-size="false" style:shrink-to-fit="false" fo:min-height="0cm" fo:min-width="0cm" fo:padding-top="0.254cm" fo:padding-bottom="0.254cm" fo:padding-left="0.254cm" fo:padding-right="0.254cm" fo:wrap-option="wrap"/>
    </style:style>
    <style:style style:name="gr10" style:family="graphic" style:parent-style-name="standard">
      <style:graphic-properties draw:stroke="none" svg:stroke-width="0cm" draw:fill="solid" draw:fill-color="#eeeeee" draw:textarea-vertical-align="middle" draw:auto-grow-height="false" draw:fit-to-size="false" style:shrink-to-fit="false" fo:min-height="0cm" fo:min-width="0cm" fo:padding-top="0.254cm" fo:padding-bottom="0.254cm" fo:padding-left="0.254cm" fo:padding-right="0.254cm" fo:wrap-option="wrap"/>
    </style:style>
    <style:style style:name="gr11" style:family="graphic" style:parent-style-name="standard">
      <style:graphic-properties draw:stroke="none" svg:stroke-width="0cm" draw:fill="solid" draw:fill-color="#073763" draw:textarea-vertical-align="middle" draw:auto-grow-height="false" draw:fit-to-size="false" style:shrink-to-fit="false" fo:min-height="0cm" fo:min-width="0cm" fo:padding-top="0.254cm" fo:padding-bottom="0.254cm" fo:padding-left="0.254cm" fo:padding-right="0.254cm" fo:wrap-option="wrap"/>
    </style:style>
    <style:style style:name="gr12" style:family="graphic" style:parent-style-name="standard">
      <style:graphic-properties draw:stroke="none" svg:stroke-width="0cm" draw:fill="solid" draw:fill-color="#073763" draw:textarea-vertical-align="middle" draw:auto-grow-height="false" draw:fit-to-size="false" style:shrink-to-fit="false" fo:min-height="0cm" fo:min-width="0cm" fo:padding-top="0.254cm" fo:padding-bottom="0.254cm" fo:padding-left="0.254cm" fo:padding-right="0.254cm" fo:wrap-option="wrap"/>
    </style:style>
    <style:style style:name="gr13" style:family="graphic" style:parent-style-name="standard">
      <style:graphic-properties draw:stroke="none" svg:stroke-width="0cm" draw:fill="none" draw:textarea-vertical-align="top" draw:auto-grow-height="true" draw:fit-to-size="false" style:shrink-to-fit="false" fo:min-height="0cm" fo:min-width="0cm" fo:padding-top="0.1cm" fo:padding-bottom="0.254cm" fo:padding-left="0.254cm" fo:padding-right="0.1cm" fo:wrap-option="wrap"/>
    </style:style>
    <style:style style:name="gr14" style:family="graphic" style:parent-style-name="standard">
      <style:graphic-properties draw:stroke="none" svg:stroke-width="0cm" draw:fill="solid" draw:fill-color="#000000" draw:textarea-vertical-align="middle" draw:auto-grow-height="false" draw:fit-to-size="false" style:shrink-to-fit="false" fo:min-height="0cm" fo:min-width="0cm" fo:padding-top="0.254cm" fo:padding-bottom="0.254cm" fo:padding-left="0.254cm" fo:padding-right="0.254cm" fo:wrap-option="wrap"/>
    </style:style>
    <style:style style:name="gr15" style:family="graphic" style:parent-style-name="standard">
      <style:graphic-properties draw:stroke="none" svg:stroke-width="0cm" draw:fill="none" draw:textarea-vertical-align="top" draw:auto-grow-height="true" draw:fit-to-size="false" style:shrink-to-fit="false" fo:min-height="0cm" fo:min-width="0cm" fo:padding-top="0.254cm" fo:padding-bottom="0.254cm" fo:padding-left="0.254cm" fo:padding-right="0.254cm" fo:wrap-option="wrap"/>
    </style:style>
    <style:style style:name="gr16" style:family="graphic" style:parent-style-name="standard">
      <style:graphic-properties draw:stroke="none" svg:stroke-width="0cm" draw:fill="solid" draw:fill-color="#ffffff" draw:textarea-vertical-align="middle" draw:auto-grow-height="false" draw:fit-to-size="false" style:shrink-to-fit="false" fo:min-height="0cm" fo:min-width="0cm" fo:padding-top="0.254cm" fo:padding-bottom="0.254cm" fo:padding-left="0.254cm" fo:padding-right="0.254cm" fo:wrap-option="wrap"/>
    </style:style>
    <style:style style:name="gr17" style:family="graphic" style:parent-style-name="standard">
      <style:graphic-properties draw:stroke="none" svg:stroke-width="0cm" draw:fill="none" draw:textarea-vertical-align="top" draw:auto-grow-height="true" draw:fit-to-size="false" style:shrink-to-fit="false" fo:min-height="0cm" fo:min-width="0cm" fo:padding-top="0.4cm" fo:padding-bottom="0.254cm" fo:padding-left="0.254cm" fo:padding-right="0.254cm" fo:wrap-option="wrap"/>
    </style:style>
    <style:style style:name="gr18" style:family="graphic" style:parent-style-name="Object_20_with_20_no_20_fill_20_and_20_no_20_line">
      <style:graphic-properties draw:stroke="none" svg:stroke-width="0cm" draw:fill="none" draw:textarea-vertical-align="top" draw:auto-grow-height="false" fo:padding-top="0.125cm" fo:padding-bottom="0.125cm" fo:padding-left="0.25cm" fo:padding-right="0.25cm" fo:wrap-option="wrap" draw:color-mode="standard" draw:luminance="0%" draw:contrast="0%" draw:gamma="100%" draw:red="0%" draw:green="0%" draw:blue="0%" fo:clip="rect(0cm, 0cm, 2.792cm, 2.196cm)" draw:image-opacity="100%" style:mirror="none"/>
    </style:style>
    <style:style style:name="gr19" style:family="graphic" style:parent-style-name="Object_20_with_20_no_20_fill_20_and_20_no_20_line">
      <style:graphic-properties draw:stroke="none" svg:stroke-width="0cm" draw:fill="none" draw:textarea-vertical-align="top" draw:auto-grow-height="false" fo:padding-top="0.125cm" fo:padding-bottom="0.125cm" fo:padding-left="0.25cm" fo:padding-right="0.25cm" fo:wrap-option="wrap" draw:color-mode="standard" draw:luminance="0%" draw:contrast="0%" draw:gamma="100%" draw:red="0%" draw:green="0%" draw:blue="0%" fo:clip="rect(1.517cm, 3.277cm, 0cm, 0cm)" draw:image-opacity="100%" style:mirror="none"/>
    </style:style>
    <style:style style:name="gr20" style:family="graphic" style:parent-style-name="Object_20_with_20_no_20_fill_20_and_20_no_20_line">
      <style:graphic-properties draw:stroke="none" svg:stroke-width="0cm" draw:fill="none" draw:textarea-vertical-align="top" draw:auto-grow-height="false" fo:padding-top="0.125cm" fo:padding-bottom="0.125cm" fo:padding-left="0.25cm" fo:padding-right="0.25cm" fo:wrap-option="wrap" draw:color-mode="standard" draw:luminance="0%" draw:contrast="0%" draw:gamma="100%" draw:red="0%" draw:green="0%" draw:blue="0%" fo:clip="rect(0cm, 2.038cm, 0cm, 0cm)" draw:image-opacity="100%" style:mirror="none"/>
    </style:style>
    <style:style style:name="gr21" style:family="graphic" style:parent-style-name="standard">
      <style:graphic-properties draw:stroke="solid" svg:stroke-width="0.079cm" svg:stroke-color="#00ffff" draw:stroke-linejoin="round" draw:fill="none" draw:textarea-vertical-align="middle" draw:auto-grow-height="false" draw:fit-to-size="false" style:shrink-to-fit="false" fo:min-height="0cm" fo:min-width="0cm" fo:padding-top="0.254cm" fo:padding-bottom="0.254cm" fo:padding-left="0.254cm" fo:padding-right="0.254cm" fo:wrap-option="wrap"/>
    </style:style>
    <style:style style:name="gr22" style:family="graphic" style:parent-style-name="Object_20_with_20_no_20_fill_20_and_20_no_20_line">
      <style:graphic-properties draw:stroke="none" svg:stroke-width="0cm" draw:fill="none" draw:textarea-vertical-align="top" draw:auto-grow-height="false" fo:padding-top="0.125cm" fo:padding-bottom="0.125cm" fo:padding-left="0.25cm" fo:padding-right="0.25cm" fo:wrap-option="wrap" draw:color-mode="standard" draw:luminance="0%" draw:contrast="0%" draw:gamma="100%" draw:red="0%" draw:green="0%" draw:blue="0%" fo:clip="rect(1.972cm, 3.42cm, 0.763cm, 0.916cm)" draw:image-opacity="100%" style:mirror="none"/>
    </style:style>
    <style:style style:name="gr23" style:family="graphic" style:parent-style-name="Object_20_with_20_no_20_fill_20_and_20_no_20_line">
      <style:graphic-properties draw:stroke="none" svg:stroke-width="0cm" draw:fill="none" draw:textarea-vertical-align="top" draw:auto-grow-height="false" fo:padding-top="0.125cm" fo:padding-bottom="0.125cm" fo:padding-left="0.25cm" fo:padding-right="0.25cm" fo:wrap-option="wrap" draw:color-mode="standard" draw:luminance="0%" draw:contrast="0%" draw:gamma="100%" draw:red="0%" draw:green="0%" draw:blue="0%" fo:clip="rect(16.625cm, 0cm, 0cm, 22.521cm)" draw:image-opacity="100%" style:mirror="none"/>
    </style:style>
    <style:style style:name="gr24" style:family="graphic" style:parent-style-name="standard">
      <style:graphic-properties draw:stroke="solid" svg:stroke-width="0.079cm" svg:stroke-color="#ff0000" draw:stroke-linejoin="round" draw:fill="solid" draw:fill-color="#ffff00" draw:textarea-vertical-align="bottom" draw:auto-grow-height="false" draw:fit-to-size="false" style:shrink-to-fit="false" fo:min-height="0cm" fo:min-width="0cm" fo:padding-top="0cm" fo:padding-bottom="0cm" fo:padding-left="0cm" fo:padding-right="0cm" fo:wrap-option="wrap"/>
    </style:style>
    <style:style style:name="gr25" style:family="graphic" style:parent-style-name="Object_20_with_20_no_20_fill_20_and_20_no_20_line">
      <style:graphic-properties draw:stroke="none" svg:stroke-width="0cm" draw:fill="solid" draw:fill-color="#ffffff" draw:textarea-vertical-align="top" draw:auto-grow-height="false" fo:padding-top="0.125cm" fo:padding-bottom="0.125cm" fo:padding-left="0.25cm" fo:padding-right="0.25cm" fo:wrap-option="wrap" draw:color-mode="standard" draw:luminance="0%" draw:contrast="0%" draw:gamma="100%" draw:red="0%" draw:green="0%" draw:blue="0%" fo:clip="rect(0cm, 0cm, 0cm, 0cm)" draw:image-opacity="100%" style:mirror="none"/>
    </style:style>
    <style:style style:name="gr26" style:family="graphic" style:parent-style-name="standard">
      <style:graphic-properties draw:stroke="none" svg:stroke-width="0cm" draw:fill="none" draw:textarea-vertical-align="top" draw:auto-grow-height="false" draw:fit-to-size="shrink-to-fit" style:shrink-to-fit="true" fo:min-height="0cm" fo:min-width="0cm" fo:padding-top="0.4cm" fo:padding-bottom="0.5cm" fo:padding-left="0.4cm" fo:padding-right="0.5cm" fo:wrap-option="wrap"/>
    </style:style>
    <style:style style:name="gr27" style:family="graphic" style:parent-style-name="Object_20_with_20_no_20_fill_20_and_20_no_20_line">
      <style:graphic-properties draw:stroke="none" svg:stroke-width="0cm" draw:fill="none" draw:textarea-vertical-align="top" draw:auto-grow-height="false" fo:padding-top="0.125cm" fo:padding-bottom="0.125cm" fo:padding-left="0.25cm" fo:padding-right="0.25cm" fo:wrap-option="wrap" draw:color-mode="standard" draw:luminance="0%" draw:contrast="0%" draw:gamma="100%" draw:red="0%" draw:green="0%" draw:blue="0%" fo:clip="rect(2.213cm, 0cm, 1.658cm, 0cm)" draw:image-opacity="100%" style:mirror="none"/>
    </style:style>
    <style:style style:name="gr28" style:family="graphic" style:parent-style-name="Object_20_with_20_no_20_fill_20_and_20_no_20_line">
      <style:graphic-properties draw:stroke="none" svg:stroke-width="0cm" draw:fill="none" draw:textarea-vertical-align="top" draw:auto-grow-height="false" fo:padding-top="0.125cm" fo:padding-bottom="0.125cm" fo:padding-left="0.25cm" fo:padding-right="0.25cm" fo:wrap-option="wrap" draw:color-mode="standard" draw:luminance="0%" draw:contrast="0%" draw:gamma="100%" draw:red="0%" draw:green="0%" draw:blue="0%" fo:clip="rect(0cm, 0.663cm, 31.942cm, 0cm)" draw:image-opacity="100%" style:mirror="none"/>
    </style:style>
    <style:style style:name="gr29" style:family="graphic" style:parent-style-name="standard">
      <style:graphic-properties draw:stroke="none" svg:stroke-width="0cm" draw:fill="solid" draw:fill-color="#cccccc" draw:textarea-vertical-align="middle" draw:auto-grow-height="false" draw:fit-to-size="false" style:shrink-to-fit="false" fo:min-height="0cm" fo:min-width="0cm" fo:padding-top="0.254cm" fo:padding-bottom="0.254cm" fo:padding-left="0.254cm" fo:padding-right="0.254cm" fo:wrap-option="wrap"/>
    </style:style>
    <style:style style:name="gr30" style:family="graphic" style:parent-style-name="Object_20_with_20_no_20_fill_20_and_20_no_20_line">
      <style:graphic-properties draw:stroke="none" svg:stroke-width="0cm" draw:fill="none" draw:textarea-vertical-align="top" draw:auto-grow-height="false" fo:padding-top="0.125cm" fo:padding-bottom="0.125cm" fo:padding-left="0.25cm" fo:padding-right="0.25cm" fo:wrap-option="wrap" draw:color-mode="standard" draw:luminance="0%" draw:contrast="0%" draw:gamma="100%" draw:red="0%" draw:green="0%" draw:blue="0%" fo:clip="rect(0cm, 2.899cm, 0cm, 2.232cm)" draw:image-opacity="100%" style:mirror="none"/>
    </style:style>
    <style:style style:name="gr31" style:family="graphic" style:parent-style-name="Object_20_with_20_no_20_fill_20_and_20_no_20_line">
      <style:graphic-properties draw:stroke="none" svg:stroke-width="0cm" draw:fill="none" draw:textarea-vertical-align="top" draw:auto-grow-height="false" fo:padding-top="0.125cm" fo:padding-bottom="0.125cm" fo:padding-left="0.25cm" fo:padding-right="0.25cm" fo:wrap-option="wrap" draw:color-mode="standard" draw:luminance="0%" draw:contrast="0%" draw:gamma="100%" draw:red="0%" draw:green="0%" draw:blue="0%" fo:clip="rect(1.13cm, 0cm, 11.571cm, 3.236cm)" draw:image-opacity="100%" style:mirror="none"/>
    </style:style>
    <style:style style:name="gr32" style:family="graphic" style:parent-style-name="standard">
      <style:graphic-properties draw:stroke="none" svg:stroke-width="0cm" draw:fill="none" draw:textarea-vertical-align="top" draw:auto-grow-height="false" draw:fit-to-size="shrink-to-fit" style:shrink-to-fit="true" fo:min-height="0cm" fo:min-width="0cm" fo:padding-top="0.5cm" fo:padding-bottom="0.5cm" fo:padding-left="0.4cm" fo:padding-right="0.81cm" fo:wrap-option="wrap"/>
    </style:style>
    <style:style style:name="gr33" style:family="graphic" style:parent-style-name="standard">
      <style:graphic-properties draw:stroke="solid" svg:stroke-width="0.053cm" svg:stroke-color="#00ffff" draw:stroke-linejoin="round" draw:fill="none" draw:textarea-vertical-align="middle" draw:auto-grow-height="false" draw:fit-to-size="false" style:shrink-to-fit="false" fo:min-height="0cm" fo:min-width="0cm" fo:padding-top="0.254cm" fo:padding-bottom="0.254cm" fo:padding-left="0.254cm" fo:padding-right="0.254cm" fo:wrap-option="wrap"/>
    </style:style>
    <style:style style:name="gr34" style:family="graphic" style:parent-style-name="standard">
      <style:graphic-properties draw:stroke="none" svg:stroke-width="0cm" draw:fill="solid" draw:fill-color="#4cace1" draw:textarea-vertical-align="middle" draw:auto-grow-height="false" draw:fit-to-size="false" style:shrink-to-fit="false" fo:min-height="0cm" fo:min-width="0cm" fo:padding-top="0.254cm" fo:padding-bottom="0.254cm" fo:padding-left="0.254cm" fo:padding-right="0.254cm" fo:wrap-option="wrap"/>
    </style:style>
    <style:style style:name="gr35" style:family="graphic" style:parent-style-name="standard">
      <style:graphic-properties draw:stroke="none" svg:stroke-width="0cm" draw:fill="solid" draw:fill-color="#96bf40" draw:textarea-vertical-align="middle" draw:auto-grow-height="false" draw:fit-to-size="false" style:shrink-to-fit="false" fo:min-height="0cm" fo:min-width="0cm" fo:padding-top="0.254cm" fo:padding-bottom="0.254cm" fo:padding-left="0.254cm" fo:padding-right="0.254cm" fo:wrap-option="wrap"/>
    </style:style>
    <style:style style:name="gr36" style:family="graphic" style:parent-style-name="standard">
      <style:graphic-properties draw:stroke="none" svg:stroke-width="0cm" draw:fill="solid" draw:fill-color="#f1c232" draw:textarea-vertical-align="middle" draw:auto-grow-height="false" draw:fit-to-size="false" style:shrink-to-fit="false" fo:min-height="0cm" fo:min-width="0cm" fo:padding-top="0.254cm" fo:padding-bottom="0.254cm" fo:padding-left="0.254cm" fo:padding-right="0.254cm" fo:wrap-option="wrap"/>
    </style:style>
    <style:style style:name="gr37" style:family="graphic" style:parent-style-name="standard">
      <style:graphic-properties draw:stroke="none" svg:stroke-width="0cm" draw:fill="solid" draw:fill-color="#e9864b" draw:textarea-vertical-align="middle" draw:auto-grow-height="false" draw:fit-to-size="false" style:shrink-to-fit="false" fo:min-height="0cm" fo:min-width="0cm" fo:padding-top="0.254cm" fo:padding-bottom="0.254cm" fo:padding-left="0.254cm" fo:padding-right="0.254cm" fo:wrap-option="wrap"/>
    </style:style>
    <style:style style:name="gr38" style:family="graphic" style:parent-style-name="standard">
      <style:graphic-properties draw:stroke="none" svg:stroke-width="0cm" draw:fill="solid" draw:fill-color="#b18fc0" draw:textarea-vertical-align="middle" draw:auto-grow-height="false" draw:fit-to-size="false" style:shrink-to-fit="false" fo:min-height="0cm" fo:min-width="0cm" fo:padding-top="0.254cm" fo:padding-bottom="0.254cm" fo:padding-left="0.254cm" fo:padding-right="0.254cm" fo:wrap-option="wrap"/>
    </style:style>
    <style:style style:name="gr39" style:family="graphic" style:parent-style-name="standard">
      <style:graphic-properties draw:stroke="none" svg:stroke-width="0cm" draw:fill="solid" draw:fill-color="#cfe2f3" draw:textarea-vertical-align="middle" draw:auto-grow-height="false" draw:fit-to-size="false" style:shrink-to-fit="false" fo:min-height="0cm" fo:min-width="0cm" fo:padding-top="0cm" fo:padding-bottom="0cm" fo:padding-left="0.25cm" fo:padding-right="0.254cm" fo:wrap-option="wrap"/>
    </style:style>
    <style:style style:name="gr40" style:family="graphic" style:parent-style-name="standard">
      <style:graphic-properties draw:stroke="none" svg:stroke-width="0cm" draw:fill="solid" draw:fill-color="#cfe2f3" draw:textarea-vertical-align="bottom" draw:auto-grow-height="false" draw:fit-to-size="false" style:shrink-to-fit="false" fo:min-height="0cm" fo:min-width="0cm" fo:padding-top="0cm" fo:padding-bottom="0cm" fo:padding-left="0.25cm" fo:padding-right="0.254cm" fo:wrap-option="wrap"/>
    </style:style>
    <style:style style:name="gr41" style:family="graphic" style:parent-style-name="standard">
      <style:graphic-properties draw:stroke="none" svg:stroke-width="0cm" draw:fill="solid" draw:fill-color="#9e9e9e" draw:textarea-vertical-align="middle" draw:auto-grow-height="false" draw:fit-to-size="false" style:shrink-to-fit="false" fo:min-height="0cm" fo:min-width="0cm" fo:padding-top="0.254cm" fo:padding-bottom="0.254cm" fo:padding-left="0.254cm" fo:padding-right="0.254cm" fo:wrap-option="wrap"/>
    </style:style>
    <style:style style:name="gr42" style:family="graphic" style:parent-style-name="Object_20_with_20_no_20_fill_20_and_20_no_20_line">
      <style:graphic-properties draw:stroke="none" svg:stroke-width="0cm" draw:fill="none" draw:textarea-vertical-align="top" draw:auto-grow-height="false" fo:padding-top="0.125cm" fo:padding-bottom="0.125cm" fo:padding-left="0.25cm" fo:padding-right="0.25cm" fo:wrap-option="wrap" draw:color-mode="standard" draw:luminance="0%" draw:contrast="0%" draw:gamma="100%" draw:red="0%" draw:green="0%" draw:blue="0%" fo:clip="rect(0cm, 0cm, 2.23cm, 0cm)" draw:image-opacity="100%" style:mirror="none"/>
    </style:style>
    <style:style style:name="gr43" style:family="graphic" style:parent-style-name="standard">
      <style:graphic-properties draw:stroke="none" svg:stroke-width="0cm" draw:fill="solid" draw:fill-color="#9e9e9e" draw:textarea-vertical-align="middle" draw:auto-grow-height="false" draw:fit-to-size="false" style:shrink-to-fit="false" fo:min-height="0cm" fo:min-width="0cm" fo:padding-top="0.254cm" fo:padding-bottom="0.254cm" fo:padding-left="0.254cm" fo:padding-right="0.254cm" fo:wrap-option="wrap"/>
    </style:style>
    <style:style style:name="gr44" style:family="graphic" style:parent-style-name="Object_20_with_20_no_20_fill_20_and_20_no_20_line">
      <style:graphic-properties draw:stroke="none" svg:stroke-width="0cm" draw:fill="none" draw:textarea-vertical-align="top" draw:auto-grow-height="false" fo:padding-top="0.125cm" fo:padding-bottom="0.125cm" fo:padding-left="0.25cm" fo:padding-right="0.25cm" fo:wrap-option="wrap" draw:color-mode="standard" draw:luminance="0%" draw:contrast="0%" draw:gamma="100%" draw:red="0%" draw:green="0%" draw:blue="0%" fo:clip="rect(0cm, 0cm, 24.926cm, 0cm)" draw:image-opacity="100%" style:mirror="none"/>
    </style:style>
    <style:style style:name="gr45" style:family="graphic" style:parent-style-name="Object_20_with_20_no_20_fill_20_and_20_no_20_line">
      <style:graphic-properties draw:stroke="none" svg:stroke-width="0cm" draw:fill="none" draw:textarea-vertical-align="top" draw:auto-grow-height="false" fo:padding-top="0.125cm" fo:padding-bottom="0.125cm" fo:padding-left="0.25cm" fo:padding-right="0.25cm" fo:wrap-option="wrap" draw:color-mode="standard" draw:luminance="0%" draw:contrast="0%" draw:gamma="100%" draw:red="0%" draw:green="0%" draw:blue="0%" fo:clip="rect(15.682cm, 0cm, 9.539cm, 0cm)" draw:image-opacity="100%" style:mirror="none"/>
    </style:style>
    <style:style style:name="gr46" style:family="graphic" style:parent-style-name="Object_20_with_20_no_20_fill_20_and_20_no_20_line">
      <style:graphic-properties draw:stroke="none" svg:stroke-width="0cm" draw:fill="none" draw:textarea-vertical-align="top" draw:auto-grow-height="false" fo:padding-top="0.125cm" fo:padding-bottom="0.125cm" fo:padding-left="0.25cm" fo:padding-right="0.25cm" fo:wrap-option="wrap" draw:color-mode="standard" draw:luminance="0%" draw:contrast="0%" draw:gamma="100%" draw:red="0%" draw:green="0%" draw:blue="0%" fo:clip="rect(30.446cm, 0.922cm, 0cm, 0cm)" draw:image-opacity="100%" style:mirror="none"/>
    </style:style>
    <style:style style:name="gr47" style:family="graphic" style:parent-style-name="standard">
      <style:graphic-properties draw:stroke="solid" svg:stroke-width="0.026cm" svg:stroke-color="#000000" draw:stroke-linejoin="round" draw:fill="none" draw:textarea-vertical-align="middle" draw:auto-grow-height="false" draw:fit-to-size="false" style:shrink-to-fit="false" fo:min-height="0cm" fo:min-width="0cm" fo:padding-top="0.254cm" fo:padding-bottom="0.254cm" fo:padding-left="0.254cm" fo:padding-right="0.254cm" fo:wrap-option="wrap"/>
    </style:style>
    <style:style style:name="gr48" style:family="graphic" style:parent-style-name="standard">
      <style:graphic-properties draw:stroke="none" svg:stroke-width="0cm" draw:fill="solid" draw:fill-color="#5e4907" draw:opacity="26%" draw:textarea-vertical-align="middle" draw:auto-grow-height="false" draw:fit-to-size="false" style:shrink-to-fit="false" fo:min-height="0cm" fo:min-width="0cm" fo:padding-top="0.254cm" fo:padding-bottom="0.254cm" fo:padding-left="0.254cm" fo:padding-right="0.254cm" fo:wrap-option="wrap"/>
    </style:style>
    <style:style style:name="gr49" style:family="graphic" style:parent-style-name="Object_20_with_20_no_20_fill_20_and_20_no_20_line">
      <style:graphic-properties draw:stroke="none" svg:stroke-width="0cm" draw:fill="none" draw:textarea-vertical-align="top" draw:auto-grow-height="false" fo:padding-top="0.125cm" fo:padding-bottom="0.125cm" fo:padding-left="0.25cm" fo:padding-right="0.25cm" fo:wrap-option="wrap" draw:color-mode="standard" draw:luminance="0%" draw:contrast="0%" draw:gamma="100%" draw:red="0%" draw:green="0%" draw:blue="0%" fo:clip="rect(9.251cm, 0cm, 0cm, 29.639cm)" draw:image-opacity="100%" style:mirror="none"/>
    </style:style>
    <style:style style:name="gr50" style:family="graphic" style:parent-style-name="Object_20_with_20_no_20_fill_20_and_20_no_20_line">
      <style:graphic-properties draw:stroke="none" svg:stroke-width="0cm" draw:fill="none" draw:textarea-vertical-align="top" draw:auto-grow-height="false" fo:padding-top="0.125cm" fo:padding-bottom="0.125cm" fo:padding-left="0.25cm" fo:padding-right="0.25cm" fo:wrap-option="wrap" draw:color-mode="standard" draw:luminance="0%" draw:contrast="0%" draw:gamma="100%" draw:red="0%" draw:green="0%" draw:blue="0%" fo:clip="rect(0cm, 0cm, 4.188cm, 0.22cm)" draw:image-opacity="100%" style:mirror="none"/>
    </style:style>
    <style:style style:name="gr51" style:family="graphic" style:parent-style-name="standard">
      <style:graphic-properties draw:stroke="none" svg:stroke-width="0cm" draw:fill="solid" draw:fill-color="#cfe2f3" draw:textarea-vertical-align="middle" draw:auto-grow-height="false" draw:fit-to-size="false" style:shrink-to-fit="false" fo:min-height="0cm" fo:min-width="0cm" fo:padding-top="0.254cm" fo:padding-bottom="0.254cm" fo:padding-left="0.254cm" fo:padding-right="0.254cm" fo:wrap-option="wrap"/>
    </style:style>
    <style:style style:name="gr52" style:family="graphic" style:parent-style-name="standard">
      <style:graphic-properties draw:stroke="dash" draw:stroke-dash="Dashed_20__28_var_29__20_4" svg:stroke-width="0.026cm" svg:stroke-color="#c9daf8" draw:stroke-linejoin="round" draw:fill="solid" draw:fill-color="#efefef" draw:textarea-vertical-align="middle" draw:auto-grow-height="false" draw:fit-to-size="false" style:shrink-to-fit="false" fo:min-height="0cm" fo:min-width="0cm" fo:padding-top="0.254cm" fo:padding-bottom="0.254cm" fo:padding-left="0.254cm" fo:padding-right="0.254cm" fo:wrap-option="wrap"/>
    </style:style>
    <style:style style:name="gr53" style:family="graphic" style:parent-style-name="Object_20_with_20_no_20_fill_20_and_20_no_20_line">
      <style:graphic-properties draw:stroke="none" svg:stroke-width="0cm" draw:fill="none" draw:textarea-vertical-align="top" draw:auto-grow-height="false" fo:padding-top="0.125cm" fo:padding-bottom="0.125cm" fo:padding-left="0.25cm" fo:padding-right="0.25cm" fo:wrap-option="wrap" draw:color-mode="standard" draw:luminance="0%" draw:contrast="0%" draw:gamma="100%" draw:red="0%" draw:green="0%" draw:blue="0%" fo:clip="rect(0cm, 0cm, 4.669cm, 4.065cm)" draw:image-opacity="100%" style:mirror="horizontal"/>
    </style:style>
    <style:style style:name="gr54" style:family="graphic" style:parent-style-name="standard">
      <style:graphic-properties draw:stroke="dash" draw:stroke-dash="Dashed_20__28_var_29__20_4" svg:stroke-width="0.026cm" svg:stroke-color="#e7a240" draw:stroke-linejoin="round" draw:fill="none" draw:textarea-vertical-align="top" draw:auto-grow-height="false" fo:min-height="0cm" fo:min-width="0cm" fo:padding-top="0.125cm" fo:padding-bottom="0.125cm" fo:padding-left="0.25cm" fo:padding-right="0.25cm" fo:wrap-option="wrap"/>
    </style:style>
    <style:style style:name="gr55" style:family="graphic" style:parent-style-name="standard">
      <style:graphic-properties draw:stroke="none" svg:stroke-width="0cm" draw:fill="solid" draw:fill-color="#efefef" draw:textarea-vertical-align="middle" draw:auto-grow-height="false" draw:fit-to-size="false" style:shrink-to-fit="false" fo:min-height="0cm" fo:min-width="0cm" fo:padding-top="0.254cm" fo:padding-bottom="0.254cm" fo:padding-left="0.254cm" fo:padding-right="0.254cm" fo:wrap-option="wrap"/>
    </style:style>
    <style:style style:name="gr56" style:family="graphic" style:parent-style-name="Object_20_with_20_no_20_fill_20_and_20_no_20_line">
      <style:graphic-properties draw:stroke="none" svg:stroke-width="0cm" draw:fill="none" draw:textarea-vertical-align="top" draw:auto-grow-height="false" fo:padding-top="0.125cm" fo:padding-bottom="0.125cm" fo:padding-left="0.25cm" fo:padding-right="0.25cm" fo:wrap-option="wrap" draw:color-mode="standard" draw:luminance="0%" draw:contrast="0%" draw:gamma="100%" draw:red="0%" draw:green="0%" draw:blue="0%" fo:clip="rect(1.518cm, 40.474cm, 0.585cm, 0cm)" draw:image-opacity="100%" style:mirror="none"/>
    </style:style>
    <style:style style:name="gr57" style:family="graphic" style:parent-style-name="Object_20_with_20_no_20_fill_20_and_20_no_20_line">
      <style:graphic-properties draw:stroke="none" svg:stroke-width="0cm" draw:fill="none" draw:textarea-vertical-align="top" draw:auto-grow-height="false" fo:padding-top="0.125cm" fo:padding-bottom="0.125cm" fo:padding-left="0.25cm" fo:padding-right="0.25cm" fo:wrap-option="wrap" draw:color-mode="standard" draw:luminance="0%" draw:contrast="0%" draw:gamma="100%" draw:red="0%" draw:green="0%" draw:blue="0%" fo:clip="rect(0cm, 0cm, 0cm, 2.273cm)" draw:image-opacity="100%" style:mirror="none"/>
    </style:style>
    <style:style style:name="gr58" style:family="graphic" style:parent-style-name="Object_20_with_20_no_20_fill_20_and_20_no_20_line">
      <style:graphic-properties draw:stroke="none" svg:stroke-width="0cm" draw:fill="none" draw:textarea-vertical-align="top" draw:auto-grow-height="false" fo:padding-top="0.125cm" fo:padding-bottom="0.125cm" fo:padding-left="0.25cm" fo:padding-right="0.25cm" fo:wrap-option="wrap" draw:color-mode="standard" draw:luminance="0%" draw:contrast="0%" draw:gamma="100%" draw:red="0%" draw:green="0%" draw:blue="0%" fo:clip="rect(11.778cm, 5.076cm, 0cm, 7.833cm)" draw:image-opacity="100%" style:mirror="none"/>
    </style:style>
    <style:style style:name="gr59" style:family="graphic" style:parent-style-name="Object_20_with_20_no_20_fill_20_and_20_no_20_line">
      <style:graphic-properties draw:stroke="none" svg:stroke-width="0cm" draw:fill="none" draw:textarea-vertical-align="top" draw:auto-grow-height="false" fo:padding-top="0.125cm" fo:padding-bottom="0.125cm" fo:padding-left="0.25cm" fo:padding-right="0.25cm" fo:wrap-option="wrap" draw:color-mode="standard" draw:luminance="0%" draw:contrast="0%" draw:gamma="100%" draw:red="0%" draw:green="0%" draw:blue="0%" fo:clip="rect(0cm, 0cm, 2.104cm, 0cm)" draw:image-opacity="100%" style:mirror="none"/>
    </style:style>
    <style:style style:name="gr60" style:family="graphic" style:parent-style-name="Object_20_with_20_no_20_fill_20_and_20_no_20_line">
      <style:graphic-properties draw:stroke="none" svg:stroke-width="0cm" draw:fill="none" draw:textarea-vertical-align="top" draw:auto-grow-height="false" fo:padding-top="0.125cm" fo:padding-bottom="0.125cm" fo:padding-left="0.25cm" fo:padding-right="0.25cm" fo:wrap-option="wrap" draw:color-mode="standard" draw:luminance="0%" draw:contrast="0%" draw:gamma="100%" draw:red="0%" draw:green="0%" draw:blue="0%" fo:clip="rect(0cm, 0cm, 0cm, 17.931cm)" draw:image-opacity="100%" style:mirror="none"/>
    </style:style>
    <style:style style:name="gr61" style:family="graphic" style:parent-style-name="standard">
      <style:graphic-properties draw:stroke="none" svg:stroke-width="0cm" draw:fill="solid" draw:fill-color="#e06666" draw:textarea-vertical-align="middle" draw:auto-grow-height="false" draw:fit-to-size="false" style:shrink-to-fit="false" fo:min-height="0cm" fo:min-width="0cm" fo:padding-top="0.254cm" fo:padding-bottom="0.254cm" fo:padding-left="0.254cm" fo:padding-right="0.254cm" fo:wrap-option="wrap"/>
    </style:style>
    <style:style style:name="gr62" style:family="graphic" style:parent-style-name="standard">
      <style:graphic-properties draw:stroke="none" svg:stroke-width="0cm" draw:fill="solid" draw:fill-color="#f6b26b" draw:textarea-vertical-align="middle" draw:auto-grow-height="false" draw:fit-to-size="false" style:shrink-to-fit="false" fo:min-height="0cm" fo:min-width="0cm" fo:padding-top="0.254cm" fo:padding-bottom="0.254cm" fo:padding-left="0.254cm" fo:padding-right="0.254cm" fo:wrap-option="wrap"/>
    </style:style>
    <style:style style:name="pr1" style:family="presentation" style:parent-style-name="Portada-title">
      <style:graphic-properties draw:stroke="none" svg:stroke-width="0cm" draw:fill="none" draw:textarea-vertical-align="middle" draw:auto-grow-height="false" draw:fit-to-size="shrink-to-fit" style:shrink-to-fit="true" fo:min-height="2.386cm" fo:padding-top="0.095cm" fo:padding-bottom="0.095cm" fo:padding-left="0.19cm" fo:padding-right="0.19cm" fo:wrap-option="wrap"/>
    </style:style>
    <style:style style:name="pr2" style:family="presentation" style:parent-style-name="Portada-subtitle">
      <style:graphic-properties draw:stroke="none" svg:stroke-width="0cm" draw:fill="none" draw:fill-color="#ffffff" draw:textarea-vertical-align="middle" draw:auto-grow-height="false" draw:fit-to-size="false" style:shrink-to-fit="false" fo:min-height="8.287cm" fo:padding-top="0.095cm" fo:padding-bottom="0.095cm" fo:padding-left="0.19cm" fo:padding-right="0.19cm" fo:wrap-option="wrap"/>
    </style:style>
    <style:style style:name="pr3" style:family="presentation" style:parent-style-name="Portada-outline1">
      <style:graphic-properties draw:stroke="none" svg:stroke-width="0cm" draw:fill="none" draw:textarea-vertical-align="middle" draw:auto-grow-height="false" draw:fit-to-size="shrink-to-fit" style:shrink-to-fit="true" fo:min-height="8.036cm" fo:padding-top="0.095cm" fo:padding-bottom="0.095cm" fo:padding-left="0.19cm" fo:padding-right="0.19cm" fo:wrap-option="wrap"/>
    </style:style>
    <style:style style:name="pr4" style:family="presentation" style:parent-style-name="Portada-notes" style:list-style-name="L17">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5" style:family="presentation" style:parent-style-name="TITLE_5f_AND_5f_BODY-notes">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6" style:family="presentation" style:parent-style-name="TITLE_5f_AND_5f_BODY-notes" style:list-style-name="L17">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7" style:family="presentation" style:parent-style-name="TITLE_5f_AND_5f_BODY-notes" style:list-style-name="L17">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8" style:family="presentation" style:parent-style-name="TITLE_5f_AND_5f_BODY-notes" style:list-style-name="L17">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9" style:family="presentation" style:parent-style-name="TITLE_5f_AND_5f_BODY-notes" style:list-style-name="L17">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10" style:family="presentation" style:parent-style-name="TITLE_5f_AND_5f_BODY-notes" style:list-style-name="L17">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11" style:family="presentation" style:parent-style-name="TITLE_5f_AND_5f_BODY-notes" style:list-style-name="L17">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12" style:family="presentation" style:parent-style-name="TITLE_5f_AND_5f_BODY-notes" style:list-style-name="L17">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1" style:family="paragraph">
      <loext:graphic-properties draw:fill="solid" draw:fill-color="#eeeeee"/>
      <style:paragraph-properties fo:text-align="start" style:font-independent-line-spacing="true"/>
      <style:text-properties fo:font-size="14pt"/>
    </style:style>
    <style:style style:name="P2" style:family="paragraph">
      <loext:graphic-properties draw:fill="none"/>
      <style:paragraph-properties fo:text-align="start"/>
      <style:text-properties fo:font-size="18pt"/>
    </style:style>
    <style:style style:name="P3" style:family="paragraph">
      <loext:graphic-properties draw:fill="solid" draw:fill-color="#073360" draw:opacity="55%"/>
      <style:paragraph-properties fo:text-align="start" style:font-independent-line-spacing="true"/>
      <style:text-properties fo:font-size="14pt"/>
    </style:style>
    <style:style style:name="P4" style:family="paragraph">
      <style:paragraph-properties fo:margin-left="0cm" fo:margin-right="0cm" fo:margin-top="0cm" fo:margin-bottom="0cm" fo:line-height="90%" fo:text-align="start" fo:text-indent="0cm" style:writing-mode="lr-tb">
        <style:tab-stops>
          <style:tab-stop style:position="0cm"/>
        </style:tab-stops>
      </style:paragraph-properties>
    </style:style>
    <style:style style:name="P5" style:family="paragraph">
      <loext:graphic-properties draw:fill="none"/>
      <style:paragraph-properties fo:text-align="start" style:font-independent-line-spacing="true"/>
      <style:text-properties fo:font-size="39pt"/>
    </style:style>
    <style:style style:name="P6" style:family="paragraph">
      <style:paragraph-properties fo:margin-left="0cm" fo:margin-right="0cm" fo:margin-top="0.423cm" fo:margin-bottom="0.423cm" fo:line-height="90%" fo:text-align="start" fo:text-indent="0cm" style:writing-mode="lr-tb">
        <style:tab-stops>
          <style:tab-stop style:position="0cm"/>
        </style:tab-stops>
      </style:paragraph-properties>
    </style:style>
    <style:style style:name="P7" style:family="paragraph">
      <loext:graphic-properties draw:fill="none" draw:fill-color="#ffffff"/>
      <style:paragraph-properties fo:text-align="start" style:font-independent-line-spacing="true"/>
      <style:text-properties fo:font-size="24pt"/>
    </style:style>
    <style:style style:name="P8" style:family="paragraph">
      <style:paragraph-properties fo:margin-left="0cm" fo:margin-right="0cm" fo:margin-top="0cm" fo:margin-bottom="0.423cm" fo:line-height="90%" fo:text-align="center" fo:text-indent="0cm" style:writing-mode="lr-tb">
        <style:tab-stops>
          <style:tab-stop style:position="0cm"/>
        </style:tab-stops>
      </style:paragraph-properties>
    </style:style>
    <style:style style:name="P9" style:family="paragraph">
      <loext:graphic-properties draw:fill="none"/>
      <style:paragraph-properties fo:text-align="start" style:font-independent-line-spacing="true"/>
      <style:text-properties fo:font-size="18pt"/>
    </style:style>
    <style:style style:name="P10" style:family="paragraph">
      <style:paragraph-properties fo:margin-left="0cm" fo:margin-right="0cm" fo:margin-top="0cm" fo:margin-bottom="0.423cm" fo:line-height="90%" fo:text-align="start" fo:text-indent="0cm" style:writing-mode="lr-tb">
        <style:tab-stops>
          <style:tab-stop style:position="0cm"/>
        </style:tab-stops>
      </style:paragraph-properties>
    </style:style>
    <style:style style:name="P11" style:family="paragraph">
      <loext:graphic-properties draw:fill="none" draw:fill-color="#ffffff"/>
      <style:paragraph-properties fo:margin-left="0cm" fo:margin-right="0cm" fo:margin-top="0cm" fo:margin-bottom="0cm" fo:line-height="100%" fo:text-align="start" fo:text-indent="0cm" style:font-independent-line-spacing="true"/>
      <style:text-properties fo:font-variant="normal" fo:text-transform="none" style:text-line-through-style="none" style:text-line-through-type="none" style:text-position="0% 100%" fo:font-size="11pt" fo:letter-spacing="normal" fo:font-style="normal" style:text-underline-style="none" fo:font-weight="normal" style:font-size-asian="11pt" style:font-style-asian="normal" style:font-weight-asian="normal" style:font-size-complex="11pt" style:font-style-complex="normal" style:font-weight-complex="normal"/>
    </style:style>
    <style:style style:name="P12" style:family="paragraph">
      <loext:graphic-properties draw:fill="none"/>
      <style:paragraph-properties fo:text-align="start" style:font-independent-line-spacing="true"/>
      <style:text-properties fo:font-size="14pt"/>
    </style:style>
    <style:style style:name="P13" style:family="paragraph">
      <style:paragraph-properties fo:margin-left="0cm" fo:margin-right="0cm" fo:margin-top="0cm" fo:margin-bottom="0cm" fo:line-height="100%" fo:text-align="start" fo:text-indent="0cm" style:writing-mode="lr-tb">
        <style:tab-stops>
          <style:tab-stop style:position="0cm"/>
        </style:tab-stops>
      </style:paragraph-properties>
    </style:style>
    <style:style style:name="P14" style:family="paragraph">
      <style:paragraph-properties fo:margin-left="0cm" fo:margin-right="0cm" fo:margin-top="0cm" fo:margin-bottom="0cm" fo:line-height="100%" fo:text-align="center" fo:text-indent="0cm" style:writing-mode="lr-tb">
        <style:tab-stops>
          <style:tab-stop style:position="0cm"/>
        </style:tab-stops>
      </style:paragraph-properties>
    </style:style>
    <style:style style:name="P15" style:family="paragraph">
      <loext:graphic-properties draw:fill="solid" draw:fill-color="#073763"/>
      <style:paragraph-properties fo:text-align="start" style:font-independent-line-spacing="true"/>
      <style:text-properties fo:font-size="14pt"/>
    </style:style>
    <style:style style:name="P16" style:family="paragraph">
      <style:paragraph-properties fo:margin-left="0cm" fo:margin-right="0cm" fo:margin-top="0cm" fo:margin-bottom="0cm" fo:line-height="90%" fo:text-align="end" fo:text-indent="0cm" style:writing-mode="lr-tb">
        <style:tab-stops>
          <style:tab-stop style:position="0cm"/>
        </style:tab-stops>
      </style:paragraph-properties>
    </style:style>
    <style:style style:name="P17" style:family="paragraph">
      <style:paragraph-properties fo:margin-left="0cm" fo:margin-right="0cm" fo:margin-top="0cm" fo:margin-bottom="0cm" fo:line-height="100%" fo:text-align="start" fo:text-indent="0cm" style:writing-mode="lr-tb"/>
    </style:style>
    <style:style style:name="P18" style:family="paragraph">
      <loext:graphic-properties draw:fill="none" draw:fill-color="#ffffff"/>
      <style:paragraph-properties fo:text-align="start" style:font-independent-line-spacing="true"/>
      <style:text-properties fo:font-size="11pt"/>
    </style:style>
    <style:style style:name="P19" style:family="paragraph">
      <loext:graphic-properties draw:fill="solid" draw:fill-color="#000000"/>
      <style:paragraph-properties fo:text-align="start" style:font-independent-line-spacing="true"/>
      <style:text-properties fo:font-size="14pt"/>
    </style:style>
    <style:style style:name="P20" style:family="paragraph">
      <loext:graphic-properties draw:fill="solid" draw:fill-color="#ffffff"/>
      <style:paragraph-properties fo:text-align="start" style:font-independent-line-spacing="true"/>
      <style:text-properties fo:font-size="14pt"/>
    </style:style>
    <style:style style:name="P21" style:family="paragraph">
      <style:paragraph-properties fo:margin-left="0cm" fo:margin-right="0cm" fo:margin-top="0.353cm" fo:margin-bottom="0.353cm" fo:line-height="90%" fo:text-align="start" fo:text-indent="0cm" style:writing-mode="lr-tb">
        <style:tab-stops>
          <style:tab-stop style:position="0cm"/>
        </style:tab-stops>
      </style:paragraph-properties>
    </style:style>
    <style:style style:name="P22" style:family="paragraph">
      <style:paragraph-properties fo:margin-left="0cm" fo:margin-right="0cm" fo:margin-top="0.353cm" fo:margin-bottom="0.353cm" fo:line-height="90%" fo:text-align="center" fo:text-indent="0cm" style:writing-mode="lr-tb">
        <style:tab-stops>
          <style:tab-stop style:position="0cm"/>
        </style:tab-stops>
      </style:paragraph-properties>
    </style:style>
    <style:style style:name="P23" style:family="paragraph">
      <style:paragraph-properties fo:margin-left="0cm" fo:margin-right="0cm" fo:margin-top="0.353cm" fo:margin-bottom="0cm" fo:line-height="90%" fo:text-align="start" fo:text-indent="0cm" style:writing-mode="lr-tb">
        <style:tab-stops>
          <style:tab-stop style:position="0cm"/>
        </style:tab-stops>
      </style:paragraph-properties>
    </style:style>
    <style:style style:name="P24" style:family="paragraph">
      <loext:graphic-properties draw:fill="solid" draw:fill-color="#ffff00"/>
      <style:paragraph-properties fo:text-align="start" style:font-independent-line-spacing="true"/>
      <style:text-properties fo:font-size="14pt"/>
    </style:style>
    <style:style style:name="P25" style:family="paragraph">
      <style:paragraph-properties fo:margin-left="0cm" fo:margin-right="0cm" fo:margin-top="0cm" fo:margin-bottom="0cm" fo:line-height="150%" fo:text-align="start" fo:text-indent="0cm" style:writing-mode="lr-tb"/>
    </style:style>
    <style:style style:name="P26" style:family="paragraph">
      <style:paragraph-properties fo:margin-left="0cm" fo:margin-right="0cm" fo:margin-top="0cm" fo:margin-bottom="0cm" fo:line-height="115%" fo:text-align="start" fo:text-indent="0cm" style:writing-mode="lr-tb">
        <style:tab-stops>
          <style:tab-stop style:position="0cm"/>
        </style:tab-stops>
      </style:paragraph-properties>
    </style:style>
    <style:style style:name="P27" style:family="paragraph">
      <style:paragraph-properties fo:margin-left="0cm" fo:margin-right="0cm" fo:margin-top="0cm" fo:margin-bottom="0cm" fo:line-height="150%" fo:text-align="start" fo:text-indent="0cm" style:writing-mode="lr-tb">
        <style:tab-stops>
          <style:tab-stop style:position="0cm"/>
        </style:tab-stops>
      </style:paragraph-properties>
    </style:style>
    <style:style style:name="P28" style:family="paragraph">
      <loext:graphic-properties draw:fill="solid" draw:fill-color="#ffffff"/>
      <style:paragraph-properties fo:text-align="start"/>
      <style:text-properties fo:font-size="18pt"/>
    </style:style>
    <style:style style:name="P29" style:family="paragraph">
      <style:paragraph-properties fo:margin-left="0cm" fo:margin-right="0cm" fo:margin-top="0cm" fo:margin-bottom="0cm" fo:line-height="90%" fo:text-align="center" fo:text-indent="0cm" style:writing-mode="lr-tb">
        <style:tab-stops>
          <style:tab-stop style:position="0cm"/>
        </style:tab-stops>
      </style:paragraph-properties>
    </style:style>
    <style:style style:name="P30" style:family="paragraph">
      <style:paragraph-properties fo:margin-left="0cm" fo:margin-right="0cm" fo:margin-top="0cm" fo:margin-bottom="0.353cm" fo:line-height="90%" fo:text-align="center" fo:text-indent="0cm" style:writing-mode="lr-tb">
        <style:tab-stops>
          <style:tab-stop style:position="0cm"/>
        </style:tab-stops>
      </style:paragraph-properties>
    </style:style>
    <style:style style:name="P31" style:family="paragraph">
      <style:paragraph-properties fo:margin-left="0cm" fo:margin-right="0cm" fo:margin-top="0cm" fo:margin-bottom="0cm" fo:line-height="115%" fo:text-align="start" fo:text-indent="0cm" style:writing-mode="lr-tb"/>
    </style:style>
    <style:style style:name="P32" style:family="paragraph">
      <loext:graphic-properties draw:fill="solid" draw:fill-color="#cccccc"/>
      <style:paragraph-properties fo:text-align="start" style:font-independent-line-spacing="true"/>
      <style:text-properties fo:font-size="14pt"/>
    </style:style>
    <style:style style:name="P33" style:family="paragraph">
      <style:paragraph-properties fo:margin-left="0cm" fo:margin-right="0cm" fo:margin-top="0.353cm" fo:margin-bottom="0cm" fo:line-height="90%" fo:text-align="center" fo:text-indent="0cm" style:writing-mode="lr-tb">
        <style:tab-stops>
          <style:tab-stop style:position="0cm"/>
        </style:tab-stops>
      </style:paragraph-properties>
    </style:style>
    <style:style style:name="P34" style:family="paragraph">
      <loext:graphic-properties draw:fill="solid" draw:fill-color="#4cace1"/>
      <style:paragraph-properties fo:text-align="start" style:font-independent-line-spacing="true"/>
      <style:text-properties fo:font-size="14pt"/>
    </style:style>
    <style:style style:name="P35" style:family="paragraph">
      <loext:graphic-properties draw:fill="solid" draw:fill-color="#96bf40"/>
      <style:paragraph-properties fo:text-align="start" style:font-independent-line-spacing="true"/>
      <style:text-properties fo:font-size="14pt"/>
    </style:style>
    <style:style style:name="P36" style:family="paragraph">
      <loext:graphic-properties draw:fill="solid" draw:fill-color="#f1c232"/>
      <style:paragraph-properties fo:text-align="start" style:font-independent-line-spacing="true"/>
      <style:text-properties fo:font-size="14pt"/>
    </style:style>
    <style:style style:name="P37" style:family="paragraph">
      <loext:graphic-properties draw:fill="solid" draw:fill-color="#e9864b"/>
      <style:paragraph-properties fo:text-align="start" style:font-independent-line-spacing="true"/>
      <style:text-properties fo:font-size="14pt"/>
    </style:style>
    <style:style style:name="P38" style:family="paragraph">
      <loext:graphic-properties draw:fill="solid" draw:fill-color="#b18fc0"/>
      <style:paragraph-properties fo:text-align="start" style:font-independent-line-spacing="true"/>
      <style:text-properties fo:font-size="14pt"/>
    </style:style>
    <style:style style:name="P39" style:family="paragraph">
      <loext:graphic-properties draw:fill="solid" draw:fill-color="#cfe2f3"/>
      <style:paragraph-properties fo:text-align="start" style:font-independent-line-spacing="true"/>
      <style:text-properties fo:font-size="14pt"/>
    </style:style>
    <style:style style:name="P40" style:family="paragraph">
      <loext:graphic-properties draw:fill="solid" draw:fill-color="#9e9e9e"/>
      <style:paragraph-properties fo:text-align="start" style:font-independent-line-spacing="true"/>
      <style:text-properties fo:font-size="14pt"/>
    </style:style>
    <style:style style:name="P41" style:family="paragraph">
      <style:paragraph-properties fo:margin-left="0cm" fo:margin-right="0cm" fo:margin-top="0.353cm" fo:margin-bottom="0cm" fo:line-height="150%" fo:text-align="start" fo:text-indent="0cm" style:writing-mode="lr-tb">
        <style:tab-stops>
          <style:tab-stop style:position="0cm"/>
        </style:tab-stops>
      </style:paragraph-properties>
    </style:style>
    <style:style style:name="P42" style:family="paragraph">
      <loext:graphic-properties draw:fill="solid" draw:fill-color="#5e4907" draw:opacity="26%"/>
      <style:paragraph-properties fo:text-align="start" style:font-independent-line-spacing="true"/>
      <style:text-properties fo:font-size="14pt"/>
    </style:style>
    <style:style style:name="P43" style:family="paragraph">
      <loext:graphic-properties draw:fill="solid" draw:fill-color="#efefef"/>
      <style:paragraph-properties fo:text-align="start" style:font-independent-line-spacing="true"/>
      <style:text-properties fo:font-size="14pt"/>
    </style:style>
    <style:style style:name="P44" style:family="paragraph">
      <loext:graphic-properties draw:fill="solid" draw:fill-color="#e06666"/>
      <style:paragraph-properties fo:text-align="start" style:font-independent-line-spacing="true"/>
      <style:text-properties fo:font-size="14pt"/>
    </style:style>
    <style:style style:name="P45" style:family="paragraph">
      <loext:graphic-properties draw:fill="solid" draw:fill-color="#f6b26b"/>
      <style:paragraph-properties fo:text-align="start" style:font-independent-line-spacing="true"/>
      <style:text-properties fo:font-size="14pt"/>
    </style:style>
    <style:style style:name="P46" style:family="paragraph">
      <style:paragraph-properties fo:margin-left="0cm" fo:margin-right="0cm" fo:margin-top="0cm" fo:margin-bottom="0.706cm" fo:line-height="80%" fo:text-align="start" fo:text-indent="0cm" style:writing-mode="lr-tb">
        <style:tab-stops>
          <style:tab-stop style:position="0cm"/>
        </style:tab-stops>
      </style:paragraph-properties>
    </style:style>
    <style:style style:name="T1" style:family="text">
      <style:text-properties fo:font-variant="normal" fo:text-transform="none" fo:color="#004890" style:text-line-through-style="none" style:text-line-through-type="none" style:text-position="0% 100%" style:font-name="Calibri" fo:font-size="35pt" fo:letter-spacing="normal" fo:font-style="normal" style:text-underline-style="none" fo:font-weight="bold" style:font-name-asian="Calibri" style:font-size-asian="35pt" style:font-style-asian="normal" style:font-weight-asian="bold" style:font-name-complex="Calibri" style:font-size-complex="35pt" style:font-style-complex="normal" style:font-weight-complex="bold"/>
    </style:style>
    <style:style style:name="T2" style:family="text">
      <style:text-properties fo:font-variant="normal" fo:text-transform="none" fo:color="#000000" style:text-line-through-style="none" style:text-line-through-type="none" style:text-position="0% 100%" style:font-name="Arial" fo:font-size="21pt" fo:letter-spacing="normal" fo:font-style="normal" style:text-underline-style="none" fo:font-weight="normal" style:font-name-asian="Arial" style:font-size-asian="21pt" style:font-style-asian="normal" style:font-weight-asian="normal" style:font-name-complex="Arial" style:font-size-complex="21pt" style:font-style-complex="normal" style:font-weight-complex="normal"/>
    </style:style>
    <style:style style:name="T3" style:family="text">
      <style:text-properties fo:font-variant="normal" fo:text-transform="none" fo:color="#000000" style:text-line-through-style="none" style:text-line-through-type="none" style:text-position="0% 100%" style:font-name="Arial" fo:font-size="18pt" fo:letter-spacing="normal" fo:font-style="normal" style:text-underline-style="none" fo:font-weight="normal" style:font-name-asian="Arial" style:font-size-asian="18pt" style:font-style-asian="normal" style:font-weight-asian="normal" style:font-name-complex="Arial" style:font-size-complex="18pt" style:font-style-complex="normal" style:font-weight-complex="normal"/>
    </style:style>
    <style:style style:name="T4" style:family="text">
      <style:text-properties fo:font-variant="normal" fo:text-transform="none" fo:color="#ffffff" style:text-line-through-style="none" style:text-line-through-type="none" style:text-position="0% 100%" style:font-name="Arial" fo:font-size="18pt" fo:letter-spacing="normal" fo:font-style="normal" style:text-underline-style="none" fo:font-weight="normal" style:font-name-asian="Arial" style:font-size-asian="18pt" style:font-style-asian="normal" style:font-weight-asian="normal" style:font-name-complex="Arial" style:font-size-complex="18pt" style:font-style-complex="normal" style:font-weight-complex="normal"/>
    </style:style>
    <style:style style:name="T5" style:family="text">
      <style:text-properties fo:font-variant="normal" fo:text-transform="none" fo:color="#004890" style:text-line-through-style="none" style:text-line-through-type="none" style:text-position="0% 100%" style:font-name="Arial" fo:font-size="18pt" fo:letter-spacing="normal" fo:font-style="normal" style:text-underline-style="none" fo:font-weight="normal" style:font-name-asian="Arial" style:font-size-asian="18pt" style:font-style-asian="normal" style:font-weight-asian="normal" style:font-name-complex="Arial" style:font-size-complex="18pt" style:font-style-complex="normal" style:font-weight-complex="normal"/>
    </style:style>
    <style:style style:name="T6" style:family="text">
      <style:text-properties fo:font-variant="normal" fo:text-transform="none" fo:color="#000000" style:text-line-through-style="none" style:text-line-through-type="none" style:text-position="0% 100%" style:font-name="Calibri" fo:font-size="25pt" fo:letter-spacing="normal" fo:font-style="normal" style:text-underline-style="none" fo:font-weight="bold" style:font-name-asian="Calibri" style:font-size-asian="25pt" style:font-style-asian="normal" style:font-weight-asian="bold" style:font-name-complex="Calibri" style:font-size-complex="25pt" style:font-style-complex="normal" style:font-weight-complex="bold"/>
    </style:style>
    <style:style style:name="T7" style:family="text">
      <style:text-properties fo:font-variant="normal" fo:text-transform="none" fo:color="#cfe2f3" style:text-line-through-style="none" style:text-line-through-type="none" style:text-position="0% 100%" style:font-name="Calibri" fo:font-size="18pt" fo:letter-spacing="normal" fo:font-style="normal" style:text-underline-style="none" fo:font-weight="bold" style:font-name-asian="Calibri" style:font-size-asian="18pt" style:font-style-asian="normal" style:font-weight-asian="bold" style:font-name-complex="Calibri" style:font-size-complex="18pt" style:font-style-complex="normal" style:font-weight-complex="bold"/>
    </style:style>
    <style:style style:name="T8" style:family="text">
      <style:text-properties fo:font-variant="normal" fo:text-transform="none" fo:color="#595959" style:text-line-through-style="none" style:text-line-through-type="none" style:text-position="0% 100%" style:font-name="Calibri" fo:font-size="10pt" fo:letter-spacing="normal" fo:font-style="normal" style:text-underline-style="none" fo:font-weight="normal" style:font-name-asian="Calibri" style:font-size-asian="10pt" style:font-style-asian="normal" style:font-weight-asian="normal" style:font-name-complex="Calibri" style:font-size-complex="10pt" style:font-style-complex="normal" style:font-weight-complex="normal"/>
    </style:style>
    <style:style style:name="T9" style:family="text">
      <style:text-properties fo:font-variant="normal" fo:text-transform="none" style:text-line-through-style="none" style:text-line-through-type="none" style:text-position="0% 100%" fo:font-size="11pt" fo:letter-spacing="normal" fo:font-style="normal" style:text-underline-style="none" fo:font-weight="normal" style:font-size-asian="11pt" style:font-style-asian="normal" style:font-weight-asian="normal" style:font-size-complex="11pt" style:font-style-complex="normal" style:font-weight-complex="normal"/>
    </style:style>
    <style:style style:name="T10" style:family="text">
      <style:text-properties fo:font-variant="normal" fo:text-transform="none" fo:color="#595959" style:text-line-through-style="none" style:text-line-through-type="none" style:text-position="0% 100%" style:font-name="Calibri" fo:font-size="10pt" fo:letter-spacing="normal" fo:font-style="italic" style:text-underline-style="none" fo:font-weight="normal" style:font-name-asian="Calibri" style:font-size-asian="10pt" style:font-style-asian="italic" style:font-weight-asian="normal" style:font-name-complex="Calibri" style:font-size-complex="10pt" style:font-style-complex="italic" style:font-weight-complex="normal"/>
    </style:style>
    <style:style style:name="T11" style:family="text">
      <style:text-properties fo:font-variant="normal" fo:text-transform="none" fo:color="#000000" style:text-line-through-style="none" style:text-line-through-type="none" style:text-position="0% 100%" style:font-name="Calibri" fo:font-size="15pt" fo:letter-spacing="normal" fo:font-style="normal" style:text-underline-style="none" fo:font-weight="bold" style:font-name-asian="Calibri" style:font-size-asian="15pt" style:font-style-asian="normal" style:font-weight-asian="bold" style:font-name-complex="Calibri" style:font-size-complex="15pt" style:font-style-complex="normal" style:font-weight-complex="bold"/>
    </style:style>
    <style:style style:name="T12" style:family="text">
      <style:text-properties fo:font-variant="normal" fo:text-transform="none" fo:color="#000000" style:text-line-through-style="none" style:text-line-through-type="none" style:text-position="0% 100%" style:font-name="Calibri" fo:font-size="15pt" fo:letter-spacing="normal" fo:font-style="normal" style:text-underline-style="none" fo:font-weight="normal" style:font-name-asian="Calibri" style:font-size-asian="15pt" style:font-style-asian="normal" style:font-weight-asian="normal" style:font-name-complex="Calibri" style:font-size-complex="15pt" style:font-style-complex="normal" style:font-weight-complex="normal"/>
    </style:style>
    <style:style style:name="T13" style:family="text">
      <style:text-properties fo:font-variant="normal" fo:text-transform="none" fo:color="#000000" style:text-line-through-style="none" style:text-line-through-type="none" style:text-position="0% 100%" style:font-name="Calibri" fo:font-size="13pt" fo:letter-spacing="normal" fo:font-style="normal" style:text-underline-style="none" fo:font-weight="normal" style:font-name-asian="Calibri" style:font-size-asian="13pt" style:font-style-asian="normal" style:font-weight-asian="normal" style:font-name-complex="Calibri" style:font-size-complex="13pt" style:font-style-complex="normal" style:font-weight-complex="normal"/>
    </style:style>
    <style:style style:name="T14" style:family="text">
      <style:text-properties fo:font-variant="normal" fo:text-transform="none" fo:color="#cc0000" style:text-line-through-style="none" style:text-line-through-type="none" style:text-position="0% 100%" style:font-name="Calibri" fo:font-size="22pt" fo:letter-spacing="normal" fo:font-style="normal" style:text-underline-style="none" fo:font-weight="bold" style:font-name-asian="Calibri" style:font-size-asian="22pt" style:font-style-asian="normal" style:font-weight-asian="bold" style:font-name-complex="Calibri" style:font-size-complex="22pt" style:font-style-complex="normal" style:font-weight-complex="bold"/>
    </style:style>
    <style:style style:name="T15" style:family="text">
      <style:text-properties fo:font-variant="normal" fo:text-transform="none" fo:color="#ffff00" style:text-line-through-style="none" style:text-line-through-type="none" style:text-position="0% 100%" style:font-name="Calibri" fo:font-size="17pt" fo:letter-spacing="normal" fo:font-style="normal" style:text-underline-style="none" fo:font-weight="bold" style:font-name-asian="Calibri" style:font-size-asian="17pt" style:font-style-asian="normal" style:font-weight-asian="bold" style:font-name-complex="Calibri" style:font-size-complex="17pt" style:font-style-complex="normal" style:font-weight-complex="bold"/>
    </style:style>
    <style:style style:name="T16" style:family="text">
      <style:text-properties fo:font-variant="normal" fo:text-transform="none" fo:color="#ffff00" style:text-line-through-style="none" style:text-line-through-type="none" style:text-position="0% 100%" style:font-name="Calibri" fo:font-size="13pt" fo:letter-spacing="normal" fo:font-style="normal" style:text-underline-style="none" fo:font-weight="normal" style:font-name-asian="Calibri" style:font-size-asian="13pt" style:font-style-asian="normal" style:font-weight-asian="normal" style:font-name-complex="Calibri" style:font-size-complex="13pt" style:font-style-complex="normal" style:font-weight-complex="normal"/>
    </style:style>
    <style:style style:name="T17" style:family="text">
      <style:text-properties fo:font-variant="normal" fo:text-transform="none" fo:color="#ffff00" style:text-line-through-style="none" style:text-line-through-type="none" style:text-position="0% 100%" style:font-name="Calibri" fo:font-size="14pt" fo:letter-spacing="normal" fo:font-style="normal" style:text-underline-style="none" fo:font-weight="normal" style:font-name-asian="Calibri" style:font-size-asian="14pt" style:font-style-asian="normal" style:font-weight-asian="normal" style:font-name-complex="Calibri" style:font-size-complex="14pt" style:font-style-complex="normal" style:font-weight-complex="normal"/>
    </style:style>
    <style:style style:name="T18" style:family="text">
      <style:text-properties fo:font-variant="normal" fo:text-transform="none" fo:color="#000000" style:text-line-through-style="none" style:text-line-through-type="none" style:text-position="0% 100%" style:font-name="Arial" fo:font-size="23pt" fo:letter-spacing="normal" fo:font-style="normal" style:text-underline-style="none" fo:font-weight="bold" style:font-name-asian="Arial" style:font-size-asian="23pt" style:font-style-asian="normal" style:font-weight-asian="bold" style:font-name-complex="Arial" style:font-size-complex="23pt" style:font-style-complex="normal" style:font-weight-complex="bold"/>
    </style:style>
    <style:style style:name="T19" style:family="text">
      <style:text-properties fo:font-variant="normal" fo:text-transform="none" fo:color="#000000" style:text-line-through-style="none" style:text-line-through-type="none" style:text-position="0% 100%" style:font-name="Calibri" fo:font-size="13pt" fo:letter-spacing="normal" fo:font-style="normal" style:text-underline-style="none" fo:font-weight="bold" style:font-name-asian="Calibri" style:font-size-asian="13pt" style:font-style-asian="normal" style:font-weight-asian="bold" style:font-name-complex="Calibri" style:font-size-complex="13pt" style:font-style-complex="normal" style:font-weight-complex="bold"/>
    </style:style>
    <style:style style:name="T20" style:family="text">
      <style:text-properties fo:font-variant="normal" fo:text-transform="none" fo:color="#000000" style:text-line-through-style="none" style:text-line-through-type="none" style:text-position="0% 100%" style:font-name="Calibri" fo:font-size="15.1000003814697pt" fo:letter-spacing="normal" fo:font-style="normal" style:text-underline-style="none" fo:font-weight="normal" style:font-name-asian="Calibri" style:font-size-asian="15.1000003814697pt" style:font-style-asian="normal" style:font-weight-asian="normal" style:font-name-complex="Calibri" style:font-size-complex="15.1000003814697pt" style:font-style-complex="normal" style:font-weight-complex="normal"/>
    </style:style>
    <style:style style:name="T21" style:family="text">
      <style:text-properties fo:font-variant="normal" fo:text-transform="none" fo:color="#000000" style:text-line-through-style="none" style:text-line-through-type="none" style:text-position="0% 100%" style:font-name="Calibri" fo:font-size="15.1000003814697pt" fo:letter-spacing="normal" fo:font-style="normal" style:text-underline-style="none" fo:font-weight="bold" style:font-name-asian="Calibri" style:font-size-asian="15.1000003814697pt" style:font-style-asian="normal" style:font-weight-asian="bold" style:font-name-complex="Calibri" style:font-size-complex="15.1000003814697pt" style:font-style-complex="normal" style:font-weight-complex="bold"/>
    </style:style>
    <style:style style:name="T22" style:family="text">
      <style:text-properties fo:font-variant="normal" fo:text-transform="none" fo:color="#000000" style:text-line-through-style="none" style:text-line-through-type="none" style:text-position="0% 100%" style:font-name="Calibri" fo:font-size="11pt" fo:letter-spacing="normal" fo:font-style="normal" style:text-underline-style="none" fo:font-weight="bold" style:font-name-asian="Calibri" style:font-size-asian="11pt" style:font-style-asian="normal" style:font-weight-asian="bold" style:font-name-complex="Calibri" style:font-size-complex="11pt" style:font-style-complex="normal" style:font-weight-complex="bold"/>
    </style:style>
    <style:style style:name="T23" style:family="text">
      <style:text-properties fo:font-variant="normal" fo:text-transform="none" fo:color="#073763" style:text-line-through-style="none" style:text-line-through-type="none" style:text-position="0% 100%" style:font-name="Calibri" fo:font-size="12pt" fo:letter-spacing="normal" fo:font-style="normal" style:text-underline-style="none" fo:font-weight="bold" style:font-name-asian="Calibri" style:font-size-asian="12pt" style:font-style-asian="normal" style:font-weight-asian="bold" style:font-name-complex="Calibri" style:font-size-complex="12pt" style:font-style-complex="normal" style:font-weight-complex="bold"/>
    </style:style>
    <style:style style:name="T24" style:family="text">
      <style:text-properties fo:font-variant="normal" fo:text-transform="none" fo:color="#000000" style:text-line-through-style="none" style:text-line-through-type="none" style:text-position="0% 100%" style:font-name="Calibri" fo:font-size="17pt" fo:letter-spacing="normal" fo:font-style="normal" style:text-underline-style="none" fo:font-weight="normal" style:font-name-asian="Calibri" style:font-size-asian="17pt" style:font-style-asian="normal" style:font-weight-asian="normal" style:font-name-complex="Calibri" style:font-size-complex="17pt" style:font-style-complex="normal" style:font-weight-complex="normal"/>
    </style:style>
    <style:style style:name="T25" style:family="text">
      <style:text-properties fo:font-variant="normal" fo:text-transform="none" fo:color="#000000" style:text-line-through-style="none" style:text-line-through-type="none" style:text-position="0% 100%" style:font-name="Calibri" fo:font-size="16pt" fo:letter-spacing="normal" fo:font-style="normal" style:text-underline-style="none" fo:font-weight="normal" style:font-name-asian="Calibri" style:font-size-asian="16pt" style:font-style-asian="normal" style:font-weight-asian="normal" style:font-name-complex="Calibri" style:font-size-complex="16pt" style:font-style-complex="normal" style:font-weight-complex="normal"/>
    </style:style>
    <style:style style:name="T26" style:family="text">
      <style:text-properties fo:font-variant="normal" fo:text-transform="none" fo:color="#000000" style:text-line-through-style="none" style:text-line-through-type="none" style:text-position="0% 100%" style:font-name="Calibri" fo:font-size="16pt" fo:letter-spacing="normal" fo:font-style="normal" style:text-underline-style="none" fo:font-weight="bold" style:font-name-asian="Calibri" style:font-size-asian="16pt" style:font-style-asian="normal" style:font-weight-asian="bold" style:font-name-complex="Calibri" style:font-size-complex="16pt" style:font-style-complex="normal" style:font-weight-complex="bold"/>
    </style:style>
    <style:style style:name="T27" style:family="text">
      <style:text-properties fo:font-variant="normal" fo:text-transform="none" fo:color="#ffffff" style:text-line-through-style="none" style:text-line-through-type="none" style:text-position="0% 100%" style:font-name="Calibri" fo:font-size="25pt" fo:letter-spacing="normal" fo:font-style="normal" style:text-underline-style="none" fo:font-weight="bold" style:font-name-asian="Calibri" style:font-size-asian="25pt" style:font-style-asian="normal" style:font-weight-asian="bold" style:font-name-complex="Calibri" style:font-size-complex="25pt" style:font-style-complex="normal" style:font-weight-complex="bold"/>
    </style:style>
    <style:style style:name="T28" style:family="text">
      <style:text-properties fo:font-variant="normal" fo:text-transform="none" fo:color="#595959" style:text-line-through-style="none" style:text-line-through-type="none" style:text-position="0% 100%" style:font-name="Calibri" fo:font-size="11pt" fo:letter-spacing="normal" fo:font-style="italic" style:text-underline-style="none" fo:font-weight="normal" style:font-name-asian="Calibri" style:font-size-asian="11pt" style:font-style-asian="italic" style:font-weight-asian="normal" style:font-name-complex="Calibri" style:font-size-complex="11pt" style:font-style-complex="italic" style:font-weight-complex="normal"/>
    </style:style>
    <style:style style:name="T29" style:family="text">
      <style:text-properties fo:font-variant="normal" fo:text-transform="none" fo:color="#8296b0" style:text-line-through-style="none" style:text-line-through-type="none" style:text-position="0% 100%" style:font-name="Calibri" fo:font-size="13pt" fo:letter-spacing="normal" fo:font-style="normal" style:text-underline-style="none" fo:font-weight="normal" style:font-name-asian="Calibri" style:font-size-asian="13pt" style:font-style-asian="normal" style:font-weight-asian="normal" style:font-name-complex="Calibri" style:font-size-complex="13pt" style:font-style-complex="normal" style:font-weight-complex="normal"/>
    </style:style>
    <text:list-style style:name="L1">
      <text:list-level-style-number text:level="1" style:num-format="">
        <style:list-level-properties text:min-label-width="0.6cm"/>
        <style:text-properties fo:color="#004890"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number text:level="1" style:num-format="">
        <style:list-level-properties text:min-label-width="0.6cm"/>
        <style:text-properties fo:color="#000000"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3">
      <text:list-level-style-number text:level="1" style:num-format="">
        <style:list-level-properties text:space-before="0.3cm" text:min-label-width="0.9cm"/>
        <style:text-properties fo:color="#ffffff" fo:font-size="100%"/>
      </text:list-level-style-number>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4">
      <text:list-level-style-number text:level="1" style:num-format="">
        <style:list-level-properties text:space-before="0.3cm" text:min-label-width="0.9cm"/>
        <style:text-properties fo:color="#004890" fo:font-size="100%"/>
      </text:list-level-style-number>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5">
      <text:list-level-style-number text:level="1" style:num-format="">
        <style:list-level-properties text:min-label-width="0.6cm"/>
        <style:text-properties fo:color="#000000"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6">
      <text:list-level-style-number text:level="1" style:num-format="">
        <style:list-level-properties text:min-label-width="0.6cm"/>
        <style:text-properties fo:color="#000000"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7">
      <text:list-level-style-bullet text:level="1" text:bullet-char="-">
        <style:list-level-properties text:space-before="0.442cm" text:min-label-width="0.828cm"/>
        <style:text-properties fo:font-family="StarSymbol" style:use-window-font-color="true"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8">
      <text:list-level-style-bullet text:level="1" text:bullet-char="►">
        <style:list-level-properties text:space-before="0.56cm" text:min-label-width="0.71cm"/>
        <style:text-properties style:font-name="Calibri" fo:color="#000000"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9">
      <text:list-level-style-number text:level="1" style:num-format="">
        <style:list-level-properties text:space-before="0.56cm" text:min-label-width="0.71cm"/>
        <style:text-properties fo:color="#000000"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10">
      <text:list-level-style-number text:level="1" style:num-format="">
        <style:list-level-properties text:min-label-width="0.6cm"/>
        <style:text-properties style:use-window-font-color="true"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11">
      <text:list-level-style-bullet text:level="1" text:bullet-char="►">
        <style:list-level-properties text:space-before="0.613cm" text:min-label-width="0.657cm"/>
        <style:text-properties style:font-name="Calibri" fo:color="#000000"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12">
      <text:list-level-style-number text:level="1" style:num-format="">
        <style:list-level-properties text:space-before="0.613cm" text:min-label-width="0.657cm"/>
        <style:text-properties fo:color="#000000"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13">
      <text:list-level-style-bullet text:level="1" text:bullet-char="►">
        <style:list-level-properties text:space-before="0.507cm" text:min-label-width="0.763cm"/>
        <style:text-properties style:font-name="Calibri" fo:color="#000000"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14">
      <text:list-level-style-number text:level="1" style:num-format="">
        <style:list-level-properties text:space-before="0.507cm" text:min-label-width="0.763cm"/>
        <style:text-properties fo:color="#000000"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15">
      <text:list-level-style-bullet text:level="1" text:bullet-char="‣">
        <style:list-level-properties text:space-before="0.248cm" text:min-label-width="0.502cm"/>
        <style:text-properties style:font-name="Arial" fo:color="#000000"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16">
      <text:list-level-style-number text:level="1" style:num-format="">
        <style:list-level-properties text:space-before="0.248cm" text:min-label-width="0.502cm"/>
        <style:text-properties fo:color="#000000"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17">
      <text:list-level-style-bullet text:level="1" text:bullet-char="●">
        <style:list-level-properties text:space-before="0.442cm" text:min-label-width="0.828cm"/>
        <style:text-properties fo:font-family="StarSymbol" style:use-window-font-color="true"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presentation>
      <draw:page draw:name="page1" draw:style-name="dp1" draw:master-page-name="Portada">
        <draw:custom-shape draw:name="Google Shape;61;p14" draw:style-name="gr1" draw:text-style-name="P1" draw:layer="layout" svg:width="16.945cm" svg:height="14.287cm" svg:x="8.473cm" svg:y="0cm">
          <text:p text:style-name="P14"/>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Google Shape;62;p14" draw:style-name="gr2" draw:text-style-name="P2" draw:layer="layout" svg:width="8.453cm" svg:height="14.287cm" svg:x="0.01cm" svg:y="0cm">
          <draw:image xlink:href="Pictures/100002010000060E00000324F7B75B245D276D74.png" xlink:type="simple" xlink:show="embed" xlink:actuate="onLoad">
            <text:p/>
          </draw:image>
        </draw:frame>
        <draw:frame draw:name="Google Shape;63;p14" draw:style-name="gr3" draw:text-style-name="P2" draw:layer="layout" svg:width="16.945cm" svg:height="14.287cm" svg:x="8.473cm" svg:y="0cm">
          <draw:image xlink:href="Pictures/100002010000060E00000324977A6BF4750E97A3.png" xlink:type="simple" xlink:show="embed" xlink:actuate="onLoad">
            <text:p/>
          </draw:image>
        </draw:frame>
        <draw:custom-shape draw:name="Google Shape;64;p14" draw:style-name="gr4" draw:text-style-name="P1" draw:layer="layout" svg:width="16.945cm" svg:height="1.015cm" svg:x="8.473cm" svg:y="12.699cm">
          <text:p text:style-name="P13"/>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65;p14" draw:style-name="gr5" draw:text-style-name="P3" draw:layer="layout" svg:width="8.453cm" svg:height="1.015cm" svg:x="0.01cm" svg:y="12.699cm">
          <text:p text:style-name="P13"/>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Google Shape;66;p14" presentation:style-name="pr1" draw:text-style-name="P5" draw:layer="layout" svg:width="14.113cm" svg:height="6.247cm" svg:x="10.15cm" svg:y="3.399cm" presentation:class="title" presentation:user-transformed="true">
          <draw:text-box>
            <text:p text:style-name="P4"><text:span text:style-name="T1">Cooling Effect of Aerosols on Past Arctic Climate (1950-2014)</text:span></text:p>
          </draw:text-box>
        </draw:frame>
        <draw:frame draw:name="Google Shape;67;p14" presentation:style-name="pr2" draw:text-style-name="P7" draw:layer="layout" svg:width="14.113cm" svg:height="2.262cm" svg:x="10.15cm" svg:y="9.922cm" presentation:class="subtitle" presentation:user-transformed="true">
          <draw:text-box>
            <text:p text:style-name="P4"><text:span text:style-name="T2">Alba Santos Espeso</text:span></text:p>
            <text:p text:style-name="P6"><text:span text:style-name="T3">Supervisors: María Gonçalves and Pablo Ortega</text:span></text:p>
          </draw:text-box>
        </draw:frame>
        <draw:frame draw:name="Google Shape;68;p14" presentation:style-name="pr3" draw:text-style-name="P9" draw:layer="layout" svg:width="6.781cm" svg:height="1.015cm" svg:x="0.679cm" svg:y="12.699cm" presentation:class="outline" presentation:user-transformed="true">
          <draw:text-box>
            <text:p text:style-name="P8"><text:span text:style-name="T4">08-05-2024</text:span></text:p>
          </draw:text-box>
        </draw:frame>
        <draw:frame draw:name="Google Shape;69;p14" presentation:style-name="pr3" draw:text-style-name="P9" draw:layer="layout" svg:width="14.113cm" svg:height="1.015cm" svg:x="10.15cm" svg:y="12.699cm" presentation:class="outline" presentation:user-transformed="true">
          <draw:text-box>
            <text:p text:style-name="P10"><text:span text:style-name="T5">alba.santos@bsc.es</text:span></text:p>
          </draw:text-box>
        </draw:frame>
        <draw:frame draw:name="Google Shape;70;p14" draw:style-name="gr6" draw:text-style-name="P2" draw:layer="layout" svg:width="3.557cm" svg:height="1.154cm" svg:x="10.496cm" svg:y="2.498cm">
          <draw:image xlink:href="Pictures/10000201000001A90000008A8A39D5F0B7A5EB84.png" xlink:type="simple" xlink:show="embed" xlink:actuate="onLoad">
            <text:p/>
          </draw:image>
        </draw:frame>
        <draw:frame draw:name="Google Shape;71;p14" draw:style-name="gr6" draw:text-style-name="P2" draw:layer="layout" svg:width="5.364cm" svg:height="1.34cm" svg:x="10.495cm" svg:y="0.686cm">
          <draw:image xlink:href="Pictures/10000201000002000000008064C11A0301D7A115.png" xlink:type="simple" xlink:show="embed" xlink:actuate="onLoad">
            <text:p/>
          </draw:image>
        </draw:frame>
        <draw:frame draw:name="Google Shape;72;p14" draw:style-name="gr6" draw:text-style-name="P2" draw:layer="layout" svg:width="6.132cm" svg:height="1.34cm" svg:x="17.147cm" svg:y="0.686cm">
          <draw:image xlink:href="Pictures/10000201000001F70000006EF9795954B2F92712.png" xlink:type="simple" xlink:show="embed" xlink:actuate="onLoad">
            <text:p/>
          </draw:image>
        </draw:frame>
        <draw:frame draw:name="Google Shape;73;p14" draw:style-name="gr6" draw:text-style-name="P2" draw:layer="layout" svg:width="6.545cm" svg:height="1.46cm" svg:x="17cm" svg:y="2.345cm">
          <draw:image xlink:href="Pictures/1000020100000800000001C9AD6BA54167FF4A65.png" xlink:type="simple" xlink:show="embed" xlink:actuate="onLoad">
            <text:p/>
          </draw:image>
        </draw:frame>
        <presentation:notes draw:style-name="dp2">
          <draw:frame draw:name="Google Shape;58;g2ca30ef5b0b_0_1:notes" presentation:style-name="pr4" draw:text-style-name="P11" draw:layer="layout" svg:width="15.239cm" svg:height="11.429cm" svg:x="1.905cm" svg:y="12.065cm" presentation:class="notes" presentation:placeholder="true" presentation:user-transformed="true">
            <draw:text-box/>
          </draw:frame>
          <draw:page-thumbnail draw:name="Google Shape;59;g2ca30ef5b0b_0_1:notes" draw:style-name="gr7" draw:layer="layout" svg:width="12.7cm" svg:height="9.524cm" svg:x="3.176cm" svg:y="1.905cm" draw:page-number="1" presentation:class="page"/>
        </presentation:notes>
      </draw:page>
      <draw:page draw:name="page2" draw:style-name="dp3" draw:master-page-name="TITLE_5f_AND_5f_BODY" presentation:presentation-page-layout-name="AL1T1">
        <draw:custom-shape draw:name="Google Shape;78;p15" draw:style-name="gr8" draw:text-style-name="P1" draw:layer="layout" svg:width="9.766cm" svg:height="11.127cm" svg:x="0.274cm" svg:y="2.761cm">
          <text:p text:style-name="P14"/>
          <draw:enhanced-geometry draw:mirror-horizontal="false" draw:mirror-vertical="false" draw:text-areas="?f5 ?f5 ?f6 ?f7" svg:viewBox="0 0 0 0" draw:type="ooxml-roundRect" draw:modifiers="8866"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79;p15" draw:style-name="gr9" draw:text-style-name="P12" draw:layer="layout" svg:width="8.096cm" svg:height="1.051cm" svg:x="0.617cm" svg:y="8.391cm">
          <text:p text:style-name="P21"/>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80;p15" draw:style-name="gr10" draw:text-style-name="P1" draw:layer="layout" svg:width="24.272cm" svg:height="1.612cm" svg:x="0.563cm" svg:y="0.424cm">
          <text:p text:style-name="P13"><text:span text:style-name="T6">Climate Modeling</text:span></text:p>
          <draw:enhanced-geometry draw:mirror-horizontal="false" draw:mirror-vertical="false" draw:text-areas="?f5 ?f5 ?f6 ?f7" svg:viewBox="0 0 0 0" draw:type="ooxml-roundRect" draw:modifiers="32885"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frame draw:name="Google Shape;81;p15" draw:style-name="gr6" draw:text-style-name="P2" draw:layer="layout" svg:width="2.352cm" svg:height="0.763cm" svg:x="17.432cm" svg:y="0.848cm">
          <draw:image xlink:href="Pictures/10000201000001A90000008A8A39D5F0B7A5EB84.png" xlink:type="simple" xlink:show="embed" xlink:actuate="onLoad">
            <text:p/>
          </draw:image>
        </draw:frame>
        <draw:frame draw:name="Google Shape;82;p15" draw:style-name="gr6" draw:text-style-name="P2" draw:layer="layout" svg:width="3.706cm" svg:height="0.926cm" svg:x="9.041cm" svg:y="0.767cm">
          <draw:image xlink:href="Pictures/10000201000002000000008064C11A0301D7A115.png" xlink:type="simple" xlink:show="embed" xlink:actuate="onLoad">
            <text:p/>
          </draw:image>
        </draw:frame>
        <draw:frame draw:name="Google Shape;83;p15" draw:style-name="gr6" draw:text-style-name="P2" draw:layer="layout" svg:width="3.891cm" svg:height="0.85cm" svg:x="13.104cm" svg:y="0.805cm">
          <draw:image xlink:href="Pictures/10000201000001F70000006EF9795954B2F92712.png" xlink:type="simple" xlink:show="embed" xlink:actuate="onLoad">
            <text:p/>
          </draw:image>
        </draw:frame>
        <draw:frame draw:name="Google Shape;84;p15" draw:style-name="gr6" draw:text-style-name="P2" draw:layer="layout" svg:width="4.153cm" svg:height="0.926cm" svg:x="20.373cm" svg:y="0.767cm">
          <draw:image xlink:href="Pictures/1000020100000800000001C9AD6BA54167FF4A65.png" xlink:type="simple" xlink:show="embed" xlink:actuate="onLoad">
            <text:p/>
          </draw:image>
        </draw:frame>
        <draw:custom-shape draw:name="Google Shape;85;p15" draw:style-name="gr9" draw:text-style-name="P12" draw:layer="layout" svg:width="8.096cm" svg:height="1.051cm" svg:x="13.164cm" svg:y="8.391cm">
          <text:p text:style-name="P21"/>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Google Shape;86;p15" draw:style-name="gr6" draw:text-style-name="P2" draw:layer="layout" svg:width="8.893cm" svg:height="5.002cm" svg:x="0.711cm" svg:y="3.787cm">
          <draw:image xlink:href="Pictures/1000000000000500000002D0443AF42774B1D432.png" xlink:type="simple" xlink:show="embed" xlink:actuate="onLoad">
            <text:p/>
          </draw:image>
        </draw:frame>
        <draw:g draw:name="Google Shape;87;p15">
          <draw:frame draw:name="Google Shape;88;p15" draw:style-name="gr6" draw:text-style-name="P2" draw:layer="layout" svg:width="8.893cm" svg:height="4.668cm" svg:x="0.711cm" svg:y="8.872cm">
            <draw:image xlink:href="Pictures/10000000000004B000000276CA3AA0CF30B93678.png" xlink:type="simple" xlink:show="embed" xlink:actuate="onLoad">
              <text:p/>
            </draw:image>
          </draw:frame>
          <draw:frame draw:name="Google Shape;89;p15" draw:style-name="gr6" draw:text-style-name="P2" draw:layer="layout" svg:width="4.549cm" svg:height="0.754cm" svg:x="0.977cm" svg:y="9.304cm">
            <draw:image xlink:href="Pictures/1000020100000800000001541BD9BC3110E167F3.png" xlink:type="simple" xlink:show="embed" xlink:actuate="onLoad">
              <text:p/>
            </draw:image>
          </draw:frame>
        </draw:g>
        <draw:custom-shape draw:name="Google Shape;90;p15" draw:style-name="gr11" draw:text-style-name="P15" draw:layer="layout" svg:width="8.438cm" svg:height="1.239cm" svg:x="0.274cm" svg:y="2.352cm">
          <text:p text:style-name="P14"><text:span text:style-name="T7">Simulating reality</text:span></text:p>
          <draw:enhanced-geometry draw:mirror-horizontal="false" draw:mirror-vertical="false" draw:text-areas="?f5 ?f5 ?f6 ?f7" svg:viewBox="0 0 0 0" draw:type="ooxml-roundRect" draw:modifiers="50000"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91;p15" draw:style-name="gr8" draw:text-style-name="P1" draw:layer="layout" svg:width="14.812cm" svg:height="11.127cm" svg:x="10.333cm" svg:y="2.761cm">
          <text:p text:style-name="P14"/>
          <draw:enhanced-geometry draw:mirror-horizontal="false" draw:mirror-vertical="false" draw:text-areas="?f5 ?f5 ?f6 ?f7" svg:viewBox="0 0 0 0" draw:type="ooxml-roundRect" draw:modifiers="8866"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92;p15" draw:style-name="gr12" draw:text-style-name="P15" draw:layer="layout" svg:width="8.438cm" svg:height="1.239cm" svg:x="10.333cm" svg:y="2.352cm">
          <text:p text:style-name="P14"><text:span text:style-name="T7"/></text:p>
          <draw:enhanced-geometry draw:mirror-horizontal="false" draw:mirror-vertical="false" draw:text-areas="?f5 ?f5 ?f6 ?f7" svg:viewBox="0 0 0 0" draw:type="ooxml-roundRect" draw:modifiers="50000"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93;p15" draw:style-name="gr13" draw:text-style-name="P12" draw:layer="layout" svg:width="1.326cm" svg:height="0.735cm" svg:x="24.074cm" svg:y="0cm">
          <text:p text:style-name="P16"><text:span text:style-name="T8">1/7</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Google Shape;75;g2d2ad5842d3_0_47:notes" draw:style-name="gr7" draw:layer="layout" svg:width="16.932cm" svg:height="9.524cm" svg:x="1.059cm" svg:y="1.905cm" draw:page-number="2" presentation:class="page"/>
          <draw:frame draw:name="Google Shape;76;g2d2ad5842d3_0_47:notes" presentation:style-name="pr5" draw:text-style-name="P18" draw:layer="layout" svg:width="15.239cm" svg:height="11.429cm" svg:x="1.905cm" svg:y="12.065cm" presentation:class="notes" presentation:user-transformed="true">
            <draw:text-box>
              <text:list text:style-name="L7">
                <text:list-item>
                  <text:p text:style-name="P17"><text:span text:style-name="T9">Divide</text:span></text:p>
                </text:list-item>
              </text:list>
            </draw:text-box>
          </draw:frame>
        </presentation:notes>
      </draw:page>
      <draw:page draw:name="page3" draw:style-name="dp3" draw:master-page-name="TITLE_5f_AND_5f_BODY" presentation:presentation-page-layout-name="AL1T1">
        <draw:custom-shape draw:name="Google Shape;98;p16" draw:style-name="gr8" draw:text-style-name="P1" draw:layer="layout" svg:width="9.766cm" svg:height="11.127cm" svg:x="0.274cm" svg:y="2.761cm">
          <text:p text:style-name="P14"/>
          <draw:enhanced-geometry draw:mirror-horizontal="false" draw:mirror-vertical="false" draw:text-areas="?f5 ?f5 ?f6 ?f7" svg:viewBox="0 0 0 0" draw:type="ooxml-roundRect" draw:modifiers="8866"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99;p16" draw:style-name="gr9" draw:text-style-name="P12" draw:layer="layout" svg:width="8.096cm" svg:height="1.051cm" svg:x="0.617cm" svg:y="8.391cm">
          <text:p text:style-name="P21"/>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100;p16" draw:style-name="gr10" draw:text-style-name="P1" draw:layer="layout" svg:width="24.272cm" svg:height="1.612cm" svg:x="0.563cm" svg:y="0.424cm">
          <text:p text:style-name="P13"><text:span text:style-name="T6">Climate Modeling</text:span></text:p>
          <draw:enhanced-geometry draw:mirror-horizontal="false" draw:mirror-vertical="false" draw:text-areas="?f5 ?f5 ?f6 ?f7" svg:viewBox="0 0 0 0" draw:type="ooxml-roundRect" draw:modifiers="32885"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frame draw:name="Google Shape;101;p16" draw:style-name="gr6" draw:text-style-name="P2" draw:layer="layout" svg:width="2.352cm" svg:height="0.763cm" svg:x="17.432cm" svg:y="0.848cm">
          <draw:image xlink:href="Pictures/10000201000001A90000008A8A39D5F0B7A5EB84.png" xlink:type="simple" xlink:show="embed" xlink:actuate="onLoad">
            <text:p/>
          </draw:image>
        </draw:frame>
        <draw:frame draw:name="Google Shape;102;p16" draw:style-name="gr6" draw:text-style-name="P2" draw:layer="layout" svg:width="3.706cm" svg:height="0.926cm" svg:x="9.041cm" svg:y="0.767cm">
          <draw:image xlink:href="Pictures/10000201000002000000008064C11A0301D7A115.png" xlink:type="simple" xlink:show="embed" xlink:actuate="onLoad">
            <text:p/>
          </draw:image>
        </draw:frame>
        <draw:frame draw:name="Google Shape;103;p16" draw:style-name="gr6" draw:text-style-name="P2" draw:layer="layout" svg:width="3.891cm" svg:height="0.85cm" svg:x="13.104cm" svg:y="0.805cm">
          <draw:image xlink:href="Pictures/10000201000001F70000006EF9795954B2F92712.png" xlink:type="simple" xlink:show="embed" xlink:actuate="onLoad">
            <text:p/>
          </draw:image>
        </draw:frame>
        <draw:frame draw:name="Google Shape;104;p16" draw:style-name="gr6" draw:text-style-name="P2" draw:layer="layout" svg:width="4.153cm" svg:height="0.926cm" svg:x="20.373cm" svg:y="0.767cm">
          <draw:image xlink:href="Pictures/1000020100000800000001C9AD6BA54167FF4A65.png" xlink:type="simple" xlink:show="embed" xlink:actuate="onLoad">
            <text:p/>
          </draw:image>
        </draw:frame>
        <draw:custom-shape draw:name="Google Shape;105;p16" draw:style-name="gr14" draw:text-style-name="P19" draw:layer="layout" svg:width="14.812cm" svg:height="11.127cm" svg:x="10.333cm" svg:y="2.761cm">
          <text:p text:style-name="P14"/>
          <draw:enhanced-geometry draw:mirror-horizontal="false" draw:mirror-vertical="false" draw:text-areas="?f5 ?f5 ?f6 ?f7" svg:viewBox="0 0 0 0" draw:type="ooxml-roundRect" draw:modifiers="8866"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106;p16" draw:style-name="gr9" draw:text-style-name="P12" draw:layer="layout" svg:width="8.096cm" svg:height="1.051cm" svg:x="13.164cm" svg:y="8.391cm">
          <text:p text:style-name="P21"/>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107;p16" draw:style-name="gr11" draw:text-style-name="P15" draw:layer="layout" svg:width="8.438cm" svg:height="1.239cm" svg:x="10.333cm" svg:y="2.352cm">
          <text:p text:style-name="P14"><text:span text:style-name="T7">Earth System Models</text:span></text:p>
          <draw:enhanced-geometry draw:mirror-horizontal="false" draw:mirror-vertical="false" draw:text-areas="?f5 ?f5 ?f6 ?f7" svg:viewBox="0 0 0 0" draw:type="ooxml-roundRect" draw:modifiers="50000"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frame draw:name="Google Shape;108;p16" draw:style-name="gr6" draw:text-style-name="P2" draw:layer="layout" svg:width="8.893cm" svg:height="5.002cm" svg:x="0.711cm" svg:y="3.787cm">
          <draw:image xlink:href="Pictures/1000000000000500000002D0443AF42774B1D432.png" xlink:type="simple" xlink:show="embed" xlink:actuate="onLoad">
            <text:p/>
          </draw:image>
        </draw:frame>
        <draw:g draw:name="Google Shape;109;p16">
          <draw:frame draw:name="Google Shape;110;p16" draw:style-name="gr6" draw:text-style-name="P2" draw:layer="layout" svg:width="8.893cm" svg:height="4.668cm" svg:x="0.711cm" svg:y="8.872cm">
            <draw:image xlink:href="Pictures/10000000000004B000000276CA3AA0CF30B93678.png" xlink:type="simple" xlink:show="embed" xlink:actuate="onLoad">
              <text:p/>
            </draw:image>
          </draw:frame>
          <draw:frame draw:name="Google Shape;111;p16" draw:style-name="gr6" draw:text-style-name="P2" draw:layer="layout" svg:width="4.549cm" svg:height="0.754cm" svg:x="0.977cm" svg:y="9.304cm">
            <draw:image xlink:href="Pictures/1000020100000800000001541BD9BC3110E167F3.png" xlink:type="simple" xlink:show="embed" xlink:actuate="onLoad">
              <text:p/>
            </draw:image>
          </draw:frame>
        </draw:g>
        <draw:frame draw:name="Google Shape;112;p16" draw:style-name="gr6" draw:text-style-name="P2" xml:id="id1" draw:id="id1" draw:layer="layout" svg:width="13.097cm" svg:height="9.823cm" svg:x="11.19cm" svg:y="3.787cm">
          <draw:image xlink:href="Pictures/10000201000000F0000000F0C7B4EB6C84C8DFD8.png" xlink:type="simple" xlink:show="embed" xlink:actuate="onLoad">
            <text:p/>
          </draw:image>
        </draw:frame>
        <draw:custom-shape draw:name="Google Shape;113;p16" draw:style-name="gr15" draw:text-style-name="P12" draw:layer="layout" svg:width="4.452cm" svg:height="0.889cm" svg:x="19.68cm" svg:y="13.611cm">
          <text:p text:style-name="P16"><text:span text:style-name="T10">Credits: Oriol Tintó</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114;p16" draw:style-name="gr11" draw:text-style-name="P15" draw:layer="layout" svg:width="8.438cm" svg:height="1.239cm" svg:x="0.274cm" svg:y="2.352cm">
          <text:p text:style-name="P14"><text:span text:style-name="T7">Simulating reality</text:span></text:p>
          <draw:enhanced-geometry draw:mirror-horizontal="false" draw:mirror-vertical="false" draw:text-areas="?f5 ?f5 ?f6 ?f7" svg:viewBox="0 0 0 0" draw:type="ooxml-roundRect" draw:modifiers="50000"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115;p16" draw:style-name="gr13" draw:text-style-name="P12" draw:layer="layout" svg:width="1.326cm" svg:height="0.735cm" svg:x="24.074cm" svg:y="0cm">
          <text:p text:style-name="P16"><text:span text:style-name="T8">1/7</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anim:par smil:dur="indefinite" smil:restart="never" presentation:node-type="timing-root">
          <anim:seq smil:dur="indefinite" presentation:node-type="main-sequence">
            <anim:par smil:begin="next" smil:fill="hold">
              <anim:par smil:begin="0s" smil:fill="hold">
                <anim:par smil:begin="0s" smil:fill="hold" presentation:node-type="on-click" presentation:preset-class="entrance" presentation:preset-id="ooo-entrance-fade-in">
                  <anim:set smil:begin="0s" smil:dur="0.001s" smil:fill="hold" smil:targetElement="id1" smil:attributeName="visibility" smil:to="visible"/>
                  <anim:transitionFilter smil:dur="1s" smil:targetElement="id1" smil:type="fade" smil:subtype="crossfade"/>
                </anim:par>
              </anim:par>
            </anim:par>
          </anim:seq>
        </anim:par>
        <presentation:notes draw:style-name="dp2">
          <draw:page-thumbnail draw:name="Google Shape;95;g2da0fcff57d_0_157:notes" draw:style-name="gr7" draw:layer="layout" svg:width="16.932cm" svg:height="9.524cm" svg:x="1.059cm" svg:y="1.905cm" draw:page-number="3" presentation:class="page"/>
          <draw:frame draw:name="Google Shape;96;g2da0fcff57d_0_157:notes" presentation:style-name="pr5" draw:text-style-name="P18" draw:layer="layout" svg:width="15.239cm" svg:height="11.429cm" svg:x="1.905cm" svg:y="12.065cm" presentation:class="notes" presentation:user-transformed="true">
            <draw:text-box>
              <text:list text:style-name="L7">
                <text:list-item>
                  <text:p text:style-name="P17"><text:span text:style-name="T9">Divide</text:span></text:p>
                </text:list-item>
              </text:list>
            </draw:text-box>
          </draw:frame>
        </presentation:notes>
      </draw:page>
      <draw:page draw:name="page4" draw:style-name="dp3" draw:master-page-name="TITLE_5f_AND_5f_BODY" presentation:presentation-page-layout-name="AL1T1">
        <draw:custom-shape draw:name="Google Shape;120;p17" draw:style-name="gr8" draw:text-style-name="P1" draw:layer="layout" svg:width="9.766cm" svg:height="11.127cm" svg:x="0.274cm" svg:y="2.761cm">
          <text:p text:style-name="P14"/>
          <draw:enhanced-geometry draw:mirror-horizontal="false" draw:mirror-vertical="false" draw:text-areas="?f5 ?f5 ?f6 ?f7" svg:viewBox="0 0 0 0" draw:type="ooxml-roundRect" draw:modifiers="8866"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121;p17" draw:style-name="gr9" draw:text-style-name="P12" draw:layer="layout" svg:width="8.096cm" svg:height="1.051cm" svg:x="0.617cm" svg:y="8.391cm">
          <text:p text:style-name="P21"/>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122;p17" draw:style-name="gr11" draw:text-style-name="P15" draw:layer="layout" svg:width="8.438cm" svg:height="1.239cm" svg:x="0.274cm" svg:y="2.352cm">
          <text:p text:style-name="P14"><text:span text:style-name="T7">Simulating reality</text:span></text:p>
          <draw:enhanced-geometry draw:mirror-horizontal="false" draw:mirror-vertical="false" draw:text-areas="?f5 ?f5 ?f6 ?f7" svg:viewBox="0 0 0 0" draw:type="ooxml-roundRect" draw:modifiers="50000"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123;p17" draw:style-name="gr10" draw:text-style-name="P1" draw:layer="layout" svg:width="24.272cm" svg:height="1.612cm" svg:x="0.563cm" svg:y="0.424cm">
          <text:p text:style-name="P13"><text:span text:style-name="T6">Climate Modeling</text:span></text:p>
          <draw:enhanced-geometry draw:mirror-horizontal="false" draw:mirror-vertical="false" draw:text-areas="?f5 ?f5 ?f6 ?f7" svg:viewBox="0 0 0 0" draw:type="ooxml-roundRect" draw:modifiers="32885"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frame draw:name="Google Shape;124;p17" draw:style-name="gr6" draw:text-style-name="P2" draw:layer="layout" svg:width="2.352cm" svg:height="0.763cm" svg:x="17.432cm" svg:y="0.848cm">
          <draw:image xlink:href="Pictures/10000201000001A90000008A8A39D5F0B7A5EB84.png" xlink:type="simple" xlink:show="embed" xlink:actuate="onLoad">
            <text:p/>
          </draw:image>
        </draw:frame>
        <draw:frame draw:name="Google Shape;125;p17" draw:style-name="gr6" draw:text-style-name="P2" draw:layer="layout" svg:width="3.706cm" svg:height="0.926cm" svg:x="9.041cm" svg:y="0.767cm">
          <draw:image xlink:href="Pictures/10000201000002000000008064C11A0301D7A115.png" xlink:type="simple" xlink:show="embed" xlink:actuate="onLoad">
            <text:p/>
          </draw:image>
        </draw:frame>
        <draw:frame draw:name="Google Shape;126;p17" draw:style-name="gr6" draw:text-style-name="P2" draw:layer="layout" svg:width="3.891cm" svg:height="0.85cm" svg:x="13.104cm" svg:y="0.805cm">
          <draw:image xlink:href="Pictures/10000201000001F70000006EF9795954B2F92712.png" xlink:type="simple" xlink:show="embed" xlink:actuate="onLoad">
            <text:p/>
          </draw:image>
        </draw:frame>
        <draw:frame draw:name="Google Shape;127;p17" draw:style-name="gr6" draw:text-style-name="P2" draw:layer="layout" svg:width="4.153cm" svg:height="0.926cm" svg:x="20.373cm" svg:y="0.767cm">
          <draw:image xlink:href="Pictures/1000020100000800000001C9AD6BA54167FF4A65.png" xlink:type="simple" xlink:show="embed" xlink:actuate="onLoad">
            <text:p/>
          </draw:image>
        </draw:frame>
        <draw:custom-shape draw:name="Google Shape;128;p17" draw:style-name="gr14" draw:text-style-name="P19" draw:layer="layout" svg:width="14.812cm" svg:height="11.127cm" svg:x="10.333cm" svg:y="2.761cm">
          <text:p text:style-name="P14"/>
          <draw:enhanced-geometry draw:mirror-horizontal="false" draw:mirror-vertical="false" draw:text-areas="?f5 ?f5 ?f6 ?f7" svg:viewBox="0 0 0 0" draw:type="ooxml-roundRect" draw:modifiers="8866"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129;p17" draw:style-name="gr9" draw:text-style-name="P12" draw:layer="layout" svg:width="8.096cm" svg:height="1.051cm" svg:x="13.164cm" svg:y="8.391cm">
          <text:p text:style-name="P21"/>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130;p17" draw:style-name="gr11" draw:text-style-name="P15" draw:layer="layout" svg:width="8.438cm" svg:height="1.239cm" svg:x="10.333cm" svg:y="2.352cm">
          <text:p text:style-name="P14"><text:span text:style-name="T7">Earth System Models</text:span></text:p>
          <draw:enhanced-geometry draw:mirror-horizontal="false" draw:mirror-vertical="false" draw:text-areas="?f5 ?f5 ?f6 ?f7" svg:viewBox="0 0 0 0" draw:type="ooxml-roundRect" draw:modifiers="50000"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frame draw:name="Google Shape;131;p17" draw:style-name="gr6" draw:text-style-name="P2" draw:layer="layout" svg:width="8.893cm" svg:height="5.002cm" svg:x="0.711cm" svg:y="3.787cm">
          <draw:image xlink:href="Pictures/1000000000000500000002D0443AF42774B1D432.png" xlink:type="simple" xlink:show="embed" xlink:actuate="onLoad">
            <text:p/>
          </draw:image>
        </draw:frame>
        <draw:g draw:name="Google Shape;132;p17">
          <draw:frame draw:name="Google Shape;133;p17" draw:style-name="gr6" draw:text-style-name="P2" draw:layer="layout" svg:width="8.893cm" svg:height="4.668cm" svg:x="0.711cm" svg:y="8.872cm">
            <draw:image xlink:href="Pictures/10000000000004B000000276CA3AA0CF30B93678.png" xlink:type="simple" xlink:show="embed" xlink:actuate="onLoad">
              <text:p/>
            </draw:image>
          </draw:frame>
          <draw:frame draw:name="Google Shape;134;p17" draw:style-name="gr6" draw:text-style-name="P2" draw:layer="layout" svg:width="4.549cm" svg:height="0.754cm" svg:x="0.977cm" svg:y="9.304cm">
            <draw:image xlink:href="Pictures/1000020100000800000001541BD9BC3110E167F3.png" xlink:type="simple" xlink:show="embed" xlink:actuate="onLoad">
              <text:p/>
            </draw:image>
          </draw:frame>
        </draw:g>
        <draw:custom-shape draw:name="Google Shape;135;p17" draw:style-name="gr15" draw:text-style-name="P12" draw:layer="layout" svg:width="4.452cm" svg:height="0.889cm" svg:x="19.68cm" svg:y="13.611cm">
          <text:p text:style-name="P16"><text:span text:style-name="T10">Credits: Oriol Tintó</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Google Shape;136;p17" draw:style-name="gr6" draw:text-style-name="P2" draw:layer="layout" svg:width="13.097cm" svg:height="7.367cm" svg:x="11.19cm" svg:y="4.918cm">
          <draw:image xlink:href="Pictures/100002010000080000000480A0BD84B4B184D660.png" xlink:type="simple" xlink:show="embed" xlink:actuate="onLoad">
            <text:p/>
          </draw:image>
        </draw:frame>
        <draw:custom-shape draw:name="Google Shape;137;p17" draw:style-name="gr13" draw:text-style-name="P12" draw:layer="layout" svg:width="1.326cm" svg:height="0.735cm" svg:x="24.074cm" svg:y="0cm">
          <text:p text:style-name="P16"><text:span text:style-name="T8">1/7</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Google Shape;117;g2d2ad5842d3_0_70:notes" draw:style-name="gr7" draw:layer="layout" svg:width="16.932cm" svg:height="9.524cm" svg:x="1.059cm" svg:y="1.905cm" draw:page-number="4" presentation:class="page"/>
          <draw:frame draw:name="Google Shape;118;g2d2ad5842d3_0_70:notes" presentation:style-name="pr6" draw:text-style-name="P11" draw:layer="layout" svg:width="15.239cm" svg:height="11.429cm" svg:x="1.905cm" svg:y="12.065cm" presentation:class="notes" presentation:placeholder="true" presentation:user-transformed="true">
            <draw:text-box/>
          </draw:frame>
        </presentation:notes>
      </draw:page>
      <draw:page draw:name="page5" draw:style-name="dp3" draw:master-page-name="TITLE_5f_AND_5f_BODY" presentation:presentation-page-layout-name="AL1T1">
        <draw:custom-shape draw:name="Google Shape;142;p18" draw:style-name="gr16" draw:text-style-name="P20" draw:layer="layout" svg:width="9.766cm" svg:height="11.127cm" svg:x="15.379cm" svg:y="2.761cm">
          <text:p text:style-name="P14"/>
          <draw:enhanced-geometry draw:mirror-horizontal="false" draw:mirror-vertical="false" draw:text-areas="?f5 ?f5 ?f6 ?f7" svg:viewBox="0 0 0 0" draw:type="ooxml-roundRect" draw:modifiers="8866"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143;p18" draw:style-name="gr8" draw:text-style-name="P1" draw:layer="layout" svg:width="14.812cm" svg:height="11.127cm" svg:x="0.274cm" svg:y="2.761cm">
          <text:p text:style-name="P14"/>
          <draw:enhanced-geometry draw:mirror-horizontal="false" draw:mirror-vertical="false" draw:text-areas="?f5 ?f5 ?f6 ?f7" svg:viewBox="0 0 0 0" draw:type="ooxml-roundRect" draw:modifiers="8866"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144;p18" draw:style-name="gr11" draw:text-style-name="P15" draw:layer="layout" svg:width="8.438cm" svg:height="1.239cm" svg:x="0.274cm" svg:y="2.352cm">
          <text:p text:style-name="P14"><text:span text:style-name="T7">Human Emissions</text:span></text:p>
          <draw:enhanced-geometry draw:mirror-horizontal="false" draw:mirror-vertical="false" draw:text-areas="?f5 ?f5 ?f6 ?f7" svg:viewBox="0 0 0 0" draw:type="ooxml-roundRect" draw:modifiers="50000"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145;p18" draw:style-name="gr10" draw:text-style-name="P1" draw:layer="layout" svg:width="24.272cm" svg:height="1.612cm" svg:x="0.563cm" svg:y="0.424cm">
          <text:p text:style-name="P13"><text:span text:style-name="T6">Climate Change</text:span></text:p>
          <draw:enhanced-geometry draw:mirror-horizontal="false" draw:mirror-vertical="false" draw:text-areas="?f5 ?f5 ?f6 ?f7" svg:viewBox="0 0 0 0" draw:type="ooxml-roundRect" draw:modifiers="32885"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frame draw:name="Google Shape;146;p18" draw:style-name="gr6" draw:text-style-name="P2" draw:layer="layout" svg:width="2.352cm" svg:height="0.763cm" svg:x="17.432cm" svg:y="0.848cm">
          <draw:image xlink:href="Pictures/10000201000001A90000008A8A39D5F0B7A5EB84.png" xlink:type="simple" xlink:show="embed" xlink:actuate="onLoad">
            <text:p/>
          </draw:image>
        </draw:frame>
        <draw:frame draw:name="Google Shape;147;p18" draw:style-name="gr6" draw:text-style-name="P2" draw:layer="layout" svg:width="3.706cm" svg:height="0.926cm" svg:x="9.041cm" svg:y="0.767cm">
          <draw:image xlink:href="Pictures/10000201000002000000008064C11A0301D7A115.png" xlink:type="simple" xlink:show="embed" xlink:actuate="onLoad">
            <text:p/>
          </draw:image>
        </draw:frame>
        <draw:frame draw:name="Google Shape;148;p18" draw:style-name="gr6" draw:text-style-name="P2" draw:layer="layout" svg:width="3.891cm" svg:height="0.85cm" svg:x="13.104cm" svg:y="0.805cm">
          <draw:image xlink:href="Pictures/10000201000001F70000006EF9795954B2F92712.png" xlink:type="simple" xlink:show="embed" xlink:actuate="onLoad">
            <text:p/>
          </draw:image>
        </draw:frame>
        <draw:frame draw:name="Google Shape;149;p18" draw:style-name="gr6" draw:text-style-name="P2" draw:layer="layout" svg:width="4.153cm" svg:height="0.926cm" svg:x="20.373cm" svg:y="0.767cm">
          <draw:image xlink:href="Pictures/1000020100000800000001C9AD6BA54167FF4A65.png" xlink:type="simple" xlink:show="embed" xlink:actuate="onLoad">
            <text:p/>
          </draw:image>
        </draw:frame>
        <draw:custom-shape draw:name="Google Shape;150;p18" draw:style-name="gr12" draw:text-style-name="P15" draw:layer="layout" svg:width="8.438cm" svg:height="1.239cm" svg:x="15.379cm" svg:y="2.352cm">
          <text:p text:style-name="P14"><text:span text:style-name="T7"/></text:p>
          <draw:enhanced-geometry draw:mirror-horizontal="false" draw:mirror-vertical="false" draw:text-areas="?f5 ?f5 ?f6 ?f7" svg:viewBox="0 0 0 0" draw:type="ooxml-roundRect" draw:modifiers="50000"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151;p18" draw:style-name="gr11" draw:text-style-name="P15" xml:id="id3" draw:id="id3" draw:layer="layout" svg:width="8.438cm" svg:height="1.239cm" svg:x="15.379cm" svg:y="2.352cm">
          <text:p text:style-name="P14"><text:span text:style-name="T7">Near Term Climate Forcers</text:span></text:p>
          <draw:enhanced-geometry draw:mirror-horizontal="false" draw:mirror-vertical="false" draw:text-areas="?f5 ?f5 ?f6 ?f7" svg:viewBox="0 0 0 0" draw:type="ooxml-roundRect" draw:modifiers="50000"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152;p18" draw:style-name="gr17" draw:text-style-name="P12" xml:id="id2" draw:id="id2" draw:layer="layout" svg:width="8.909cm" svg:height="1.795cm" svg:x="15.861cm" svg:y="3.949cm">
          <text:p text:style-name="P21"><text:span text:style-name="T11">NTCFs</text:span><text:span text:style-name="T12"> are compounds with short atmospheric lifetimes (days or weeks)</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153;p18" draw:style-name="gr17" draw:text-style-name="P12" xml:id="id10" draw:id="id10" draw:layer="layout" svg:width="5.585cm" svg:height="2.935cm" svg:x="19.572cm" svg:y="10.413cm">
          <text:p text:style-name="P22"><text:span text:style-name="T11">Sulphate aerosols </text:span><text:span text:style-name="T12">reflect radiation and counteract greenhouse warming</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Google Shape;154;p18" draw:style-name="gr18" draw:text-style-name="P2" draw:layer="layout" svg:width="8.438cm" svg:height="5.246cm" svg:x="0.563cm" svg:y="3.738cm">
          <draw:image xlink:href="Pictures/10000000000004B00000032044CC976E5D213C31.png" xlink:type="simple" xlink:show="embed" xlink:actuate="onLoad">
            <text:p/>
          </draw:image>
        </draw:frame>
        <draw:frame draw:name="Google Shape;155;p18" draw:style-name="gr19" draw:text-style-name="P2" draw:layer="layout" svg:width="8.438cm" svg:height="4.882cm" svg:x="2.014cm" svg:y="8.841cm">
          <draw:image xlink:href="Pictures/10000000000004B0000002A81E9000FA572C53C8.png" xlink:type="simple" xlink:show="embed" xlink:actuate="onLoad">
            <text:p/>
          </draw:image>
        </draw:frame>
        <draw:custom-shape draw:name="Google Shape;156;p18" draw:style-name="gr15" draw:text-style-name="P12" draw:layer="layout" svg:width="8.909cm" svg:height="0.889cm" svg:x="0.274cm" svg:y="13.611cm">
          <text:p text:style-name="P4"><text:span text:style-name="T10">Credits: EcoWatch, Michael Dantas, Paul Hanna <text:s/></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Google Shape;157;p18" draw:style-name="gr20" draw:text-style-name="P2" draw:layer="layout" svg:width="7.195cm" svg:height="5.246cm" svg:x="7.588cm" svg:y="5.701cm">
          <draw:image xlink:href="Pictures/100000000000038400000258B7227FEA412AAA79.png" xlink:type="simple" xlink:show="embed" xlink:actuate="onLoad">
            <text:p/>
          </draw:image>
        </draw:frame>
        <draw:custom-shape draw:name="Google Shape;158;p18" draw:style-name="gr15" draw:text-style-name="P12" xml:id="id4" draw:id="id4" draw:layer="layout" svg:width="4.222cm" svg:height="1.004cm" svg:x="15.753cm" svg:y="9.103cm">
          <text:p text:style-name="P22"><text:span text:style-name="T13">Tropospheric Ozone</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159;p18" draw:style-name="gr21" draw:text-style-name="P12" xml:id="id11" draw:id="id11" draw:layer="layout" svg:width="4.222cm" svg:height="4.277cm" svg:x="20.254cm" svg:y="5.95cm">
          <text:p text:style-name="P14"/>
          <draw:enhanced-geometry draw:mirror-horizontal="false" draw:mirror-vertical="false" draw:text-areas="?f5 ?f5 ?f6 ?f7" svg:viewBox="0 0 0 0" draw:type="ooxml-roundRect" draw:modifiers="45208"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160;p18" draw:style-name="gr15" draw:text-style-name="P12" xml:id="id5" draw:id="id5" draw:layer="layout" svg:width="1.372cm" svg:height="1.346cm" svg:x="17.178cm" svg:y="7.879cm">
          <text:p text:style-name="P21"><text:span text:style-name="T14">O₃</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161;p18" draw:style-name="gr15" draw:text-style-name="P12" xml:id="id6" draw:id="id6" draw:layer="layout" svg:width="4.222cm" svg:height="1.004cm" svg:x="20.407cm" svg:y="9.103cm">
          <text:p text:style-name="P22"><text:span text:style-name="T13">Aerosols</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Google Shape;162;p18" draw:style-name="gr22" draw:text-style-name="P2" xml:id="id7" draw:id="id7" draw:layer="layout" svg:width="2.035cm" svg:height="1.685cm" draw:transform="rotate (-2.01253916047466) translate (24.319cm 7.72cm)">
          <draw:image xlink:href="Pictures/1000020100000115000000C5FD4C57DBA58D5070.png" xlink:type="simple" xlink:show="embed" xlink:actuate="onLoad">
            <text:p/>
          </draw:image>
        </draw:frame>
        <draw:frame draw:name="Google Shape;163;p18" draw:style-name="gr23" draw:text-style-name="P2" xml:id="id8" draw:id="id8" draw:layer="layout" svg:width="2.524cm" svg:height="2.299cm" svg:x="20.643cm" svg:y="6.284cm">
          <draw:image xlink:href="Pictures/100002010000065C000005385E399520432C50AB.png" xlink:type="simple" xlink:show="embed" xlink:actuate="onLoad">
            <text:p/>
          </draw:image>
        </draw:frame>
        <draw:frame draw:name="Google Shape;164;p18" draw:style-name="gr6" draw:text-style-name="P2" xml:id="id9" draw:id="id9" draw:layer="layout" svg:width="3.496cm" svg:height="2.008cm" svg:x="15.965cm" svg:y="6.284cm">
          <draw:image xlink:href="Pictures/100002010000044C00000278DEAA3959F79D6BF0.png" xlink:type="simple" xlink:show="embed" xlink:actuate="onLoad">
            <text:p/>
          </draw:image>
        </draw:frame>
        <draw:custom-shape draw:name="Google Shape;165;p18" draw:style-name="gr13" draw:text-style-name="P12" draw:layer="layout" svg:width="1.326cm" svg:height="0.735cm" svg:x="24.074cm" svg:y="0cm">
          <text:p text:style-name="P16"><text:span text:style-name="T8">2/7</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anim:par smil:dur="indefinite" smil:restart="never" presentation:node-type="timing-root">
          <anim:seq smil:dur="indefinite" presentation:node-type="main-sequence">
            <anim:par smil:begin="next" smil:fill="hold">
              <anim:par smil:begin="0s" smil:fill="hold">
                <anim:par smil:begin="0s" smil:fill="hold" presentation:node-type="on-click" presentation:preset-class="entrance" presentation:preset-id="ooo-entrance-appear">
                  <anim:set smil:begin="0s" smil:dur="0.001s" smil:fill="hold" smil:targetElement="id2" smil:attributeName="visibility" smil:to="visible"/>
                </anim:par>
                <anim:par smil:begin="0s" smil:fill="hold" presentation:node-type="with-previous" presentation:preset-class="entrance" presentation:preset-id="ooo-entrance-appear">
                  <anim:set smil:begin="0s" smil:dur="0.001s" smil:fill="hold" smil:targetElement="id3" smil:attributeName="visibility" smil:to="visible"/>
                </anim:par>
                <anim:par smil:begin="0s" smil:fill="hold" presentation:node-type="with-previous" presentation:preset-class="entrance" presentation:preset-id="ooo-entrance-appear">
                  <anim:set smil:begin="0s" smil:dur="0.001s" smil:fill="hold" smil:targetElement="id4" smil:attributeName="visibility" smil:to="visible"/>
                </anim:par>
                <anim:par smil:begin="0s" smil:fill="hold" presentation:node-type="with-previous" presentation:preset-class="entrance" presentation:preset-id="ooo-entrance-appear">
                  <anim:set smil:begin="0s" smil:dur="0.001s" smil:fill="hold" smil:targetElement="id5" smil:attributeName="visibility" smil:to="visible"/>
                </anim:par>
                <anim:par smil:begin="0s" smil:fill="hold" presentation:node-type="with-previous" presentation:preset-class="entrance" presentation:preset-id="ooo-entrance-appear">
                  <anim:set smil:begin="0s" smil:dur="0.001s" smil:fill="hold" smil:targetElement="id6" smil:attributeName="visibility" smil:to="visible"/>
                </anim:par>
                <anim:par smil:begin="0s" smil:fill="hold" presentation:node-type="with-previous" presentation:preset-class="entrance" presentation:preset-id="ooo-entrance-appear">
                  <anim:set smil:begin="0s" smil:dur="0.001s" smil:fill="hold" smil:targetElement="id7" smil:attributeName="visibility" smil:to="visible"/>
                </anim:par>
                <anim:par smil:begin="0s" smil:fill="hold" presentation:node-type="with-previous" presentation:preset-class="entrance" presentation:preset-id="ooo-entrance-appear">
                  <anim:set smil:begin="0s" smil:dur="0.001s" smil:fill="hold" smil:targetElement="id8" smil:attributeName="visibility" smil:to="visible"/>
                </anim:par>
                <anim:par smil:begin="0s" smil:fill="hold" presentation:node-type="with-previous" presentation:preset-class="entrance" presentation:preset-id="ooo-entrance-appear">
                  <anim:set smil:begin="0s" smil:dur="0.001s" smil:fill="hold" smil:targetElement="id9" smil:attributeName="visibility" smil:to="visible"/>
                </anim:par>
              </anim:par>
            </anim:par>
            <anim:par smil:begin="next" smil:fill="hold">
              <anim:par smil:begin="0s" smil:fill="hold">
                <anim:par smil:begin="0s" smil:fill="hold" presentation:node-type="on-click" presentation:preset-class="entrance" presentation:preset-id="ooo-entrance-appear">
                  <anim:set smil:begin="0s" smil:dur="0.001s" smil:fill="hold" smil:targetElement="id10" smil:attributeName="visibility" smil:to="visible"/>
                </anim:par>
                <anim:par smil:begin="0s" smil:fill="hold" presentation:node-type="with-previous" presentation:preset-class="entrance" presentation:preset-id="ooo-entrance-appear">
                  <anim:set smil:begin="0s" smil:dur="0.001s" smil:fill="hold" smil:targetElement="id11" smil:attributeName="visibility" smil:to="visible"/>
                </anim:par>
              </anim:par>
            </anim:par>
          </anim:seq>
        </anim:par>
        <presentation:notes draw:style-name="dp2">
          <draw:page-thumbnail draw:name="Google Shape;139;g2d9b73550c1_0_38:notes" draw:style-name="gr7" draw:layer="layout" svg:width="16.932cm" svg:height="9.524cm" svg:x="1.059cm" svg:y="1.905cm" draw:page-number="5" presentation:class="page"/>
          <draw:frame draw:name="Google Shape;140;g2d9b73550c1_0_38:notes" presentation:style-name="pr7" draw:text-style-name="P11" draw:layer="layout" svg:width="15.239cm" svg:height="11.429cm" svg:x="1.905cm" svg:y="12.065cm" presentation:class="notes" presentation:placeholder="true" presentation:user-transformed="true">
            <draw:text-box/>
          </draw:frame>
        </presentation:notes>
      </draw:page>
      <draw:page draw:name="page6" draw:style-name="dp3" draw:master-page-name="TITLE_5f_AND_5f_BODY" presentation:presentation-page-layout-name="AL1T1">
        <draw:custom-shape draw:name="Google Shape;170;p19" draw:style-name="gr15" draw:text-style-name="P12" draw:layer="layout" svg:width="8.909cm" svg:height="0.889cm" svg:x="0.274cm" svg:y="13.611cm">
          <text:p text:style-name="P4"><text:span text:style-name="T10">Credits: EcoWatch, Michael Dantas, Paul Hanna <text:s/></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171;p19" draw:style-name="gr16" draw:text-style-name="P20" draw:layer="layout" svg:width="9.766cm" svg:height="11.127cm" svg:x="15.379cm" svg:y="2.761cm">
          <text:p text:style-name="P14"/>
          <draw:enhanced-geometry draw:mirror-horizontal="false" draw:mirror-vertical="false" draw:text-areas="?f5 ?f5 ?f6 ?f7" svg:viewBox="0 0 0 0" draw:type="ooxml-roundRect" draw:modifiers="8866"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172;p19" draw:style-name="gr17" draw:text-style-name="P12" draw:layer="layout" svg:width="5.585cm" svg:height="2.935cm" svg:x="19.572cm" svg:y="10.413cm">
          <text:p text:style-name="P22"><text:span text:style-name="T11">Sulphate aerosols </text:span><text:span text:style-name="T12">reflect radiation and counteract greenhouse warming</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173;p19" draw:style-name="gr21" draw:text-style-name="P12" draw:layer="layout" svg:width="4.222cm" svg:height="4.277cm" svg:x="20.254cm" svg:y="5.95cm">
          <text:p text:style-name="P14"/>
          <draw:enhanced-geometry draw:mirror-horizontal="false" draw:mirror-vertical="false" draw:text-areas="?f5 ?f5 ?f6 ?f7" svg:viewBox="0 0 0 0" draw:type="ooxml-roundRect" draw:modifiers="45208"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frame draw:name="Google Shape;174;p19" draw:style-name="gr22" draw:text-style-name="P2" draw:layer="layout" svg:width="2.035cm" svg:height="1.685cm" draw:transform="rotate (-2.01253916047466) translate (24.319cm 7.72cm)">
          <draw:image xlink:href="Pictures/1000020100000115000000C5FD4C57DBA58D5070.png" xlink:type="simple" xlink:show="embed" xlink:actuate="onLoad">
            <text:p/>
          </draw:image>
        </draw:frame>
        <draw:frame draw:name="Google Shape;175;p19" draw:style-name="gr23" draw:text-style-name="P2" draw:layer="layout" svg:width="2.524cm" svg:height="2.299cm" svg:x="20.643cm" svg:y="6.284cm">
          <draw:image xlink:href="Pictures/100002010000065C000005385E399520432C50AB.png" xlink:type="simple" xlink:show="embed" xlink:actuate="onLoad">
            <text:p/>
          </draw:image>
        </draw:frame>
        <draw:frame draw:name="Google Shape;176;p19" draw:style-name="gr6" draw:text-style-name="P2" draw:layer="layout" svg:width="3.496cm" svg:height="2.008cm" svg:x="15.965cm" svg:y="6.284cm">
          <draw:image xlink:href="Pictures/100002010000044C00000278DEAA3959F79D6BF0.png" xlink:type="simple" xlink:show="embed" xlink:actuate="onLoad">
            <text:p/>
          </draw:image>
        </draw:frame>
        <draw:custom-shape draw:name="Google Shape;177;p19" draw:style-name="gr17" draw:text-style-name="P12" draw:layer="layout" svg:width="8.909cm" svg:height="1.795cm" svg:x="15.861cm" svg:y="3.949cm">
          <text:p text:style-name="P21"><text:span text:style-name="T11">NTCFs</text:span><text:span text:style-name="T12"> are compounds with short atmospheric lifetimes (days or weeks)</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178;p19" draw:style-name="gr15" draw:text-style-name="P12" draw:layer="layout" svg:width="4.222cm" svg:height="1.004cm" svg:x="15.753cm" svg:y="9.103cm">
          <text:p text:style-name="P22"><text:span text:style-name="T13">Tropospheric Ozone</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179;p19" draw:style-name="gr15" draw:text-style-name="P12" draw:layer="layout" svg:width="1.372cm" svg:height="1.346cm" svg:x="17.178cm" svg:y="7.879cm">
          <text:p text:style-name="P21"><text:span text:style-name="T14">O₃</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180;p19" draw:style-name="gr15" draw:text-style-name="P12" draw:layer="layout" svg:width="4.222cm" svg:height="1.004cm" svg:x="20.407cm" svg:y="9.103cm">
          <text:p text:style-name="P22"><text:span text:style-name="T13">Aerosols</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181;p19" draw:style-name="gr8" draw:text-style-name="P1" draw:layer="layout" svg:width="14.812cm" svg:height="11.127cm" svg:x="0.274cm" svg:y="2.761cm">
          <text:p text:style-name="P14"/>
          <draw:enhanced-geometry draw:mirror-horizontal="false" draw:mirror-vertical="false" draw:text-areas="?f5 ?f5 ?f6 ?f7" svg:viewBox="0 0 0 0" draw:type="ooxml-roundRect" draw:modifiers="8866"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182;p19" draw:style-name="gr11" draw:text-style-name="P15" draw:layer="layout" svg:width="8.438cm" svg:height="1.239cm" svg:x="0.274cm" svg:y="2.352cm">
          <text:p text:style-name="P14"><text:span text:style-name="T7">Human Emissions</text:span></text:p>
          <draw:enhanced-geometry draw:mirror-horizontal="false" draw:mirror-vertical="false" draw:text-areas="?f5 ?f5 ?f6 ?f7" svg:viewBox="0 0 0 0" draw:type="ooxml-roundRect" draw:modifiers="50000"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183;p19" draw:style-name="gr10" draw:text-style-name="P1" draw:layer="layout" svg:width="24.272cm" svg:height="1.612cm" svg:x="0.563cm" svg:y="0.424cm">
          <text:p text:style-name="P13"><text:span text:style-name="T6">Climate Change</text:span></text:p>
          <draw:enhanced-geometry draw:mirror-horizontal="false" draw:mirror-vertical="false" draw:text-areas="?f5 ?f5 ?f6 ?f7" svg:viewBox="0 0 0 0" draw:type="ooxml-roundRect" draw:modifiers="32885"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frame draw:name="Google Shape;184;p19" draw:style-name="gr6" draw:text-style-name="P2" draw:layer="layout" svg:width="2.352cm" svg:height="0.763cm" svg:x="17.432cm" svg:y="0.848cm">
          <draw:image xlink:href="Pictures/10000201000001A90000008A8A39D5F0B7A5EB84.png" xlink:type="simple" xlink:show="embed" xlink:actuate="onLoad">
            <text:p/>
          </draw:image>
        </draw:frame>
        <draw:frame draw:name="Google Shape;185;p19" draw:style-name="gr6" draw:text-style-name="P2" draw:layer="layout" svg:width="3.706cm" svg:height="0.926cm" svg:x="9.041cm" svg:y="0.767cm">
          <draw:image xlink:href="Pictures/10000201000002000000008064C11A0301D7A115.png" xlink:type="simple" xlink:show="embed" xlink:actuate="onLoad">
            <text:p/>
          </draw:image>
        </draw:frame>
        <draw:frame draw:name="Google Shape;186;p19" draw:style-name="gr6" draw:text-style-name="P2" draw:layer="layout" svg:width="3.891cm" svg:height="0.85cm" svg:x="13.104cm" svg:y="0.805cm">
          <draw:image xlink:href="Pictures/10000201000001F70000006EF9795954B2F92712.png" xlink:type="simple" xlink:show="embed" xlink:actuate="onLoad">
            <text:p/>
          </draw:image>
        </draw:frame>
        <draw:frame draw:name="Google Shape;187;p19" draw:style-name="gr6" draw:text-style-name="P2" draw:layer="layout" svg:width="4.153cm" svg:height="0.926cm" svg:x="20.373cm" svg:y="0.767cm">
          <draw:image xlink:href="Pictures/1000020100000800000001C9AD6BA54167FF4A65.png" xlink:type="simple" xlink:show="embed" xlink:actuate="onLoad">
            <text:p/>
          </draw:image>
        </draw:frame>
        <draw:custom-shape draw:name="Google Shape;188;p19" draw:style-name="gr11" draw:text-style-name="P15" draw:layer="layout" svg:width="8.438cm" svg:height="1.239cm" svg:x="15.379cm" svg:y="2.352cm">
          <text:p text:style-name="P14"><text:span text:style-name="T7">Near Term Climate Forcers</text:span></text:p>
          <draw:enhanced-geometry draw:mirror-horizontal="false" draw:mirror-vertical="false" draw:text-areas="?f5 ?f5 ?f6 ?f7" svg:viewBox="0 0 0 0" draw:type="ooxml-roundRect" draw:modifiers="50000"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frame draw:name="Google Shape;189;p19" draw:style-name="gr18" draw:text-style-name="P2" draw:layer="layout" svg:width="8.438cm" svg:height="5.246cm" svg:x="0.563cm" svg:y="3.738cm">
          <draw:image xlink:href="Pictures/10000000000004B00000032044CC976E5D213C31.png" xlink:type="simple" xlink:show="embed" xlink:actuate="onLoad">
            <text:p/>
          </draw:image>
        </draw:frame>
        <draw:frame draw:name="Google Shape;190;p19" draw:style-name="gr19" draw:text-style-name="P2" draw:layer="layout" svg:width="8.438cm" svg:height="4.882cm" svg:x="2.014cm" svg:y="8.841cm">
          <draw:image xlink:href="Pictures/10000000000004B0000002A81E9000FA572C53C8.png" xlink:type="simple" xlink:show="embed" xlink:actuate="onLoad">
            <text:p/>
          </draw:image>
        </draw:frame>
        <draw:frame draw:name="Google Shape;191;p19" draw:style-name="gr20" draw:text-style-name="P2" draw:layer="layout" svg:width="7.195cm" svg:height="5.246cm" svg:x="7.588cm" svg:y="5.701cm">
          <draw:image xlink:href="Pictures/100000000000038400000258B7227FEA412AAA79.png" xlink:type="simple" xlink:show="embed" xlink:actuate="onLoad">
            <text:p/>
          </draw:image>
        </draw:frame>
        <draw:g draw:name="Google Shape;192;p19">
          <draw:custom-shape draw:name="Google Shape;193;p19" draw:style-name="gr14" draw:text-style-name="P19" draw:layer="layout" svg:width="23.237cm" svg:height="2.674cm" svg:x="1.081cm" svg:y="11.443cm">
            <text:p text:style-name="P14"/>
            <draw:enhanced-geometry draw:mirror-horizontal="false" draw:mirror-vertical="false" draw:text-areas="?f5 ?f5 ?f6 ?f7" svg:viewBox="0 0 0 0" draw:type="ooxml-roundRect" draw:modifiers="24235"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194;p19" draw:style-name="gr17" draw:text-style-name="P12" draw:layer="layout" svg:width="19.555cm" svg:height="2.188cm" svg:x="4.346cm" svg:y="11.675cm">
            <text:p text:style-name="P23"><text:span text:style-name="T15">DISCLAIMER</text:span></text:p>
            <text:p text:style-name="P21"><text:span text:style-name="T16">All anthropogenic emissions contribute to air pollution and constitute a major health emergency</text:span><text:span text:style-name="T17"> </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195;p19" draw:style-name="gr24" draw:text-style-name="P24" draw:layer="layout" svg:width="1.517cm" svg:height="1.37cm" svg:x="2.303cm" svg:y="12.095cm">
            <text:p text:style-name="P14"><text:span text:style-name="T18">!</text:span></text:p>
            <draw:enhanced-geometry draw:mirror-horizontal="false" draw:mirror-vertical="false" draw:text-areas="?f1 ?f5 ?f4 ?f6" svg:viewBox="0 0 0 0" draw:type="ooxml-triangle" draw:modifiers="50000" draw:enhanced-path="M 0 ?f6 L ?f2 0 ?f7 ?f6 Z N">
              <draw:equation draw:name="f0" draw:formula="if(0-$0 ,0,if(100000-$0 ,$0 ,100000))"/>
              <draw:equation draw:name="f1" draw:formula="logwidth*?f0 /200000"/>
              <draw:equation draw:name="f2" draw:formula="logwidth*?f0 /100000"/>
              <draw:equation draw:name="f3" draw:formula="logwidth/2"/>
              <draw:equation draw:name="f4" draw:formula="?f1 +?f3 -0"/>
              <draw:equation draw:name="f5" draw:formula="logheight/2"/>
              <draw:equation draw:name="f6" draw:formula="logheight"/>
              <draw:equation draw:name="f7" draw:formula="logwidth"/>
              <draw:handle draw:handle-position="?f2 0" draw:handle-range-x-maximum="100000" draw:handle-range-x-minimum="0"/>
            </draw:enhanced-geometry>
          </draw:custom-shape>
        </draw:g>
        <draw:custom-shape draw:name="Google Shape;196;p19" draw:style-name="gr13" draw:text-style-name="P12" draw:layer="layout" svg:width="1.326cm" svg:height="0.735cm" svg:x="24.074cm" svg:y="0cm">
          <text:p text:style-name="P16"><text:span text:style-name="T8">2/7</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Google Shape;167;g2d9b73550c1_0_11:notes" draw:style-name="gr7" draw:layer="layout" svg:width="16.932cm" svg:height="9.524cm" svg:x="1.059cm" svg:y="1.905cm" draw:page-number="6" presentation:class="page"/>
          <draw:frame draw:name="Google Shape;168;g2d9b73550c1_0_11:notes" presentation:style-name="pr8" draw:text-style-name="P11" draw:layer="layout" svg:width="15.239cm" svg:height="11.429cm" svg:x="1.905cm" svg:y="12.065cm" presentation:class="notes" presentation:placeholder="true" presentation:user-transformed="true">
            <draw:text-box/>
          </draw:frame>
        </presentation:notes>
      </draw:page>
      <draw:page draw:name="page7" draw:style-name="dp3" draw:master-page-name="TITLE_5f_AND_5f_BODY" presentation:presentation-page-layout-name="AL1T1">
        <draw:custom-shape draw:name="Google Shape;201;p20" draw:style-name="gr16" draw:text-style-name="P20" draw:layer="layout" svg:width="12.322cm" svg:height="11.127cm" svg:x="12.858cm" svg:y="2.761cm">
          <text:p text:style-name="P14"/>
          <draw:enhanced-geometry draw:mirror-horizontal="false" draw:mirror-vertical="false" draw:text-areas="?f5 ?f5 ?f6 ?f7" svg:viewBox="0 0 0 0" draw:type="ooxml-roundRect" draw:modifiers="8866"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202;p20" draw:style-name="gr16" draw:text-style-name="P20" draw:layer="layout" svg:width="12.322cm" svg:height="11.127cm" svg:x="0.221cm" svg:y="2.761cm">
          <text:p text:style-name="P14"/>
          <draw:enhanced-geometry draw:mirror-horizontal="false" draw:mirror-vertical="false" draw:text-areas="?f5 ?f5 ?f6 ?f7" svg:viewBox="0 0 0 0" draw:type="ooxml-roundRect" draw:modifiers="8866"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203;p20" draw:style-name="gr15" draw:text-style-name="P12" draw:layer="layout" svg:width="11.792cm" svg:height="5.327cm" svg:x="0.433cm" svg:y="3.961cm">
          <text:list text:style-name="L8">
            <text:list-item>
              <text:p text:style-name="P25"><text:span text:style-name="T12">Interact with radiation</text:span></text:p>
            </text:list-item>
          </text:list>
          <text:p text:style-name="P26"><text:span text:style-name="T12"/></text:p>
          <text:list text:continue-numbering="true" text:style-name="L8">
            <text:list-item>
              <text:p text:style-name="P27"><text:span text:style-name="T12">Cloud Condensation Nuclei (CCN)</text:span></text:p>
            </text:list-item>
          </text:list>
          <text:p text:style-name="P26"><text:span text:style-name="T12"/></text:p>
          <text:list text:continue-numbering="true" text:style-name="L8">
            <text:list-item>
              <text:p text:style-name="P26"><text:span text:style-name="T12">Modification of heat transport</text:span></text:p>
            </text:list-item>
          </text:list>
          <text:p text:style-name="P26"><text:span text:style-name="T12"/></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204;p20" draw:style-name="gr9" draw:text-style-name="P12" draw:layer="layout" svg:width="8.096cm" svg:height="1.051cm" svg:x="0.563cm" svg:y="8.391cm">
          <text:p text:style-name="P21"/>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205;p20" draw:style-name="gr11" draw:text-style-name="P15" draw:layer="layout" svg:width="8.438cm" svg:height="1.239cm" svg:x="0.221cm" svg:y="2.352cm">
          <text:p text:style-name="P14"><text:span text:style-name="T7">Aerosols Effects on Climate</text:span></text:p>
          <draw:enhanced-geometry draw:mirror-horizontal="false" draw:mirror-vertical="false" draw:text-areas="?f5 ?f5 ?f6 ?f7" svg:viewBox="0 0 0 0" draw:type="ooxml-roundRect" draw:modifiers="50000"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206;p20" draw:style-name="gr12" draw:text-style-name="P15" draw:layer="layout" svg:width="8.438cm" svg:height="1.239cm" svg:x="12.858cm" svg:y="2.353cm">
          <text:p text:style-name="P14"><text:span text:style-name="T7"/></text:p>
          <draw:enhanced-geometry draw:mirror-horizontal="false" draw:mirror-vertical="false" draw:text-areas="?f5 ?f5 ?f6 ?f7" svg:viewBox="0 0 0 0" draw:type="ooxml-roundRect" draw:modifiers="50000"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207;p20" draw:style-name="gr10" draw:text-style-name="P1" draw:layer="layout" svg:width="24.272cm" svg:height="1.612cm" svg:x="0.563cm" svg:y="0.424cm">
          <text:p text:style-name="P13"><text:span text:style-name="T6">Framework</text:span></text:p>
          <draw:enhanced-geometry draw:mirror-horizontal="false" draw:mirror-vertical="false" draw:text-areas="?f5 ?f5 ?f6 ?f7" svg:viewBox="0 0 0 0" draw:type="ooxml-roundRect" draw:modifiers="32885"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frame draw:name="Google Shape;208;p20" draw:style-name="gr6" draw:text-style-name="P2" draw:layer="layout" svg:width="2.352cm" svg:height="0.763cm" svg:x="17.432cm" svg:y="0.848cm">
          <draw:image xlink:href="Pictures/10000201000001A90000008A8A39D5F0B7A5EB84.png" xlink:type="simple" xlink:show="embed" xlink:actuate="onLoad">
            <text:p/>
          </draw:image>
        </draw:frame>
        <draw:frame draw:name="Google Shape;209;p20" draw:style-name="gr6" draw:text-style-name="P2" draw:layer="layout" svg:width="3.706cm" svg:height="0.926cm" svg:x="9.041cm" svg:y="0.767cm">
          <draw:image xlink:href="Pictures/10000201000002000000008064C11A0301D7A115.png" xlink:type="simple" xlink:show="embed" xlink:actuate="onLoad">
            <text:p/>
          </draw:image>
        </draw:frame>
        <draw:frame draw:name="Google Shape;210;p20" draw:style-name="gr6" draw:text-style-name="P2" draw:layer="layout" svg:width="3.891cm" svg:height="0.85cm" svg:x="13.104cm" svg:y="0.805cm">
          <draw:image xlink:href="Pictures/10000201000001F70000006EF9795954B2F92712.png" xlink:type="simple" xlink:show="embed" xlink:actuate="onLoad">
            <text:p/>
          </draw:image>
        </draw:frame>
        <draw:frame draw:name="Google Shape;211;p20" draw:style-name="gr6" draw:text-style-name="P2" draw:layer="layout" svg:width="4.153cm" svg:height="0.926cm" svg:x="20.373cm" svg:y="0.767cm">
          <draw:image xlink:href="Pictures/1000020100000800000001C9AD6BA54167FF4A65.png" xlink:type="simple" xlink:show="embed" xlink:actuate="onLoad">
            <text:p/>
          </draw:image>
        </draw:frame>
        <draw:frame draw:name="Google Shape;212;p20" draw:style-name="gr6" draw:text-style-name="P2" draw:layer="layout" svg:width="1.853cm" svg:height="1.853cm" svg:x="4.306cm" svg:y="10.563cm">
          <draw:image xlink:href="Pictures/100002010000020000000200D7D2CA5BBBF6CD8B.png" xlink:type="simple" xlink:show="embed" xlink:actuate="onLoad">
            <text:p/>
          </draw:image>
        </draw:frame>
        <draw:frame draw:name="Google Shape;213;p20" draw:style-name="gr6" draw:text-style-name="P2" draw:layer="layout" svg:width="1.853cm" svg:height="1.853cm" svg:x="7.187cm" svg:y="10.563cm">
          <draw:image xlink:href="Pictures/100002010000020000000200860B0751E333FF79.png" xlink:type="simple" xlink:show="embed" xlink:actuate="onLoad">
            <text:p/>
          </draw:image>
        </draw:frame>
        <draw:frame draw:name="Google Shape;214;p20" draw:style-name="gr25" draw:text-style-name="P28" draw:layer="layout" svg:width="1.853cm" svg:height="1.853cm" svg:x="9.555cm" svg:y="6.217cm">
          <draw:image xlink:href="Pictures/10000201000002000000020057E2D0EF0F98ED35.png" xlink:type="simple" xlink:show="embed" xlink:actuate="onLoad">
            <text:p/>
          </draw:image>
        </draw:frame>
        <draw:frame draw:name="Google Shape;215;p20" draw:style-name="gr25" draw:text-style-name="P28" draw:layer="layout" svg:width="1.853cm" svg:height="1.853cm" svg:x="9.555cm" svg:y="3.934cm">
          <draw:image xlink:href="Pictures/100002010000020000000200FDD553D5DCEE630D.png" xlink:type="simple" xlink:show="embed" xlink:actuate="onLoad">
            <text:p/>
          </draw:image>
        </draw:frame>
        <draw:custom-shape draw:name="Google Shape;216;p20" draw:style-name="gr13" draw:text-style-name="P12" draw:layer="layout" svg:width="1.326cm" svg:height="0.735cm" svg:x="24.074cm" svg:y="0cm">
          <text:p text:style-name="P16"><text:span text:style-name="T8">3/7</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Google Shape;198;g2ccbc0e0024_1_35:notes" draw:style-name="gr7" draw:layer="layout" svg:width="16.932cm" svg:height="9.524cm" svg:x="1.059cm" svg:y="1.905cm" draw:page-number="7" presentation:class="page"/>
          <draw:frame draw:name="Google Shape;199;g2ccbc0e0024_1_35:notes" presentation:style-name="pr5" draw:text-style-name="P18" draw:layer="layout" svg:width="15.239cm" svg:height="11.429cm" svg:x="1.905cm" svg:y="12.065cm" presentation:class="notes" presentation:user-transformed="true">
            <draw:text-box>
              <text:p text:style-name="P13"><text:span text:style-name="T9">pre-industrial</text:span></text:p>
            </draw:text-box>
          </draw:frame>
        </presentation:notes>
      </draw:page>
      <draw:page draw:name="page8" draw:style-name="dp3" draw:master-page-name="TITLE_5f_AND_5f_BODY" presentation:presentation-page-layout-name="AL1T1">
        <draw:custom-shape draw:name="Google Shape;221;p21" draw:style-name="gr16" draw:text-style-name="P20" draw:layer="layout" svg:width="12.322cm" svg:height="11.127cm" svg:x="12.858cm" svg:y="2.761cm">
          <text:p text:style-name="P14"/>
          <draw:enhanced-geometry draw:mirror-horizontal="false" draw:mirror-vertical="false" draw:text-areas="?f5 ?f5 ?f6 ?f7" svg:viewBox="0 0 0 0" draw:type="ooxml-roundRect" draw:modifiers="8866"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222;p21" draw:style-name="gr26" draw:text-style-name="P12" draw:layer="layout" svg:width="11.792cm" svg:height="5.837cm" svg:x="13.124cm" svg:y="3.961cm">
          <text:p text:style-name="P4"><text:span text:style-name="T12">We will use model outputs from </text:span><text:span text:style-name="T11">two setups</text:span></text:p>
          <text:p text:style-name="P23"><text:span text:style-name="T12">Period: 1950-2014</text:span></text:p>
          <text:p text:style-name="P23"><text:span text:style-name="T13"/></text:p>
          <text:p text:style-name="P23"><text:span text:style-name="T13"/></text:p>
          <text:p text:style-name="P23"><text:span text:style-name="T13"/></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223;p21" draw:style-name="gr16" draw:text-style-name="P20" draw:layer="layout" svg:width="12.322cm" svg:height="11.127cm" svg:x="0.221cm" svg:y="2.761cm">
          <text:p text:style-name="P14"/>
          <draw:enhanced-geometry draw:mirror-horizontal="false" draw:mirror-vertical="false" draw:text-areas="?f5 ?f5 ?f6 ?f7" svg:viewBox="0 0 0 0" draw:type="ooxml-roundRect" draw:modifiers="8866"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224;p21" draw:style-name="gr15" draw:text-style-name="P12" draw:layer="layout" svg:width="11.792cm" svg:height="5.327cm" svg:x="0.433cm" svg:y="3.961cm">
          <text:list text:style-name="L8">
            <text:list-item>
              <text:p text:style-name="P25"><text:span text:style-name="T12">Interact with radiation</text:span></text:p>
            </text:list-item>
          </text:list>
          <text:p text:style-name="P26"><text:span text:style-name="T12"/></text:p>
          <text:list text:continue-numbering="true" text:style-name="L8">
            <text:list-item>
              <text:p text:style-name="P27"><text:span text:style-name="T12">Cloud Condensation Nuclei (CCN)</text:span></text:p>
            </text:list-item>
          </text:list>
          <text:p text:style-name="P26"><text:span text:style-name="T12"/></text:p>
          <text:list text:continue-numbering="true" text:style-name="L8">
            <text:list-item>
              <text:p text:style-name="P26"><text:span text:style-name="T12">Modification of heat transport</text:span></text:p>
            </text:list-item>
          </text:list>
          <text:p text:style-name="P26"><text:span text:style-name="T12"/></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225;p21" draw:style-name="gr9" draw:text-style-name="P12" draw:layer="layout" svg:width="8.096cm" svg:height="1.051cm" svg:x="0.563cm" svg:y="8.391cm">
          <text:p text:style-name="P21"/>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226;p21" draw:style-name="gr11" draw:text-style-name="P15" draw:layer="layout" svg:width="8.438cm" svg:height="1.239cm" svg:x="0.221cm" svg:y="2.352cm">
          <text:p text:style-name="P14"><text:span text:style-name="T7">Aerosols Effects on Climate</text:span></text:p>
          <draw:enhanced-geometry draw:mirror-horizontal="false" draw:mirror-vertical="false" draw:text-areas="?f5 ?f5 ?f6 ?f7" svg:viewBox="0 0 0 0" draw:type="ooxml-roundRect" draw:modifiers="50000"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227;p21" draw:style-name="gr11" draw:text-style-name="P15" draw:layer="layout" svg:width="8.438cm" svg:height="1.239cm" svg:x="12.858cm" svg:y="2.353cm">
          <text:p text:style-name="P14"><text:span text:style-name="T7">Experiments</text:span></text:p>
          <draw:enhanced-geometry draw:mirror-horizontal="false" draw:mirror-vertical="false" draw:text-areas="?f5 ?f5 ?f6 ?f7" svg:viewBox="0 0 0 0" draw:type="ooxml-roundRect" draw:modifiers="50000"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228;p21" draw:style-name="gr10" draw:text-style-name="P1" draw:layer="layout" svg:width="24.272cm" svg:height="1.612cm" svg:x="0.563cm" svg:y="0.424cm">
          <text:p text:style-name="P13"><text:span text:style-name="T6">Framework</text:span></text:p>
          <draw:enhanced-geometry draw:mirror-horizontal="false" draw:mirror-vertical="false" draw:text-areas="?f5 ?f5 ?f6 ?f7" svg:viewBox="0 0 0 0" draw:type="ooxml-roundRect" draw:modifiers="32885"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frame draw:name="Google Shape;229;p21" draw:style-name="gr6" draw:text-style-name="P2" draw:layer="layout" svg:width="2.352cm" svg:height="0.763cm" svg:x="17.432cm" svg:y="0.848cm">
          <draw:image xlink:href="Pictures/10000201000001A90000008A8A39D5F0B7A5EB84.png" xlink:type="simple" xlink:show="embed" xlink:actuate="onLoad">
            <text:p/>
          </draw:image>
        </draw:frame>
        <draw:frame draw:name="Google Shape;230;p21" draw:style-name="gr6" draw:text-style-name="P2" draw:layer="layout" svg:width="3.706cm" svg:height="0.926cm" svg:x="9.041cm" svg:y="0.767cm">
          <draw:image xlink:href="Pictures/10000201000002000000008064C11A0301D7A115.png" xlink:type="simple" xlink:show="embed" xlink:actuate="onLoad">
            <text:p/>
          </draw:image>
        </draw:frame>
        <draw:frame draw:name="Google Shape;231;p21" draw:style-name="gr6" draw:text-style-name="P2" draw:layer="layout" svg:width="3.891cm" svg:height="0.85cm" svg:x="13.104cm" svg:y="0.805cm">
          <draw:image xlink:href="Pictures/10000201000001F70000006EF9795954B2F92712.png" xlink:type="simple" xlink:show="embed" xlink:actuate="onLoad">
            <text:p/>
          </draw:image>
        </draw:frame>
        <draw:frame draw:name="Google Shape;232;p21" draw:style-name="gr6" draw:text-style-name="P2" draw:layer="layout" svg:width="4.153cm" svg:height="0.926cm" svg:x="20.373cm" svg:y="0.767cm">
          <draw:image xlink:href="Pictures/1000020100000800000001C9AD6BA54167FF4A65.png" xlink:type="simple" xlink:show="embed" xlink:actuate="onLoad">
            <text:p/>
          </draw:image>
        </draw:frame>
        <draw:g draw:name="Google Shape;233;p21">
          <draw:frame draw:name="Google Shape;234;p21" draw:style-name="gr27" draw:text-style-name="P2" draw:layer="layout" svg:width="11.873cm" svg:height="5.179cm" svg:x="13.083cm" svg:y="8.321cm">
            <draw:image xlink:href="Pictures/10000201000003D200000243BAD353D17BB06428.png" xlink:type="simple" xlink:show="embed" xlink:actuate="onLoad">
              <text:p/>
            </draw:image>
          </draw:frame>
          <draw:custom-shape draw:name="Google Shape;235;p21" draw:style-name="gr15" draw:text-style-name="P12" draw:layer="layout" svg:width="6.014cm" svg:height="1.499cm" svg:x="12.854cm" svg:y="6.937cm">
            <text:p text:style-name="P29"><text:span text:style-name="T19">historical</text:span></text:p>
            <text:p text:style-name="P30"><text:span text:style-name="T13">historical emissions of NTCFs</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236;p21" draw:style-name="gr15" draw:text-style-name="P12" draw:layer="layout" svg:width="6.121cm" svg:height="1.499cm" svg:x="19.064cm" svg:y="6.937cm">
            <text:p text:style-name="P29"><text:span text:style-name="T19">hist-piNTCF</text:span></text:p>
            <text:p text:style-name="P30"><text:span text:style-name="T13">fixed 1850 emissions of NTCFs</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g>
        <draw:frame draw:name="Google Shape;237;p21" draw:style-name="gr6" draw:text-style-name="P2" draw:layer="layout" svg:width="1.853cm" svg:height="1.853cm" svg:x="4.306cm" svg:y="10.563cm">
          <draw:image xlink:href="Pictures/100002010000020000000200D7D2CA5BBBF6CD8B.png" xlink:type="simple" xlink:show="embed" xlink:actuate="onLoad">
            <text:p/>
          </draw:image>
        </draw:frame>
        <draw:frame draw:name="Google Shape;238;p21" draw:style-name="gr6" draw:text-style-name="P2" draw:layer="layout" svg:width="1.853cm" svg:height="1.853cm" svg:x="7.187cm" svg:y="10.563cm">
          <draw:image xlink:href="Pictures/100002010000020000000200860B0751E333FF79.png" xlink:type="simple" xlink:show="embed" xlink:actuate="onLoad">
            <text:p/>
          </draw:image>
        </draw:frame>
        <draw:frame draw:name="Google Shape;239;p21" draw:style-name="gr25" draw:text-style-name="P28" draw:layer="layout" svg:width="1.853cm" svg:height="1.853cm" svg:x="9.555cm" svg:y="6.217cm">
          <draw:image xlink:href="Pictures/10000201000002000000020057E2D0EF0F98ED35.png" xlink:type="simple" xlink:show="embed" xlink:actuate="onLoad">
            <text:p/>
          </draw:image>
        </draw:frame>
        <draw:frame draw:name="Google Shape;240;p21" draw:style-name="gr25" draw:text-style-name="P28" draw:layer="layout" svg:width="1.853cm" svg:height="1.853cm" svg:x="9.555cm" svg:y="3.934cm">
          <draw:image xlink:href="Pictures/100002010000020000000200FDD553D5DCEE630D.png" xlink:type="simple" xlink:show="embed" xlink:actuate="onLoad">
            <text:p/>
          </draw:image>
        </draw:frame>
        <draw:custom-shape draw:name="Google Shape;241;p21" draw:style-name="gr13" draw:text-style-name="P12" draw:layer="layout" svg:width="1.326cm" svg:height="0.735cm" svg:x="24.074cm" svg:y="0cm">
          <text:p text:style-name="P16"><text:span text:style-name="T8">3/7</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Google Shape;218;g2da0fcff57d_0_86:notes" draw:style-name="gr7" draw:layer="layout" svg:width="16.932cm" svg:height="9.524cm" svg:x="1.059cm" svg:y="1.905cm" draw:page-number="8" presentation:class="page"/>
          <draw:frame draw:name="Google Shape;219;g2da0fcff57d_0_86:notes" presentation:style-name="pr5" draw:text-style-name="P18" draw:layer="layout" svg:width="15.239cm" svg:height="11.429cm" svg:x="1.905cm" svg:y="12.065cm" presentation:class="notes" presentation:user-transformed="true">
            <draw:text-box>
              <text:p text:style-name="P13"><text:span text:style-name="T9">pre-industrial</text:span></text:p>
            </draw:text-box>
          </draw:frame>
        </presentation:notes>
      </draw:page>
      <draw:page draw:name="page9" draw:style-name="dp3" draw:master-page-name="TITLE_5f_AND_5f_BODY" presentation:presentation-page-layout-name="AL1T1">
        <draw:custom-shape draw:name="Google Shape;246;p22" draw:style-name="gr16" draw:text-style-name="P20" draw:layer="layout" svg:width="24.87cm" svg:height="11.127cm" svg:x="0.274cm" svg:y="2.761cm">
          <text:p text:style-name="P14"/>
          <draw:enhanced-geometry draw:mirror-horizontal="false" draw:mirror-vertical="false" draw:text-areas="?f5 ?f5 ?f6 ?f7" svg:viewBox="0 0 0 0" draw:type="ooxml-roundRect" draw:modifiers="6869"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247;p22" draw:style-name="gr15" draw:text-style-name="P12" draw:layer="layout" svg:width="11.792cm" svg:height="2.512cm" svg:x="0.274cm" svg:y="3.858cm">
          <text:list text:style-name="L11">
            <text:list-item>
              <text:p text:style-name="P31"><text:span text:style-name="T12">NTCFs produce a worldwide cooling</text:span></text:p>
            </text:list-item>
            <text:list-item>
              <text:p text:style-name="P17"><text:span text:style-name="T20">Most intense in the </text:span><text:span text:style-name="T21">Northern hemisphere</text:span><text:span text:style-name="T20"> (where main aerosol sources are)</text:span></text:p>
            </text:list-item>
          </text:list>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248;p22" draw:style-name="gr11" draw:text-style-name="P15" draw:layer="layout" svg:width="9.072cm" svg:height="1.239cm" svg:x="0.221cm" svg:y="2.352cm">
          <text:p text:style-name="P14"><text:span text:style-name="T7">NTCFs Effects on Temperature</text:span></text:p>
          <draw:enhanced-geometry draw:mirror-horizontal="false" draw:mirror-vertical="false" draw:text-areas="?f5 ?f5 ?f6 ?f7" svg:viewBox="0 0 0 0" draw:type="ooxml-roundRect" draw:modifiers="50000"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249;p22" draw:style-name="gr10" draw:text-style-name="P1" draw:layer="layout" svg:width="24.272cm" svg:height="1.612cm" svg:x="0.563cm" svg:y="0.424cm">
          <text:p text:style-name="P13"><text:span text:style-name="T6">Arctic Cooling</text:span></text:p>
          <draw:enhanced-geometry draw:mirror-horizontal="false" draw:mirror-vertical="false" draw:text-areas="?f5 ?f5 ?f6 ?f7" svg:viewBox="0 0 0 0" draw:type="ooxml-roundRect" draw:modifiers="32885"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frame draw:name="Google Shape;250;p22" draw:style-name="gr6" draw:text-style-name="P2" draw:layer="layout" svg:width="2.352cm" svg:height="0.763cm" svg:x="17.432cm" svg:y="0.848cm">
          <draw:image xlink:href="Pictures/10000201000001A90000008A8A39D5F0B7A5EB84.png" xlink:type="simple" xlink:show="embed" xlink:actuate="onLoad">
            <text:p/>
          </draw:image>
        </draw:frame>
        <draw:frame draw:name="Google Shape;251;p22" draw:style-name="gr6" draw:text-style-name="P2" draw:layer="layout" svg:width="3.706cm" svg:height="0.926cm" svg:x="9.041cm" svg:y="0.767cm">
          <draw:image xlink:href="Pictures/10000201000002000000008064C11A0301D7A115.png" xlink:type="simple" xlink:show="embed" xlink:actuate="onLoad">
            <text:p/>
          </draw:image>
        </draw:frame>
        <draw:frame draw:name="Google Shape;252;p22" draw:style-name="gr6" draw:text-style-name="P2" draw:layer="layout" svg:width="3.891cm" svg:height="0.85cm" svg:x="13.104cm" svg:y="0.805cm">
          <draw:image xlink:href="Pictures/10000201000001F70000006EF9795954B2F92712.png" xlink:type="simple" xlink:show="embed" xlink:actuate="onLoad">
            <text:p/>
          </draw:image>
        </draw:frame>
        <draw:frame draw:name="Google Shape;253;p22" draw:style-name="gr6" draw:text-style-name="P2" draw:layer="layout" svg:width="4.153cm" svg:height="0.926cm" svg:x="20.373cm" svg:y="0.767cm">
          <draw:image xlink:href="Pictures/1000020100000800000001C9AD6BA54167FF4A65.png" xlink:type="simple" xlink:show="embed" xlink:actuate="onLoad">
            <text:p/>
          </draw:image>
        </draw:frame>
        <draw:custom-shape draw:name="Google Shape;254;p22" draw:style-name="gr16" draw:text-style-name="P20" draw:layer="layout" svg:width="0.563cm" svg:height="0.368cm" svg:x="7.278cm" svg:y="3.8cm">
          <text:p text:style-name="P13"/>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Google Shape;255;p22" draw:style-name="gr6" draw:text-style-name="P2" xml:id="id13" draw:id="id13" draw:layer="layout" svg:width="13.334cm" svg:height="4.975cm" svg:x="10.948cm" svg:y="8.59cm">
          <draw:image xlink:href="Pictures/1000020100000544000001F75E68B914CD5A357F.png" xlink:type="simple" xlink:show="embed" xlink:actuate="onLoad">
            <text:p/>
          </draw:image>
        </draw:frame>
        <draw:frame draw:name="Google Shape;256;p22" draw:style-name="gr28" draw:text-style-name="P2" draw:layer="layout" svg:width="13.485cm" svg:height="5.083cm" svg:x="11.419cm" svg:y="3.353cm">
          <draw:image xlink:href="Pictures/10000201000004A70000066F3F2FCA4B396245DB.png" xlink:type="simple" xlink:show="embed" xlink:actuate="onLoad">
            <text:p/>
          </draw:image>
        </draw:frame>
        <draw:custom-shape draw:name="Google Shape;257;p22" draw:style-name="gr13" draw:text-style-name="P12" draw:layer="layout" svg:width="1.326cm" svg:height="0.735cm" svg:x="24.074cm" svg:y="0cm">
          <text:p text:style-name="P16"><text:span text:style-name="T8">4/7</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258;p22" draw:style-name="gr15" draw:text-style-name="P12" xml:id="id12" draw:id="id12" draw:layer="layout" svg:width="10.817cm" svg:height="3.244cm" svg:x="0.274cm" svg:y="8.858cm">
          <text:list text:style-name="L11">
            <text:list-item>
              <text:p text:style-name="P31"><text:span text:style-name="T12">Seasonal behaviour</text:span></text:p>
            </text:list-item>
            <text:list-item>
              <text:p text:style-name="P31"><text:span text:style-name="T20">Most intense cooling in </text:span><text:span text:style-name="T21">autumn</text:span></text:p>
            </text:list-item>
            <text:list-item>
              <text:p text:style-name="P17"><text:span text:style-name="T20">Up to </text:span><text:span text:style-name="T21">-5°C in the Arctic</text:span></text:p>
            </text:list-item>
          </text:list>
          <text:p text:style-name="P13"><text:span text:style-name="T20"/></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anim:par smil:dur="indefinite" smil:restart="never" presentation:node-type="timing-root">
          <anim:seq smil:dur="indefinite" presentation:node-type="main-sequence">
            <anim:par smil:begin="next" smil:fill="hold">
              <anim:par smil:begin="0s" smil:fill="hold">
                <anim:par smil:begin="0s" smil:fill="hold" presentation:node-type="on-click" presentation:preset-class="entrance" presentation:preset-id="ooo-entrance-appear">
                  <anim:set smil:begin="0s" smil:dur="0.001s" smil:fill="hold" smil:targetElement="id12" smil:attributeName="visibility" smil:to="visible"/>
                </anim:par>
                <anim:par smil:begin="0s" smil:fill="hold" presentation:node-type="with-previous" presentation:preset-class="entrance" presentation:preset-id="ooo-entrance-appear">
                  <anim:set smil:begin="0s" smil:dur="0.001s" smil:fill="hold" smil:targetElement="id13" smil:attributeName="visibility" smil:to="visible"/>
                </anim:par>
              </anim:par>
            </anim:par>
          </anim:seq>
        </anim:par>
        <presentation:notes draw:style-name="dp2">
          <draw:page-thumbnail draw:name="Google Shape;243;g2adb051747f_0_47:notes" draw:style-name="gr7" draw:layer="layout" svg:width="16.932cm" svg:height="9.524cm" svg:x="1.059cm" svg:y="1.905cm" draw:page-number="9" presentation:class="page"/>
          <draw:frame draw:name="Google Shape;244;g2adb051747f_0_47:notes" presentation:style-name="pr9" draw:text-style-name="P11" draw:layer="layout" svg:width="15.239cm" svg:height="11.429cm" svg:x="1.905cm" svg:y="12.065cm" presentation:class="notes" presentation:placeholder="true" presentation:user-transformed="true">
            <draw:text-box/>
          </draw:frame>
        </presentation:notes>
      </draw:page>
      <draw:page draw:name="page10" draw:style-name="dp3" draw:master-page-name="TITLE_5f_AND_5f_BODY" presentation:presentation-page-layout-name="AL1T1">
        <draw:custom-shape draw:name="Google Shape;263;p23" draw:style-name="gr29" draw:text-style-name="P32" draw:layer="layout" svg:width="11.749cm" svg:height="7.102cm" svg:x="1.098cm" svg:y="3.316cm">
          <text:p text:style-name="P14"/>
          <draw:enhanced-geometry draw:mirror-horizontal="false" draw:mirror-vertical="false" draw:text-areas="?f5 ?f5 ?f6 ?f7" svg:viewBox="0 0 0 0" draw:type="ooxml-roundRect" draw:modifiers="10803"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264;p23" draw:style-name="gr16" draw:text-style-name="P20" draw:layer="layout" svg:width="24.87cm" svg:height="11.127cm" svg:x="0.274cm" svg:y="2.761cm">
          <text:p text:style-name="P14"/>
          <draw:enhanced-geometry draw:mirror-horizontal="false" draw:mirror-vertical="false" draw:text-areas="?f5 ?f5 ?f6 ?f7" svg:viewBox="0 0 0 0" draw:type="ooxml-roundRect" draw:modifiers="6869"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265;p23" draw:style-name="gr10" draw:text-style-name="P1" draw:layer="layout" svg:width="24.272cm" svg:height="1.612cm" svg:x="0.563cm" svg:y="0.424cm">
          <text:p text:style-name="P13"><text:span text:style-name="T6">Radiation</text:span></text:p>
          <draw:enhanced-geometry draw:mirror-horizontal="false" draw:mirror-vertical="false" draw:text-areas="?f5 ?f5 ?f6 ?f7" svg:viewBox="0 0 0 0" draw:type="ooxml-roundRect" draw:modifiers="32885"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frame draw:name="Google Shape;266;p23" draw:style-name="gr6" draw:text-style-name="P2" draw:layer="layout" svg:width="2.352cm" svg:height="0.763cm" svg:x="17.432cm" svg:y="0.848cm">
          <draw:image xlink:href="Pictures/10000201000001A90000008A8A39D5F0B7A5EB84.png" xlink:type="simple" xlink:show="embed" xlink:actuate="onLoad">
            <text:p/>
          </draw:image>
        </draw:frame>
        <draw:frame draw:name="Google Shape;267;p23" draw:style-name="gr6" draw:text-style-name="P2" draw:layer="layout" svg:width="3.706cm" svg:height="0.926cm" svg:x="9.041cm" svg:y="0.767cm">
          <draw:image xlink:href="Pictures/10000201000002000000008064C11A0301D7A115.png" xlink:type="simple" xlink:show="embed" xlink:actuate="onLoad">
            <text:p/>
          </draw:image>
        </draw:frame>
        <draw:frame draw:name="Google Shape;268;p23" draw:style-name="gr6" draw:text-style-name="P2" draw:layer="layout" svg:width="3.891cm" svg:height="0.85cm" svg:x="13.104cm" svg:y="0.805cm">
          <draw:image xlink:href="Pictures/10000201000001F70000006EF9795954B2F92712.png" xlink:type="simple" xlink:show="embed" xlink:actuate="onLoad">
            <text:p/>
          </draw:image>
        </draw:frame>
        <draw:frame draw:name="Google Shape;269;p23" draw:style-name="gr6" draw:text-style-name="P2" draw:layer="layout" svg:width="4.153cm" svg:height="0.926cm" svg:x="20.373cm" svg:y="0.767cm">
          <draw:image xlink:href="Pictures/1000020100000800000001C9AD6BA54167FF4A65.png" xlink:type="simple" xlink:show="embed" xlink:actuate="onLoad">
            <text:p/>
          </draw:image>
        </draw:frame>
        <draw:custom-shape draw:name="Google Shape;270;p23" draw:style-name="gr15" draw:text-style-name="P12" draw:layer="layout" svg:width="11.792cm" svg:height="2.705cm" svg:x="0.274cm" svg:y="3.811cm">
          <text:list text:style-name="L11">
            <text:list-item>
              <text:p text:style-name="P31"><text:span text:style-name="T12">Local coo</text:span><text:span text:style-name="T20">ling in the main regions of emissions</text:span></text:p>
            </text:list-item>
            <text:list-item>
              <text:p text:style-name="P31"><text:span text:style-name="T20">Unbalanced radiation between hemispheres</text:span></text:p>
            </text:list-item>
            <text:list-item>
              <text:p text:style-name="P31"><text:span text:style-name="T20">Not a clear signal in the Arctic</text:span></text:p>
            </text:list-item>
          </text:list>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271;p23" draw:style-name="gr11" draw:text-style-name="P15" draw:layer="layout" svg:width="10.772cm" svg:height="1.239cm" svg:x="0.221cm" svg:y="2.352cm">
          <text:p text:style-name="P14"><text:span text:style-name="T7">NTCFs Effects on Absorbed Radiation</text:span></text:p>
          <draw:enhanced-geometry draw:mirror-horizontal="false" draw:mirror-vertical="false" draw:text-areas="?f5 ?f5 ?f6 ?f7" svg:viewBox="0 0 0 0" draw:type="ooxml-roundRect" draw:modifiers="50000"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frame draw:name="Google Shape;272;p23" draw:style-name="gr30" draw:text-style-name="P2" draw:layer="layout" svg:width="3.891cm" svg:height="2.982cm" svg:x="20.945cm" svg:y="3.036cm">
          <draw:image xlink:href="Pictures/10000000000005DC000003E9A6CEB1E234A90727.png" xlink:type="simple" xlink:show="embed" xlink:actuate="onLoad">
            <text:p/>
          </draw:image>
        </draw:frame>
        <draw:custom-shape draw:name="Google Shape;273;p23" draw:style-name="gr13" draw:text-style-name="P12" draw:layer="layout" svg:width="1.326cm" svg:height="0.735cm" svg:x="24.074cm" svg:y="0cm">
          <text:p text:style-name="P16"><text:span text:style-name="T8">5/7</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g draw:name="Google Shape;274;p23">
          <draw:g draw:name="Google Shape;275;p23">
            <draw:frame draw:name="Google Shape;276;p23" draw:style-name="gr6" draw:text-style-name="P2" draw:layer="layout" svg:width="8.865cm" svg:height="5.977cm" svg:x="3.622cm" svg:y="7.91cm">
              <draw:image xlink:href="Pictures/100002010000080000000565F909DF6C69539F7F.png" xlink:type="simple" xlink:show="embed" xlink:actuate="onLoad">
                <text:p/>
              </draw:image>
            </draw:frame>
            <draw:frame draw:name="Google Shape;277;p23" draw:style-name="gr6" draw:text-style-name="P2" draw:layer="layout" svg:width="8.865cm" svg:height="5.977cm" svg:x="12.912cm" svg:y="7.91cm">
              <draw:image xlink:href="Pictures/1000020100000800000005655EB2004CA7A28E17.png" xlink:type="simple" xlink:show="embed" xlink:actuate="onLoad">
                <text:p/>
              </draw:image>
            </draw:frame>
            <draw:frame draw:name="Google Shape;278;p23" draw:style-name="gr31" draw:text-style-name="P2" draw:layer="layout" svg:width="17.313cm" svg:height="0.323cm" svg:x="4.366cm" svg:y="7.91cm">
              <draw:image xlink:href="Pictures/1000020100000544000001F75E68B914CD5A357F.png" xlink:type="simple" xlink:show="embed" xlink:actuate="onLoad">
                <text:p/>
              </draw:image>
            </draw:frame>
            <draw:custom-shape draw:name="Google Shape;279;p23" draw:style-name="gr15" draw:text-style-name="P12" draw:layer="layout" svg:width="8.865cm" svg:height="0.927cm" svg:x="8.277cm" svg:y="7.227cm">
              <text:p text:style-name="P33"><text:span text:style-name="T22">absorbed radiation - ensemble mean [1950 - 2014]</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g>
          <draw:custom-shape draw:name="Google Shape;280;p23" draw:style-name="gr16" draw:text-style-name="P20" draw:layer="layout" svg:width="0.458cm" svg:height="0.375cm" svg:x="12.804cm" svg:y="7.979cm">
            <text:p text:style-name="P14"/>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281;p23" draw:style-name="gr16" draw:text-style-name="P20" draw:layer="layout" svg:width="0.458cm" svg:height="0.375cm" svg:x="4.601cm" svg:y="7.979cm">
            <text:p text:style-name="P14"/>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g>
        <presentation:notes draw:style-name="dp2">
          <draw:page-thumbnail draw:name="Google Shape;260;g2ca30ef5b0b_0_56:notes" draw:style-name="gr7" draw:layer="layout" svg:width="16.932cm" svg:height="9.524cm" svg:x="1.059cm" svg:y="1.905cm" draw:page-number="10" presentation:class="page"/>
          <draw:frame draw:name="Google Shape;261;g2ca30ef5b0b_0_56:notes" presentation:style-name="pr5" draw:text-style-name="P18" draw:layer="layout" svg:width="15.239cm" svg:height="11.429cm" svg:x="1.905cm" svg:y="12.065cm" presentation:class="notes" presentation:user-transformed="true">
            <draw:text-box>
              <text:p text:style-name="P13"><text:span text:style-name="T9">cambiar flechas</text:span></text:p>
            </draw:text-box>
          </draw:frame>
        </presentation:notes>
      </draw:page>
      <draw:page draw:name="page11" draw:style-name="dp3" draw:master-page-name="TITLE_5f_AND_5f_BODY" presentation:presentation-page-layout-name="AL1T1">
        <draw:custom-shape draw:name="Google Shape;286;p24" draw:style-name="gr16" draw:text-style-name="P20" draw:layer="layout" svg:width="14.401cm" svg:height="11.127cm" svg:x="0.274cm" svg:y="2.761cm">
          <text:p text:style-name="P14"/>
          <draw:enhanced-geometry draw:mirror-horizontal="false" draw:mirror-vertical="false" draw:text-areas="?f5 ?f5 ?f6 ?f7" svg:viewBox="0 0 0 0" draw:type="ooxml-roundRect" draw:modifiers="7852"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287;p24" draw:style-name="gr11" draw:text-style-name="P15" draw:layer="layout" svg:width="8.982cm" svg:height="1.239cm" svg:x="0.274cm" svg:y="2.352cm">
          <text:p text:style-name="P14"><text:span text:style-name="T7">Autumn Sea Ice Concentration</text:span></text:p>
          <draw:enhanced-geometry draw:mirror-horizontal="false" draw:mirror-vertical="false" draw:text-areas="?f5 ?f5 ?f6 ?f7" svg:viewBox="0 0 0 0" draw:type="ooxml-roundRect" draw:modifiers="50000"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288;p24" draw:style-name="gr16" draw:text-style-name="P20" draw:layer="layout" svg:width="10.139cm" svg:height="11.127cm" svg:x="15.039cm" svg:y="2.752cm">
          <text:p text:style-name="P14"/>
          <draw:enhanced-geometry draw:mirror-horizontal="false" draw:mirror-vertical="false" draw:text-areas="?f5 ?f5 ?f6 ?f7" svg:viewBox="0 0 0 0" draw:type="ooxml-roundRect" draw:modifiers="10803"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289;p24" draw:style-name="gr12" draw:text-style-name="P15" draw:layer="layout" svg:width="8.096cm" svg:height="1.239cm" svg:x="15.039cm" svg:y="2.352cm">
          <text:p text:style-name="P14"/>
          <draw:enhanced-geometry draw:mirror-horizontal="false" draw:mirror-vertical="false" draw:text-areas="?f5 ?f5 ?f6 ?f7" svg:viewBox="0 0 0 0" draw:type="ooxml-roundRect" draw:modifiers="50000"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290;p24" draw:style-name="gr10" draw:text-style-name="P1" draw:layer="layout" svg:width="24.272cm" svg:height="1.612cm" svg:x="0.563cm" svg:y="0.424cm">
          <text:p text:style-name="P13"><text:span text:style-name="T6">Sea Ice Feedback</text:span></text:p>
          <draw:enhanced-geometry draw:mirror-horizontal="false" draw:mirror-vertical="false" draw:text-areas="?f5 ?f5 ?f6 ?f7" svg:viewBox="0 0 0 0" draw:type="ooxml-roundRect" draw:modifiers="32885"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291;p24" draw:style-name="gr12" draw:text-style-name="P15" draw:layer="layout" svg:width="8.096cm" svg:height="1.239cm" svg:x="15.039cm" svg:y="2.352cm">
          <text:p text:style-name="P14"/>
          <draw:enhanced-geometry draw:mirror-horizontal="false" draw:mirror-vertical="false" draw:text-areas="?f5 ?f5 ?f6 ?f7" svg:viewBox="0 0 0 0" draw:type="ooxml-roundRect" draw:modifiers="50000"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292;p24" draw:style-name="gr32" draw:text-style-name="P12" draw:layer="layout" svg:width="14.043cm" svg:height="2.935cm" svg:x="0.221cm" svg:y="10.953cm">
          <text:p text:style-name="P27"><text:span text:style-name="T12">Different models agree: there is</text:span><text:span text:style-name="T11"> more sea ice with NTCFs</text:span></text:p>
          <text:p text:style-name="P4"><text:span text:style-name="T12">Main change in the</text:span><text:span text:style-name="T11"> Barents sea</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Google Shape;293;p24" draw:style-name="gr6" draw:text-style-name="P2" draw:layer="layout" svg:width="2.352cm" svg:height="0.763cm" svg:x="17.432cm" svg:y="0.848cm">
          <draw:image xlink:href="Pictures/10000201000001A90000008A8A39D5F0B7A5EB84.png" xlink:type="simple" xlink:show="embed" xlink:actuate="onLoad">
            <text:p/>
          </draw:image>
        </draw:frame>
        <draw:frame draw:name="Google Shape;294;p24" draw:style-name="gr6" draw:text-style-name="P2" draw:layer="layout" svg:width="3.706cm" svg:height="0.926cm" svg:x="9.041cm" svg:y="0.767cm">
          <draw:image xlink:href="Pictures/10000201000002000000008064C11A0301D7A115.png" xlink:type="simple" xlink:show="embed" xlink:actuate="onLoad">
            <text:p/>
          </draw:image>
        </draw:frame>
        <draw:frame draw:name="Google Shape;295;p24" draw:style-name="gr6" draw:text-style-name="P2" draw:layer="layout" svg:width="3.891cm" svg:height="0.85cm" svg:x="13.104cm" svg:y="0.805cm">
          <draw:image xlink:href="Pictures/10000201000001F70000006EF9795954B2F92712.png" xlink:type="simple" xlink:show="embed" xlink:actuate="onLoad">
            <text:p/>
          </draw:image>
        </draw:frame>
        <draw:frame draw:name="Google Shape;296;p24" draw:style-name="gr6" draw:text-style-name="P2" draw:layer="layout" svg:width="4.153cm" svg:height="0.926cm" svg:x="20.373cm" svg:y="0.767cm">
          <draw:image xlink:href="Pictures/1000020100000800000001C9AD6BA54167FF4A65.png" xlink:type="simple" xlink:show="embed" xlink:actuate="onLoad">
            <text:p/>
          </draw:image>
        </draw:frame>
        <draw:frame draw:name="Google Shape;297;p24" draw:style-name="gr6" draw:text-style-name="P2" draw:layer="layout" svg:width="14.341cm" svg:height="6.542cm" svg:x="0.304cm" svg:y="4.001cm">
          <draw:image xlink:href="Pictures/10000201000004DD000002389ADB56DE1CA10269.png" xlink:type="simple" xlink:show="embed" xlink:actuate="onLoad">
            <text:p/>
          </draw:image>
        </draw:frame>
        <draw:custom-shape draw:name="Google Shape;298;p24" draw:style-name="gr33" draw:text-style-name="P12" xml:id="id14" draw:id="id14" draw:layer="layout" svg:width="1.222cm" svg:height="1.098cm" svg:x="12.088cm" svg:y="6.867cm">
          <text:p text:style-name="P14"/>
          <draw:enhanced-geometry draw:mirror-horizontal="false" draw:mirror-vertical="false" draw:text-areas="?f5 ?f8 ?f6 ?f9" svg:viewBox="0 0 0 0" draw:type="ooxml-ellipse" draw:enhanced-path="M 0 ?f7 Z N" drawooo:enhanced-path="M 0 ?f7 G ?f0 ?f2 ?f12 ?f13 ?f0 ?f2 ?f14 ?f15 ?f0 ?f2 ?f16 ?f17 ?f0 ?f2 ?f18 ?f19 Z N">
            <draw:equation draw:name="f0" draw:formula="logwidth/2"/>
            <draw:equation draw:name="f1" draw:formula="?f0 *cos(pi*(2700000)/10800000)"/>
            <draw:equation draw:name="f2" draw:formula="logheight/2"/>
            <draw:equation draw:name="f3" draw:formula="?f2 *sin(pi*(2700000)/10800000)"/>
            <draw:equation draw:name="f4" draw:formula="logwidth/2"/>
            <draw:equation draw:name="f5" draw:formula="?f4 +0-?f1 "/>
            <draw:equation draw:name="f6" draw:formula="?f4 +?f1 -0"/>
            <draw:equation draw:name="f7" draw:formula="logheight/2"/>
            <draw:equation draw:name="f8" draw:formula="?f7 +0-?f3 "/>
            <draw:equation draw:name="f9" draw:formula="?f7 +?f3 -0"/>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enhanced-geometry>
        </draw:custom-shape>
        <draw:custom-shape draw:name="Google Shape;299;p24" draw:style-name="gr13" draw:text-style-name="P12" draw:layer="layout" svg:width="1.326cm" svg:height="0.735cm" svg:x="24.074cm" svg:y="0cm">
          <text:p text:style-name="P16"><text:span text:style-name="T8">6/7</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anim:par smil:dur="indefinite" smil:restart="never" presentation:node-type="timing-root">
          <anim:seq smil:dur="indefinite" presentation:node-type="main-sequence">
            <anim:par smil:begin="next" smil:fill="hold">
              <anim:par smil:begin="0s" smil:fill="hold">
                <anim:par smil:begin="0s" smil:fill="hold" presentation:node-type="on-click" presentation:preset-class="entrance" presentation:preset-id="ooo-entrance-appear">
                  <anim:set smil:begin="0s" smil:dur="0.001s" smil:fill="hold" smil:targetElement="id14" smil:attributeName="visibility" smil:to="visible"/>
                </anim:par>
              </anim:par>
            </anim:par>
          </anim:seq>
        </anim:par>
        <presentation:notes draw:style-name="dp2">
          <draw:page-thumbnail draw:name="Google Shape;283;g2ae270569c1_0_452:notes" draw:style-name="gr7" draw:layer="layout" svg:width="16.932cm" svg:height="9.524cm" svg:x="1.059cm" svg:y="1.905cm" draw:page-number="11" presentation:class="page"/>
          <draw:frame draw:name="Google Shape;284;g2ae270569c1_0_452:notes" presentation:style-name="pr5" draw:text-style-name="P18" draw:layer="layout" svg:width="15.239cm" svg:height="11.429cm" svg:x="1.905cm" svg:y="12.065cm" presentation:class="notes" presentation:user-transformed="true">
            <draw:text-box>
              <text:p text:style-name="P13"><text:span text:style-name="T9">cambiar flechas</text:span></text:p>
            </draw:text-box>
          </draw:frame>
        </presentation:notes>
      </draw:page>
      <draw:page draw:name="page12" draw:style-name="dp3" draw:master-page-name="TITLE_5f_AND_5f_BODY" presentation:presentation-page-layout-name="AL1T1">
        <draw:custom-shape draw:name="Google Shape;304;p25" draw:style-name="gr16" draw:text-style-name="P20" draw:layer="layout" svg:width="14.401cm" svg:height="11.127cm" svg:x="0.274cm" svg:y="2.761cm">
          <text:p text:style-name="P14"/>
          <draw:enhanced-geometry draw:mirror-horizontal="false" draw:mirror-vertical="false" draw:text-areas="?f5 ?f5 ?f6 ?f7" svg:viewBox="0 0 0 0" draw:type="ooxml-roundRect" draw:modifiers="7852"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305;p25" draw:style-name="gr16" draw:text-style-name="P20" draw:layer="layout" svg:width="10.139cm" svg:height="11.127cm" svg:x="15.039cm" svg:y="2.752cm">
          <text:p text:style-name="P14"/>
          <draw:enhanced-geometry draw:mirror-horizontal="false" draw:mirror-vertical="false" draw:text-areas="?f5 ?f5 ?f6 ?f7" svg:viewBox="0 0 0 0" draw:type="ooxml-roundRect" draw:modifiers="10803"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306;p25" draw:style-name="gr12" draw:text-style-name="P15" draw:layer="layout" svg:width="8.096cm" svg:height="1.239cm" svg:x="15.039cm" svg:y="2.352cm">
          <text:p text:style-name="P14"/>
          <draw:enhanced-geometry draw:mirror-horizontal="false" draw:mirror-vertical="false" draw:text-areas="?f5 ?f5 ?f6 ?f7" svg:viewBox="0 0 0 0" draw:type="ooxml-roundRect" draw:modifiers="50000"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307;p25" draw:style-name="gr10" draw:text-style-name="P1" draw:layer="layout" svg:width="24.272cm" svg:height="1.612cm" svg:x="0.563cm" svg:y="0.424cm">
          <text:p text:style-name="P13"><text:span text:style-name="T6">Sea Ice Feedback</text:span></text:p>
          <draw:enhanced-geometry draw:mirror-horizontal="false" draw:mirror-vertical="false" draw:text-areas="?f5 ?f5 ?f6 ?f7" svg:viewBox="0 0 0 0" draw:type="ooxml-roundRect" draw:modifiers="32885"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308;p25" draw:style-name="gr11" draw:text-style-name="P15" draw:layer="layout" svg:width="8.982cm" svg:height="1.239cm" svg:x="0.274cm" svg:y="2.352cm">
          <text:p text:style-name="P14"><text:span text:style-name="T7">Autumn Sea Ice Concentration</text:span></text:p>
          <draw:enhanced-geometry draw:mirror-horizontal="false" draw:mirror-vertical="false" draw:text-areas="?f5 ?f5 ?f6 ?f7" svg:viewBox="0 0 0 0" draw:type="ooxml-roundRect" draw:modifiers="50000"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309;p25" draw:style-name="gr11" draw:text-style-name="P15" draw:layer="layout" svg:width="8.096cm" svg:height="1.239cm" svg:x="15.039cm" svg:y="2.352cm">
          <text:p text:style-name="P14"><text:span text:style-name="T7">Mechanism</text:span></text:p>
          <draw:enhanced-geometry draw:mirror-horizontal="false" draw:mirror-vertical="false" draw:text-areas="?f5 ?f5 ?f6 ?f7" svg:viewBox="0 0 0 0" draw:type="ooxml-roundRect" draw:modifiers="50000"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310;p25" draw:style-name="gr32" draw:text-style-name="P12" draw:layer="layout" svg:width="14.043cm" svg:height="2.935cm" svg:x="0.221cm" svg:y="10.953cm">
          <text:p text:style-name="P27"><text:span text:style-name="T12">Different models agree: there is</text:span><text:span text:style-name="T11"> more sea ice with NTCFs</text:span></text:p>
          <text:p text:style-name="P4"><text:span text:style-name="T12">Main change in the</text:span><text:span text:style-name="T11"> Barents sea</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g draw:name="Google Shape;311;p25">
          <draw:g draw:name="Google Shape;312;p25">
            <draw:custom-shape draw:name="Google Shape;313;p25" draw:style-name="gr34" draw:text-style-name="P34" draw:layer="layout" svg:width="0.75cm" svg:height="0.308cm" draw:transform="rotate (-3.14159265358979) translate (20.523cm 9.984cm)">
              <text:p text:style-name="P14"/>
              <draw:enhanced-geometry draw:mirror-horizontal="true" draw:mirror-vertical="false" draw:text-areas="0 0 ?f5 ?f8" svg:viewBox="0 0 0 0" draw:type="ooxml-homePlate" draw:modifiers="50000" draw:enhanced-path="M 0 0 L ?f4 0 ?f9 ?f7 ?f4 ?f8 0 ?f8 Z N">
                <draw:equation draw:name="f0" draw:formula="min(logwidth,logheight)"/>
                <draw:equation draw:name="f1" draw:formula="100000*logwidth/?f0 "/>
                <draw:equation draw:name="f2" draw:formula="if(0-$0 ,0,if(?f1 -$0 ,$0 ,?f1 ))"/>
                <draw:equation draw:name="f3" draw:formula="?f0 *?f2 /100000"/>
                <draw:equation draw:name="f4" draw:formula="logwidth+0-?f3 "/>
                <draw:equation draw:name="f5" draw:formula="(?f4 +logwidth)/2"/>
                <draw:equation draw:name="f6" draw:formula="?f4 *1/2"/>
                <draw:equation draw:name="f7" draw:formula="logheight/2"/>
                <draw:equation draw:name="f8" draw:formula="logheight"/>
                <draw:equation draw:name="f9" draw:formula="logwidth"/>
                <draw:handle draw:handle-position="?f4 0" draw:handle-range-x-maximum="?f1" draw:handle-range-x-minimum="0"/>
              </draw:enhanced-geometry>
            </draw:custom-shape>
            <draw:custom-shape draw:name="Google Shape;314;p25" draw:style-name="gr35" draw:text-style-name="P35" draw:layer="layout" svg:width="0.855cm" svg:height="0.308cm" draw:transform="rotate (-3.14159265358979) translate (20.203cm 9.984cm)">
              <text:p text:style-name="P14"/>
              <draw:enhanced-geometry draw:mirror-horizontal="true" draw:mirror-vertical="false" draw:text-areas="0 0 ?f5 ?f8" svg:viewBox="0 0 0 0" draw:type="ooxml-homePlate" draw:modifiers="50000" draw:enhanced-path="M 0 0 L ?f4 0 ?f9 ?f7 ?f4 ?f8 0 ?f8 Z N">
                <draw:equation draw:name="f0" draw:formula="min(logwidth,logheight)"/>
                <draw:equation draw:name="f1" draw:formula="100000*logwidth/?f0 "/>
                <draw:equation draw:name="f2" draw:formula="if(0-$0 ,0,if(?f1 -$0 ,$0 ,?f1 ))"/>
                <draw:equation draw:name="f3" draw:formula="?f0 *?f2 /100000"/>
                <draw:equation draw:name="f4" draw:formula="logwidth+0-?f3 "/>
                <draw:equation draw:name="f5" draw:formula="(?f4 +logwidth)/2"/>
                <draw:equation draw:name="f6" draw:formula="?f4 *1/2"/>
                <draw:equation draw:name="f7" draw:formula="logheight/2"/>
                <draw:equation draw:name="f8" draw:formula="logheight"/>
                <draw:equation draw:name="f9" draw:formula="logwidth"/>
                <draw:handle draw:handle-position="?f4 0" draw:handle-range-x-maximum="?f1" draw:handle-range-x-minimum="0"/>
              </draw:enhanced-geometry>
            </draw:custom-shape>
            <draw:custom-shape draw:name="Google Shape;315;p25" draw:style-name="gr36" draw:text-style-name="P36" draw:layer="layout" svg:width="1.172cm" svg:height="0.308cm" svg:x="19.162cm" svg:y="7.332cm">
              <text:p text:style-name="P14"/>
              <draw:enhanced-geometry draw:mirror-horizontal="true" draw:mirror-vertical="false" draw:text-areas="0 0 ?f5 ?f8" svg:viewBox="0 0 0 0" draw:type="ooxml-homePlate" draw:modifiers="50000" draw:enhanced-path="M 0 0 L ?f4 0 ?f9 ?f7 ?f4 ?f8 0 ?f8 Z N">
                <draw:equation draw:name="f0" draw:formula="min(logwidth,logheight)"/>
                <draw:equation draw:name="f1" draw:formula="100000*logwidth/?f0 "/>
                <draw:equation draw:name="f2" draw:formula="if(0-$0 ,0,if(?f1 -$0 ,$0 ,?f1 ))"/>
                <draw:equation draw:name="f3" draw:formula="?f0 *?f2 /100000"/>
                <draw:equation draw:name="f4" draw:formula="logwidth+0-?f3 "/>
                <draw:equation draw:name="f5" draw:formula="(?f4 +logwidth)/2"/>
                <draw:equation draw:name="f6" draw:formula="?f4 *1/2"/>
                <draw:equation draw:name="f7" draw:formula="logheight/2"/>
                <draw:equation draw:name="f8" draw:formula="logheight"/>
                <draw:equation draw:name="f9" draw:formula="logwidth"/>
                <draw:handle draw:handle-position="?f4 0" draw:handle-range-x-maximum="?f1" draw:handle-range-x-minimum="0"/>
              </draw:enhanced-geometry>
            </draw:custom-shape>
            <draw:custom-shape draw:name="Google Shape;316;p25" draw:style-name="gr35" draw:text-style-name="P35" draw:layer="layout" svg:width="1.019cm" svg:height="0.294cm" draw:transform="rotate (-1.5707963267949) translate (17.518cm 8.763cm)">
              <text:p text:style-name="P14"/>
              <draw:enhanced-geometry draw:mirror-horizontal="false" draw:mirror-vertical="false" draw:text-areas="0 0 ?f5 ?f8" svg:viewBox="0 0 0 0" draw:type="ooxml-homePlate" draw:modifiers="50000" draw:enhanced-path="M 0 0 L ?f4 0 ?f9 ?f7 ?f4 ?f8 0 ?f8 Z N">
                <draw:equation draw:name="f0" draw:formula="min(logwidth,logheight)"/>
                <draw:equation draw:name="f1" draw:formula="100000*logwidth/?f0 "/>
                <draw:equation draw:name="f2" draw:formula="if(0-$0 ,0,if(?f1 -$0 ,$0 ,?f1 ))"/>
                <draw:equation draw:name="f3" draw:formula="?f0 *?f2 /100000"/>
                <draw:equation draw:name="f4" draw:formula="logwidth+0-?f3 "/>
                <draw:equation draw:name="f5" draw:formula="(?f4 +logwidth)/2"/>
                <draw:equation draw:name="f6" draw:formula="?f4 *1/2"/>
                <draw:equation draw:name="f7" draw:formula="logheight/2"/>
                <draw:equation draw:name="f8" draw:formula="logheight"/>
                <draw:equation draw:name="f9" draw:formula="logwidth"/>
                <draw:handle draw:handle-position="?f4 0" draw:handle-range-x-maximum="?f1" draw:handle-range-x-minimum="0"/>
              </draw:enhanced-geometry>
            </draw:custom-shape>
            <draw:custom-shape draw:name="Google Shape;317;p25" draw:style-name="gr36" draw:text-style-name="P36" draw:layer="layout" svg:width="0.773cm" svg:height="0.294cm" draw:transform="rotate (-1.5707963267949) translate (17.518cm 8.236cm)">
              <text:p text:style-name="P14"/>
              <draw:enhanced-geometry draw:mirror-horizontal="false" draw:mirror-vertical="false" draw:text-areas="0 0 ?f5 ?f8" svg:viewBox="0 0 0 0" draw:type="ooxml-homePlate" draw:modifiers="50000" draw:enhanced-path="M 0 0 L ?f4 0 ?f9 ?f7 ?f4 ?f8 0 ?f8 Z N">
                <draw:equation draw:name="f0" draw:formula="min(logwidth,logheight)"/>
                <draw:equation draw:name="f1" draw:formula="100000*logwidth/?f0 "/>
                <draw:equation draw:name="f2" draw:formula="if(0-$0 ,0,if(?f1 -$0 ,$0 ,?f1 ))"/>
                <draw:equation draw:name="f3" draw:formula="?f0 *?f2 /100000"/>
                <draw:equation draw:name="f4" draw:formula="logwidth+0-?f3 "/>
                <draw:equation draw:name="f5" draw:formula="(?f4 +logwidth)/2"/>
                <draw:equation draw:name="f6" draw:formula="?f4 *1/2"/>
                <draw:equation draw:name="f7" draw:formula="logheight/2"/>
                <draw:equation draw:name="f8" draw:formula="logheight"/>
                <draw:equation draw:name="f9" draw:formula="logwidth"/>
                <draw:handle draw:handle-position="?f4 0" draw:handle-range-x-maximum="?f1" draw:handle-range-x-minimum="0"/>
              </draw:enhanced-geometry>
            </draw:custom-shape>
            <draw:custom-shape draw:name="Google Shape;318;p25" draw:style-name="gr37" draw:text-style-name="P37" draw:layer="layout" svg:width="3.956cm" svg:height="1.399cm" svg:x="15.392cm" svg:y="4.543cm">
              <text:p text:style-name="P14"/>
              <draw:enhanced-geometry draw:mirror-horizontal="false" draw:mirror-vertical="false" draw:text-areas="?f5 ?f5 ?f6 ?f7" svg:viewBox="0 0 0 0" draw:type="ooxml-roundRect" draw:modifiers="41013"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319;p25" draw:style-name="gr10" draw:text-style-name="P1" draw:layer="layout" svg:width="3.68cm" svg:height="1.136cm" svg:x="15.53cm" svg:y="4.675cm">
              <text:p text:style-name="P14"><text:span text:style-name="T23">NTCFs </text:span></text:p>
              <text:p text:style-name="P14"><text:span text:style-name="T23">radiative forcing</text:span></text:p>
              <draw:enhanced-geometry draw:mirror-horizontal="false" draw:mirror-vertical="false" draw:text-areas="?f5 ?f5 ?f6 ?f7" svg:viewBox="0 0 0 0" draw:type="ooxml-roundRect" draw:modifiers="41013"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320;p25" draw:style-name="gr36" draw:text-style-name="P36" draw:layer="layout" svg:width="1.019cm" svg:height="0.294cm" draw:transform="rotate (-1.5707963267949) translate (17.518cm 6.47cm)">
              <text:p text:style-name="P14"/>
              <draw:enhanced-geometry draw:mirror-horizontal="false" draw:mirror-vertical="false" draw:text-areas="0 0 ?f5 ?f8" svg:viewBox="0 0 0 0" draw:type="ooxml-homePlate" draw:modifiers="50000" draw:enhanced-path="M 0 0 L ?f4 0 ?f9 ?f7 ?f4 ?f8 0 ?f8 Z N">
                <draw:equation draw:name="f0" draw:formula="min(logwidth,logheight)"/>
                <draw:equation draw:name="f1" draw:formula="100000*logwidth/?f0 "/>
                <draw:equation draw:name="f2" draw:formula="if(0-$0 ,0,if(?f1 -$0 ,$0 ,?f1 ))"/>
                <draw:equation draw:name="f3" draw:formula="?f0 *?f2 /100000"/>
                <draw:equation draw:name="f4" draw:formula="logwidth+0-?f3 "/>
                <draw:equation draw:name="f5" draw:formula="(?f4 +logwidth)/2"/>
                <draw:equation draw:name="f6" draw:formula="?f4 *1/2"/>
                <draw:equation draw:name="f7" draw:formula="logheight/2"/>
                <draw:equation draw:name="f8" draw:formula="logheight"/>
                <draw:equation draw:name="f9" draw:formula="logwidth"/>
                <draw:handle draw:handle-position="?f4 0" draw:handle-range-x-maximum="?f1" draw:handle-range-x-minimum="0"/>
              </draw:enhanced-geometry>
            </draw:custom-shape>
            <draw:custom-shape draw:name="Google Shape;321;p25" draw:style-name="gr37" draw:text-style-name="P37" draw:layer="layout" svg:width="0.773cm" svg:height="0.294cm" draw:transform="rotate (-1.5707963267949) translate (17.518cm 5.943cm)">
              <text:p text:style-name="P14"/>
              <draw:enhanced-geometry draw:mirror-horizontal="false" draw:mirror-vertical="false" draw:text-areas="0 0 ?f5 ?f8" svg:viewBox="0 0 0 0" draw:type="ooxml-homePlate" draw:modifiers="50000" draw:enhanced-path="M 0 0 L ?f4 0 ?f9 ?f7 ?f4 ?f8 0 ?f8 Z N">
                <draw:equation draw:name="f0" draw:formula="min(logwidth,logheight)"/>
                <draw:equation draw:name="f1" draw:formula="100000*logwidth/?f0 "/>
                <draw:equation draw:name="f2" draw:formula="if(0-$0 ,0,if(?f1 -$0 ,$0 ,?f1 ))"/>
                <draw:equation draw:name="f3" draw:formula="?f0 *?f2 /100000"/>
                <draw:equation draw:name="f4" draw:formula="logwidth+0-?f3 "/>
                <draw:equation draw:name="f5" draw:formula="(?f4 +logwidth)/2"/>
                <draw:equation draw:name="f6" draw:formula="?f4 *1/2"/>
                <draw:equation draw:name="f7" draw:formula="logheight/2"/>
                <draw:equation draw:name="f8" draw:formula="logheight"/>
                <draw:equation draw:name="f9" draw:formula="logwidth"/>
                <draw:handle draw:handle-position="?f4 0" draw:handle-range-x-maximum="?f1" draw:handle-range-x-minimum="0"/>
              </draw:enhanced-geometry>
            </draw:custom-shape>
            <draw:custom-shape draw:name="Google Shape;322;p25" draw:style-name="gr36" draw:text-style-name="P36" draw:layer="layout" svg:width="3.956cm" svg:height="1.399cm" svg:x="15.392cm" svg:y="6.836cm">
              <text:p text:style-name="P14"/>
              <draw:enhanced-geometry draw:mirror-horizontal="false" draw:mirror-vertical="false" draw:text-areas="?f5 ?f5 ?f6 ?f7" svg:viewBox="0 0 0 0" draw:type="ooxml-roundRect" draw:modifiers="41013"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323;p25" draw:style-name="gr10" draw:text-style-name="P1" draw:layer="layout" svg:width="3.68cm" svg:height="1.136cm" svg:x="15.53cm" svg:y="6.968cm">
              <text:p text:style-name="P14"><text:span text:style-name="T23">Arctic Cooling</text:span></text:p>
              <draw:enhanced-geometry draw:mirror-horizontal="false" draw:mirror-vertical="false" draw:text-areas="?f5 ?f5 ?f6 ?f7" svg:viewBox="0 0 0 0" draw:type="ooxml-roundRect" draw:modifiers="41013"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324;p25" draw:style-name="gr35" draw:text-style-name="P35" draw:layer="layout" svg:width="3.956cm" svg:height="1.399cm" svg:x="15.392cm" svg:y="9.129cm">
              <text:p text:style-name="P14"/>
              <draw:enhanced-geometry draw:mirror-horizontal="false" draw:mirror-vertical="false" draw:text-areas="?f5 ?f5 ?f6 ?f7" svg:viewBox="0 0 0 0" draw:type="ooxml-roundRect" draw:modifiers="41013"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325;p25" draw:style-name="gr10" draw:text-style-name="P1" draw:layer="layout" svg:width="3.68cm" svg:height="1.136cm" svg:x="15.53cm" svg:y="9.26cm">
              <text:p text:style-name="P14"><text:span text:style-name="T23">⬆ </text:span><text:span text:style-name="T23">Sea Ice</text:span></text:p>
              <draw:enhanced-geometry draw:mirror-horizontal="false" draw:mirror-vertical="false" draw:text-areas="?f5 ?f5 ?f6 ?f7" svg:viewBox="0 0 0 0" draw:type="ooxml-roundRect" draw:modifiers="41013"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326;p25" draw:style-name="gr38" draw:text-style-name="P38" draw:layer="layout" svg:width="1.009cm" svg:height="0.308cm" draw:transform="rotate (-3.14159265358979) translate (20.529cm 7.641cm)">
              <text:p text:style-name="P14"/>
              <draw:enhanced-geometry draw:mirror-horizontal="false" draw:mirror-vertical="false" draw:text-areas="0 0 ?f5 ?f8" svg:viewBox="0 0 0 0" draw:type="ooxml-homePlate" draw:modifiers="50000" draw:enhanced-path="M 0 0 L ?f4 0 ?f9 ?f7 ?f4 ?f8 0 ?f8 Z N">
                <draw:equation draw:name="f0" draw:formula="min(logwidth,logheight)"/>
                <draw:equation draw:name="f1" draw:formula="100000*logwidth/?f0 "/>
                <draw:equation draw:name="f2" draw:formula="if(0-$0 ,0,if(?f1 -$0 ,$0 ,?f1 ))"/>
                <draw:equation draw:name="f3" draw:formula="?f0 *?f2 /100000"/>
                <draw:equation draw:name="f4" draw:formula="logwidth+0-?f3 "/>
                <draw:equation draw:name="f5" draw:formula="(?f4 +logwidth)/2"/>
                <draw:equation draw:name="f6" draw:formula="?f4 *1/2"/>
                <draw:equation draw:name="f7" draw:formula="logheight/2"/>
                <draw:equation draw:name="f8" draw:formula="logheight"/>
                <draw:equation draw:name="f9" draw:formula="logwidth"/>
                <draw:handle draw:handle-position="?f4 0" draw:handle-range-x-maximum="?f1" draw:handle-range-x-minimum="0"/>
              </draw:enhanced-geometry>
            </draw:custom-shape>
          </draw:g>
          <draw:g draw:name="Google Shape;327;p25">
            <draw:custom-shape draw:name="Google Shape;328;p25" draw:style-name="gr38" draw:text-style-name="P38" draw:layer="layout" svg:width="1.019cm" svg:height="0.294cm" draw:transform="rotate (1.5707963267949) translate (22.203cm 8.602cm)">
              <text:p text:style-name="P14"/>
              <draw:enhanced-geometry draw:mirror-horizontal="false" draw:mirror-vertical="false" draw:text-areas="0 0 ?f5 ?f8" svg:viewBox="0 0 0 0" draw:type="ooxml-homePlate" draw:modifiers="50000" draw:enhanced-path="M 0 0 L ?f4 0 ?f9 ?f7 ?f4 ?f8 0 ?f8 Z N">
                <draw:equation draw:name="f0" draw:formula="min(logwidth,logheight)"/>
                <draw:equation draw:name="f1" draw:formula="100000*logwidth/?f0 "/>
                <draw:equation draw:name="f2" draw:formula="if(0-$0 ,0,if(?f1 -$0 ,$0 ,?f1 ))"/>
                <draw:equation draw:name="f3" draw:formula="?f0 *?f2 /100000"/>
                <draw:equation draw:name="f4" draw:formula="logwidth+0-?f3 "/>
                <draw:equation draw:name="f5" draw:formula="(?f4 +logwidth)/2"/>
                <draw:equation draw:name="f6" draw:formula="?f4 *1/2"/>
                <draw:equation draw:name="f7" draw:formula="logheight/2"/>
                <draw:equation draw:name="f8" draw:formula="logheight"/>
                <draw:equation draw:name="f9" draw:formula="logwidth"/>
                <draw:handle draw:handle-position="?f4 0" draw:handle-range-x-maximum="?f1" draw:handle-range-x-minimum="0"/>
              </draw:enhanced-geometry>
            </draw:custom-shape>
            <draw:custom-shape draw:name="Google Shape;329;p25" draw:style-name="gr34" draw:text-style-name="P34" draw:layer="layout" svg:width="0.773cm" svg:height="0.294cm" draw:transform="rotate (1.5707963267949) translate (22.203cm 9.129cm)">
              <text:p text:style-name="P14"/>
              <draw:enhanced-geometry draw:mirror-horizontal="false" draw:mirror-vertical="false" draw:text-areas="0 0 ?f5 ?f8" svg:viewBox="0 0 0 0" draw:type="ooxml-homePlate" draw:modifiers="50000" draw:enhanced-path="M 0 0 L ?f4 0 ?f9 ?f7 ?f4 ?f8 0 ?f8 Z N">
                <draw:equation draw:name="f0" draw:formula="min(logwidth,logheight)"/>
                <draw:equation draw:name="f1" draw:formula="100000*logwidth/?f0 "/>
                <draw:equation draw:name="f2" draw:formula="if(0-$0 ,0,if(?f1 -$0 ,$0 ,?f1 ))"/>
                <draw:equation draw:name="f3" draw:formula="?f0 *?f2 /100000"/>
                <draw:equation draw:name="f4" draw:formula="logwidth+0-?f3 "/>
                <draw:equation draw:name="f5" draw:formula="(?f4 +logwidth)/2"/>
                <draw:equation draw:name="f6" draw:formula="?f4 *1/2"/>
                <draw:equation draw:name="f7" draw:formula="logheight/2"/>
                <draw:equation draw:name="f8" draw:formula="logheight"/>
                <draw:equation draw:name="f9" draw:formula="logwidth"/>
                <draw:handle draw:handle-position="?f4 0" draw:handle-range-x-maximum="?f1" draw:handle-range-x-minimum="0"/>
              </draw:enhanced-geometry>
            </draw:custom-shape>
          </draw:g>
          <draw:g draw:name="Google Shape;330;p25">
            <draw:custom-shape draw:name="Google Shape;331;p25" draw:style-name="gr34" draw:text-style-name="P34" draw:layer="layout" svg:width="3.956cm" svg:height="1.399cm" svg:x="20.373cm" svg:y="9.129cm">
              <text:p text:style-name="P14"/>
              <draw:enhanced-geometry draw:mirror-horizontal="false" draw:mirror-vertical="false" draw:text-areas="?f5 ?f5 ?f6 ?f7" svg:viewBox="0 0 0 0" draw:type="ooxml-roundRect" draw:modifiers="41013"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332;p25" draw:style-name="gr10" draw:text-style-name="P1" draw:layer="layout" svg:width="3.68cm" svg:height="1.136cm" svg:x="20.51cm" svg:y="9.26cm">
              <text:p text:style-name="P14"><text:span text:style-name="T23">⬆ </text:span><text:span text:style-name="T23">Reflection</text:span></text:p>
              <draw:enhanced-geometry draw:mirror-horizontal="false" draw:mirror-vertical="false" draw:text-areas="?f5 ?f5 ?f6 ?f7" svg:viewBox="0 0 0 0" draw:type="ooxml-roundRect" draw:modifiers="41013"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g>
          <draw:g draw:name="Google Shape;333;p25">
            <draw:custom-shape draw:name="Google Shape;334;p25" draw:style-name="gr38" draw:text-style-name="P38" draw:layer="layout" svg:width="3.956cm" svg:height="1.399cm" svg:x="20.373cm" svg:y="6.832cm">
              <text:p text:style-name="P14"/>
              <draw:enhanced-geometry draw:mirror-horizontal="false" draw:mirror-vertical="false" draw:text-areas="?f5 ?f5 ?f6 ?f7" svg:viewBox="0 0 0 0" draw:type="ooxml-roundRect" draw:modifiers="41013"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335;p25" draw:style-name="gr10" draw:text-style-name="P1" draw:layer="layout" svg:width="3.68cm" svg:height="1.136cm" svg:x="20.51cm" svg:y="6.963cm">
              <text:p text:style-name="P14"><text:span text:style-name="T23">⬇ </text:span><text:span text:style-name="T23">Energy absorption</text:span></text:p>
              <draw:enhanced-geometry draw:mirror-horizontal="false" draw:mirror-vertical="false" draw:text-areas="?f5 ?f5 ?f6 ?f7" svg:viewBox="0 0 0 0" draw:type="ooxml-roundRect" draw:modifiers="41013"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g>
        </draw:g>
        <draw:custom-shape draw:name="Google Shape;336;p25" draw:style-name="gr32" draw:text-style-name="P12" draw:layer="layout" svg:width="9.962cm" svg:height="2.635cm" svg:x="15.127cm" svg:y="10.953cm">
          <text:p text:style-name="P23"><text:span text:style-name="T11">Amplification</text:span><text:span text:style-name="T12"> of the temperature change</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Google Shape;337;p25" draw:style-name="gr6" draw:text-style-name="P2" draw:layer="layout" svg:width="2.352cm" svg:height="0.763cm" svg:x="17.432cm" svg:y="0.848cm">
          <draw:image xlink:href="Pictures/10000201000001A90000008A8A39D5F0B7A5EB84.png" xlink:type="simple" xlink:show="embed" xlink:actuate="onLoad">
            <text:p/>
          </draw:image>
        </draw:frame>
        <draw:frame draw:name="Google Shape;338;p25" draw:style-name="gr6" draw:text-style-name="P2" draw:layer="layout" svg:width="3.706cm" svg:height="0.926cm" svg:x="9.041cm" svg:y="0.767cm">
          <draw:image xlink:href="Pictures/10000201000002000000008064C11A0301D7A115.png" xlink:type="simple" xlink:show="embed" xlink:actuate="onLoad">
            <text:p/>
          </draw:image>
        </draw:frame>
        <draw:frame draw:name="Google Shape;339;p25" draw:style-name="gr6" draw:text-style-name="P2" draw:layer="layout" svg:width="3.891cm" svg:height="0.85cm" svg:x="13.104cm" svg:y="0.805cm">
          <draw:image xlink:href="Pictures/10000201000001F70000006EF9795954B2F92712.png" xlink:type="simple" xlink:show="embed" xlink:actuate="onLoad">
            <text:p/>
          </draw:image>
        </draw:frame>
        <draw:frame draw:name="Google Shape;340;p25" draw:style-name="gr6" draw:text-style-name="P2" draw:layer="layout" svg:width="4.153cm" svg:height="0.926cm" svg:x="20.373cm" svg:y="0.767cm">
          <draw:image xlink:href="Pictures/1000020100000800000001C9AD6BA54167FF4A65.png" xlink:type="simple" xlink:show="embed" xlink:actuate="onLoad">
            <text:p/>
          </draw:image>
        </draw:frame>
        <draw:frame draw:name="Google Shape;341;p25" draw:style-name="gr6" draw:text-style-name="P2" draw:layer="layout" svg:width="14.341cm" svg:height="6.542cm" svg:x="0.304cm" svg:y="4.001cm">
          <draw:image xlink:href="Pictures/10000201000004DD000002389ADB56DE1CA10269.png" xlink:type="simple" xlink:show="embed" xlink:actuate="onLoad">
            <text:p/>
          </draw:image>
        </draw:frame>
        <draw:custom-shape draw:name="Google Shape;342;p25" draw:style-name="gr33" draw:text-style-name="P12" draw:layer="layout" svg:width="1.222cm" svg:height="1.098cm" svg:x="12.088cm" svg:y="6.867cm">
          <text:p text:style-name="P14"/>
          <draw:enhanced-geometry draw:mirror-horizontal="false" draw:mirror-vertical="false" draw:text-areas="?f5 ?f8 ?f6 ?f9" svg:viewBox="0 0 0 0" draw:type="ooxml-ellipse" draw:enhanced-path="M 0 ?f7 Z N" drawooo:enhanced-path="M 0 ?f7 G ?f0 ?f2 ?f12 ?f13 ?f0 ?f2 ?f14 ?f15 ?f0 ?f2 ?f16 ?f17 ?f0 ?f2 ?f18 ?f19 Z N">
            <draw:equation draw:name="f0" draw:formula="logwidth/2"/>
            <draw:equation draw:name="f1" draw:formula="?f0 *cos(pi*(2700000)/10800000)"/>
            <draw:equation draw:name="f2" draw:formula="logheight/2"/>
            <draw:equation draw:name="f3" draw:formula="?f2 *sin(pi*(2700000)/10800000)"/>
            <draw:equation draw:name="f4" draw:formula="logwidth/2"/>
            <draw:equation draw:name="f5" draw:formula="?f4 +0-?f1 "/>
            <draw:equation draw:name="f6" draw:formula="?f4 +?f1 -0"/>
            <draw:equation draw:name="f7" draw:formula="logheight/2"/>
            <draw:equation draw:name="f8" draw:formula="?f7 +0-?f3 "/>
            <draw:equation draw:name="f9" draw:formula="?f7 +?f3 -0"/>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enhanced-geometry>
        </draw:custom-shape>
        <draw:custom-shape draw:name="Google Shape;343;p25" draw:style-name="gr13" draw:text-style-name="P12" draw:layer="layout" svg:width="1.326cm" svg:height="0.735cm" svg:x="24.074cm" svg:y="0cm">
          <text:p text:style-name="P16"><text:span text:style-name="T8">6/7</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Google Shape;301;g2da0fcff57d_0_109:notes" draw:style-name="gr7" draw:layer="layout" svg:width="16.932cm" svg:height="9.524cm" svg:x="1.059cm" svg:y="1.905cm" draw:page-number="12" presentation:class="page"/>
          <draw:frame draw:name="Google Shape;302;g2da0fcff57d_0_109:notes" presentation:style-name="pr5" draw:text-style-name="P18" draw:layer="layout" svg:width="15.239cm" svg:height="11.429cm" svg:x="1.905cm" svg:y="12.065cm" presentation:class="notes" presentation:user-transformed="true">
            <draw:text-box>
              <text:p text:style-name="P13"><text:span text:style-name="T9">cambiar flechas</text:span></text:p>
            </draw:text-box>
          </draw:frame>
        </presentation:notes>
      </draw:page>
      <draw:page draw:name="page13" draw:style-name="dp3" draw:master-page-name="TITLE_5f_AND_5f_BODY" presentation:presentation-page-layout-name="AL1T1">
        <draw:custom-shape draw:name="Google Shape;348;p26" draw:style-name="gr16" draw:text-style-name="P20" draw:layer="layout" svg:width="24.87cm" svg:height="11.127cm" svg:x="0.274cm" svg:y="2.761cm">
          <text:p text:style-name="P14"/>
          <draw:enhanced-geometry draw:mirror-horizontal="false" draw:mirror-vertical="false" draw:text-areas="?f5 ?f5 ?f6 ?f7" svg:viewBox="0 0 0 0" draw:type="ooxml-roundRect" draw:modifiers="6869"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349;p26" draw:style-name="gr10" draw:text-style-name="P1" draw:layer="layout" svg:width="24.272cm" svg:height="1.612cm" svg:x="0.563cm" svg:y="0.424cm">
          <text:p text:style-name="P13"><text:span text:style-name="T6">Conclusions</text:span></text:p>
          <draw:enhanced-geometry draw:mirror-horizontal="false" draw:mirror-vertical="false" draw:text-areas="?f5 ?f5 ?f6 ?f7" svg:viewBox="0 0 0 0" draw:type="ooxml-roundRect" draw:modifiers="32885"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350;p26" draw:style-name="gr11" draw:text-style-name="P15" draw:layer="layout" svg:width="8.216cm" svg:height="1.239cm" svg:x="0.221cm" svg:y="2.352cm">
          <text:p text:style-name="P14"><text:span text:style-name="T7">NTCFs Impacts on the Arctic</text:span></text:p>
          <draw:enhanced-geometry draw:mirror-horizontal="false" draw:mirror-vertical="false" draw:text-areas="?f5 ?f5 ?f6 ?f7" svg:viewBox="0 0 0 0" draw:type="ooxml-roundRect" draw:modifiers="50000"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351;p26" draw:style-name="gr15" draw:text-style-name="P12" draw:layer="layout" svg:width="20.361cm" svg:height="5.981cm" svg:x="0.433cm" svg:y="3.961cm">
          <text:list text:style-name="L13">
            <text:list-item>
              <text:p text:style-name="P25"><text:span text:style-name="T24">Temperature decrease</text:span></text:p>
            </text:list-item>
          </text:list>
          <text:p text:style-name="P26"><text:span text:style-name="T24"/></text:p>
          <text:list text:continue-numbering="true" text:style-name="L13">
            <text:list-item>
              <text:p text:style-name="P27"><text:span text:style-name="T24">Sea Ice Feedback</text:span></text:p>
            </text:list-item>
          </text:list>
          <text:p text:style-name="P26"><text:span text:style-name="T24"/></text:p>
          <text:list text:continue-numbering="true" text:style-name="L13">
            <text:list-item>
              <text:p text:style-name="P26"><text:span text:style-name="T24">Not a clear mechanism</text:span></text:p>
            </text:list-item>
          </text:list>
          <text:p text:style-name="P26"><text:span text:style-name="T24"/></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352;p26" draw:style-name="gr39" draw:text-style-name="P39" draw:layer="layout" svg:width="12.322cm" svg:height="1.347cm" svg:x="9.45cm" svg:y="4.332cm">
          <text:p text:style-name="P13"><text:span text:style-name="T25">Key for the implementation of</text:span><text:span text:style-name="T26"> air quality policies</text:span></text:p>
          <draw:enhanced-geometry draw:mirror-horizontal="false" draw:mirror-vertical="false" draw:text-areas="?f5 ?f5 ?f6 ?f7" svg:viewBox="0 0 0 0" draw:type="ooxml-roundRect" draw:modifiers="30084"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353;p26" draw:style-name="gr15" draw:text-style-name="P12" xml:id="id20" draw:id="id20" draw:layer="layout" svg:width="5.107cm" svg:height="0.889cm" svg:x="19.616cm" svg:y="13.281cm">
          <text:p text:style-name="P16"><text:span text:style-name="T10">Credits: NASA</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354;p26" draw:style-name="gr39" draw:text-style-name="P39" draw:layer="layout" svg:width="12.322cm" svg:height="1.347cm" svg:x="9.45cm" svg:y="6.887cm">
          <text:p text:style-name="P13"><text:span text:style-name="T26">Fragile climatic system</text:span><text:span text:style-name="T25"> with global consequences</text:span></text:p>
          <draw:enhanced-geometry draw:mirror-horizontal="false" draw:mirror-vertical="false" draw:text-areas="?f5 ?f5 ?f6 ?f7" svg:viewBox="0 0 0 0" draw:type="ooxml-roundRect" draw:modifiers="30084"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355;p26" draw:style-name="gr40" draw:text-style-name="P39" xml:id="id15" draw:id="id15" draw:layer="layout" svg:width="6.242cm" svg:height="4.262cm" svg:x="9.45cm" svg:y="9.201cm">
          <text:p text:style-name="P13"><text:span text:style-name="T25"/></text:p>
          <text:p text:style-name="P14"><text:span text:style-name="T12">NTCFs impact in the</text:span><text:span text:style-name="T11"> Atlantic Meridional Overturning Circulation (AMOC)</text:span></text:p>
          <draw:enhanced-geometry draw:mirror-horizontal="false" draw:mirror-vertical="false" draw:text-areas="?f5 ?f5 ?f6 ?f7" svg:viewBox="0 0 0 0" draw:type="ooxml-roundRect" draw:modifiers="17225"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356;p26" draw:style-name="gr41" draw:text-style-name="P40" draw:layer="layout" svg:width="0.749cm" svg:height="0.942cm" draw:transform="rotate (1.5707963267949) translate (8.021cm 5.381cm)">
          <text:p text:style-name="P14"/>
          <draw:enhanced-geometry draw:mirror-horizontal="false" draw:mirror-vertical="false" draw:text-areas="?f8 0 ?f9 ?f12" svg:viewBox="0 0 0 0" draw:type="ooxml-downArrow" draw:modifiers="50000 50000" draw:enhanced-path="M 0 ?f5 L ?f8 ?f5 ?f8 0 ?f9 0 ?f9 ?f5 ?f14 ?f5 ?f7 ?f13 Z N">
            <draw:equation draw:name="f0" draw:formula="min(logwidth,logheight)"/>
            <draw:equation draw:name="f1" draw:formula="100000*logheight/?f0 "/>
            <draw:equation draw:name="f2" draw:formula="if(0-$0 ,0,if(100000-$0 ,$0 ,100000))"/>
            <draw:equation draw:name="f3" draw:formula="if(0-$1 ,0,if(?f1 -$1 ,$1 ,?f1 ))"/>
            <draw:equation draw:name="f4" draw:formula="?f0 *?f3 /100000"/>
            <draw:equation draw:name="f5" draw:formula="logheight+0-?f4 "/>
            <draw:equation draw:name="f6" draw:formula="logwidth*?f2 /200000"/>
            <draw:equation draw:name="f7" draw:formula="logwidth/2"/>
            <draw:equation draw:name="f8" draw:formula="?f7 +0-?f6 "/>
            <draw:equation draw:name="f9" draw:formula="?f7 +?f6 -0"/>
            <draw:equation draw:name="f10" draw:formula="logwidth/2"/>
            <draw:equation draw:name="f11" draw:formula="?f8 *?f4 /?f10 "/>
            <draw:equation draw:name="f12" draw:formula="?f5 +?f11 -0"/>
            <draw:equation draw:name="f13" draw:formula="logheight"/>
            <draw:equation draw:name="f14" draw:formula="logwidth"/>
            <draw:handle draw:handle-position="?f8 0" draw:handle-range-x-maximum="100000" draw:handle-range-x-minimum="0"/>
            <draw:handle draw:handle-position="0 ?f5" draw:handle-range-y-maximum="?f1" draw:handle-range-y-minimum="0"/>
          </draw:enhanced-geometry>
        </draw:custom-shape>
        <draw:custom-shape draw:name="Google Shape;357;p26" draw:style-name="gr41" draw:text-style-name="P40" draw:layer="layout" svg:width="0.749cm" svg:height="0.942cm" draw:transform="rotate (1.5707963267949) translate (8.021cm 7.936cm)">
          <text:p text:style-name="P14"/>
          <draw:enhanced-geometry draw:mirror-horizontal="false" draw:mirror-vertical="false" draw:text-areas="?f8 0 ?f9 ?f12" svg:viewBox="0 0 0 0" draw:type="ooxml-downArrow" draw:modifiers="50000 50000" draw:enhanced-path="M 0 ?f5 L ?f8 ?f5 ?f8 0 ?f9 0 ?f9 ?f5 ?f14 ?f5 ?f7 ?f13 Z N">
            <draw:equation draw:name="f0" draw:formula="min(logwidth,logheight)"/>
            <draw:equation draw:name="f1" draw:formula="100000*logheight/?f0 "/>
            <draw:equation draw:name="f2" draw:formula="if(0-$0 ,0,if(100000-$0 ,$0 ,100000))"/>
            <draw:equation draw:name="f3" draw:formula="if(0-$1 ,0,if(?f1 -$1 ,$1 ,?f1 ))"/>
            <draw:equation draw:name="f4" draw:formula="?f0 *?f3 /100000"/>
            <draw:equation draw:name="f5" draw:formula="logheight+0-?f4 "/>
            <draw:equation draw:name="f6" draw:formula="logwidth*?f2 /200000"/>
            <draw:equation draw:name="f7" draw:formula="logwidth/2"/>
            <draw:equation draw:name="f8" draw:formula="?f7 +0-?f6 "/>
            <draw:equation draw:name="f9" draw:formula="?f7 +?f6 -0"/>
            <draw:equation draw:name="f10" draw:formula="logwidth/2"/>
            <draw:equation draw:name="f11" draw:formula="?f8 *?f4 /?f10 "/>
            <draw:equation draw:name="f12" draw:formula="?f5 +?f11 -0"/>
            <draw:equation draw:name="f13" draw:formula="logheight"/>
            <draw:equation draw:name="f14" draw:formula="logwidth"/>
            <draw:handle draw:handle-position="?f8 0" draw:handle-range-x-maximum="100000" draw:handle-range-x-minimum="0"/>
            <draw:handle draw:handle-position="0 ?f5" draw:handle-range-y-maximum="?f1" draw:handle-range-y-minimum="0"/>
          </draw:enhanced-geometry>
        </draw:custom-shape>
        <draw:frame draw:name="Google Shape;358;p26" draw:style-name="gr42" draw:text-style-name="P2" xml:id="id16" draw:id="id16" draw:layer="layout" svg:width="8.582cm" svg:height="4.262cm" svg:x="15.922cm" svg:y="9.201cm">
          <draw:image xlink:href="Pictures/10000201000003E800000245211A96D6D1218DB5.png" xlink:type="simple" xlink:show="embed" xlink:actuate="onLoad">
            <text:p/>
          </draw:image>
        </draw:frame>
        <draw:custom-shape draw:name="Google Shape;359;p26" draw:style-name="gr33" draw:text-style-name="P12" xml:id="id17" draw:id="id17" draw:layer="layout" svg:width="1.142cm" svg:height="0.965cm" svg:x="18.473cm" svg:y="9.734cm">
          <text:p text:style-name="P14"/>
          <draw:enhanced-geometry draw:mirror-horizontal="false" draw:mirror-vertical="false" draw:text-areas="?f5 ?f8 ?f6 ?f9" svg:viewBox="0 0 0 0" draw:type="ooxml-ellipse" draw:enhanced-path="M 0 ?f7 Z N" drawooo:enhanced-path="M 0 ?f7 G ?f0 ?f2 ?f12 ?f13 ?f0 ?f2 ?f14 ?f15 ?f0 ?f2 ?f16 ?f17 ?f0 ?f2 ?f18 ?f19 Z N">
            <draw:equation draw:name="f0" draw:formula="logwidth/2"/>
            <draw:equation draw:name="f1" draw:formula="?f0 *cos(pi*(2700000)/10800000)"/>
            <draw:equation draw:name="f2" draw:formula="logheight/2"/>
            <draw:equation draw:name="f3" draw:formula="?f2 *sin(pi*(2700000)/10800000)"/>
            <draw:equation draw:name="f4" draw:formula="logwidth/2"/>
            <draw:equation draw:name="f5" draw:formula="?f4 +0-?f1 "/>
            <draw:equation draw:name="f6" draw:formula="?f4 +?f1 -0"/>
            <draw:equation draw:name="f7" draw:formula="logheight/2"/>
            <draw:equation draw:name="f8" draw:formula="?f7 +0-?f3 "/>
            <draw:equation draw:name="f9" draw:formula="?f7 +?f3 -0"/>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enhanced-geometry>
        </draw:custom-shape>
        <draw:custom-shape draw:name="Google Shape;360;p26" draw:style-name="gr43" draw:text-style-name="P40" xml:id="id18" draw:id="id18" draw:layer="layout" svg:width="5.3cm" svg:height="1.072cm" svg:x="9.921cm" svg:y="9.519cm">
          <text:p text:style-name="P14"><text:span text:style-name="T27">NEXT PAPER</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361;p26" draw:style-name="gr41" draw:text-style-name="P40" xml:id="id19" draw:id="id19" draw:layer="layout" svg:width="0.749cm" svg:height="0.942cm" draw:transform="rotate (1.5707963267949) translate (8.021cm 10.592cm)">
          <text:p text:style-name="P14"/>
          <draw:enhanced-geometry draw:mirror-horizontal="false" draw:mirror-vertical="false" draw:text-areas="?f8 0 ?f9 ?f12" svg:viewBox="0 0 0 0" draw:type="ooxml-downArrow" draw:modifiers="50000 50000" draw:enhanced-path="M 0 ?f5 L ?f8 ?f5 ?f8 0 ?f9 0 ?f9 ?f5 ?f14 ?f5 ?f7 ?f13 Z N">
            <draw:equation draw:name="f0" draw:formula="min(logwidth,logheight)"/>
            <draw:equation draw:name="f1" draw:formula="100000*logheight/?f0 "/>
            <draw:equation draw:name="f2" draw:formula="if(0-$0 ,0,if(100000-$0 ,$0 ,100000))"/>
            <draw:equation draw:name="f3" draw:formula="if(0-$1 ,0,if(?f1 -$1 ,$1 ,?f1 ))"/>
            <draw:equation draw:name="f4" draw:formula="?f0 *?f3 /100000"/>
            <draw:equation draw:name="f5" draw:formula="logheight+0-?f4 "/>
            <draw:equation draw:name="f6" draw:formula="logwidth*?f2 /200000"/>
            <draw:equation draw:name="f7" draw:formula="logwidth/2"/>
            <draw:equation draw:name="f8" draw:formula="?f7 +0-?f6 "/>
            <draw:equation draw:name="f9" draw:formula="?f7 +?f6 -0"/>
            <draw:equation draw:name="f10" draw:formula="logwidth/2"/>
            <draw:equation draw:name="f11" draw:formula="?f8 *?f4 /?f10 "/>
            <draw:equation draw:name="f12" draw:formula="?f5 +?f11 -0"/>
            <draw:equation draw:name="f13" draw:formula="logheight"/>
            <draw:equation draw:name="f14" draw:formula="logwidth"/>
            <draw:handle draw:handle-position="?f8 0" draw:handle-range-x-maximum="100000" draw:handle-range-x-minimum="0"/>
            <draw:handle draw:handle-position="0 ?f5" draw:handle-range-y-maximum="?f1" draw:handle-range-y-minimum="0"/>
          </draw:enhanced-geometry>
        </draw:custom-shape>
        <draw:frame draw:name="Google Shape;362;p26" draw:style-name="gr6" draw:text-style-name="P2" draw:layer="layout" svg:width="2.352cm" svg:height="0.763cm" svg:x="17.432cm" svg:y="0.848cm">
          <draw:image xlink:href="Pictures/10000201000001A90000008A8A39D5F0B7A5EB84.png" xlink:type="simple" xlink:show="embed" xlink:actuate="onLoad">
            <text:p/>
          </draw:image>
        </draw:frame>
        <draw:frame draw:name="Google Shape;363;p26" draw:style-name="gr6" draw:text-style-name="P2" draw:layer="layout" svg:width="3.706cm" svg:height="0.926cm" svg:x="9.041cm" svg:y="0.767cm">
          <draw:image xlink:href="Pictures/10000201000002000000008064C11A0301D7A115.png" xlink:type="simple" xlink:show="embed" xlink:actuate="onLoad">
            <text:p/>
          </draw:image>
        </draw:frame>
        <draw:frame draw:name="Google Shape;364;p26" draw:style-name="gr6" draw:text-style-name="P2" draw:layer="layout" svg:width="3.891cm" svg:height="0.85cm" svg:x="13.104cm" svg:y="0.805cm">
          <draw:image xlink:href="Pictures/10000201000001F70000006EF9795954B2F92712.png" xlink:type="simple" xlink:show="embed" xlink:actuate="onLoad">
            <text:p/>
          </draw:image>
        </draw:frame>
        <draw:frame draw:name="Google Shape;365;p26" draw:style-name="gr6" draw:text-style-name="P2" draw:layer="layout" svg:width="4.153cm" svg:height="0.926cm" svg:x="20.373cm" svg:y="0.767cm">
          <draw:image xlink:href="Pictures/1000020100000800000001C9AD6BA54167FF4A65.png" xlink:type="simple" xlink:show="embed" xlink:actuate="onLoad">
            <text:p/>
          </draw:image>
        </draw:frame>
        <draw:custom-shape draw:name="Google Shape;366;p26" draw:style-name="gr15" draw:text-style-name="P12" xml:id="id21" draw:id="id21" draw:layer="layout" svg:width="5.107cm" svg:height="0.927cm" svg:x="0.563cm" svg:y="12.991cm">
          <text:p text:style-name="P4"><text:span text:style-name="T28">Thanks for your attention!</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367;p26" draw:style-name="gr13" draw:text-style-name="P12" draw:layer="layout" svg:width="1.326cm" svg:height="0.735cm" svg:x="24.074cm" svg:y="0cm">
          <text:p text:style-name="P16"><text:span text:style-name="T8">7/7</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anim:par smil:dur="indefinite" smil:restart="never" presentation:node-type="timing-root">
          <anim:seq smil:dur="indefinite" presentation:node-type="main-sequence">
            <anim:par smil:begin="next" smil:fill="hold">
              <anim:par smil:begin="0s" smil:fill="hold">
                <anim:par smil:begin="0s" smil:fill="hold" presentation:node-type="on-click" presentation:preset-class="entrance" presentation:preset-id="ooo-entrance-appear">
                  <anim:set smil:begin="0s" smil:dur="0.001s" smil:fill="hold" smil:targetElement="id15" smil:attributeName="visibility" smil:to="visible"/>
                </anim:par>
                <anim:par smil:begin="0s" smil:fill="hold" presentation:node-type="with-previous" presentation:preset-class="entrance" presentation:preset-id="ooo-entrance-appear">
                  <anim:set smil:begin="0s" smil:dur="0.001s" smil:fill="hold" smil:targetElement="id16" smil:attributeName="visibility" smil:to="visible"/>
                </anim:par>
                <anim:par smil:begin="0s" smil:fill="hold" presentation:node-type="with-previous" presentation:preset-class="entrance" presentation:preset-id="ooo-entrance-appear">
                  <anim:set smil:begin="0s" smil:dur="0.001s" smil:fill="hold" smil:targetElement="id17" smil:attributeName="visibility" smil:to="visible"/>
                </anim:par>
                <anim:par smil:begin="0s" smil:fill="hold" presentation:node-type="with-previous" presentation:preset-class="entrance" presentation:preset-id="ooo-entrance-appear">
                  <anim:set smil:begin="0s" smil:dur="0.001s" smil:fill="hold" smil:targetElement="id18" smil:attributeName="visibility" smil:to="visible"/>
                </anim:par>
                <anim:par smil:begin="0s" smil:fill="hold" presentation:node-type="with-previous" presentation:preset-class="entrance" presentation:preset-id="ooo-entrance-appear">
                  <anim:set smil:begin="0s" smil:dur="0.001s" smil:fill="hold" smil:targetElement="id19" smil:attributeName="visibility" smil:to="visible"/>
                </anim:par>
                <anim:par smil:begin="0s" smil:fill="hold" presentation:node-type="with-previous" presentation:preset-class="entrance" presentation:preset-id="ooo-entrance-appear">
                  <anim:set smil:begin="0s" smil:dur="0.001s" smil:fill="hold" smil:targetElement="id20" smil:attributeName="visibility" smil:to="visible"/>
                </anim:par>
              </anim:par>
            </anim:par>
            <anim:par smil:begin="next" smil:fill="hold">
              <anim:par smil:begin="0s" smil:fill="hold">
                <anim:par smil:begin="0s" smil:fill="hold" presentation:node-type="on-click" presentation:preset-class="entrance" presentation:preset-id="ooo-entrance-appear">
                  <anim:set smil:begin="0s" smil:dur="0.001s" smil:fill="hold" smil:targetElement="id21" smil:attributeName="visibility" smil:to="visible"/>
                </anim:par>
              </anim:par>
            </anim:par>
          </anim:seq>
        </anim:par>
        <presentation:notes draw:style-name="dp2">
          <draw:page-thumbnail draw:name="Google Shape;345;g2da0fcff57d_0_51:notes" draw:style-name="gr7" draw:layer="layout" svg:width="16.932cm" svg:height="9.524cm" svg:x="1.059cm" svg:y="1.905cm" draw:page-number="13" presentation:class="page"/>
          <draw:frame draw:name="Google Shape;346;g2da0fcff57d_0_51:notes" presentation:style-name="pr10" draw:text-style-name="P11" draw:layer="layout" svg:width="15.239cm" svg:height="11.429cm" svg:x="1.905cm" svg:y="12.065cm" presentation:class="notes" presentation:placeholder="true" presentation:user-transformed="true">
            <draw:text-box/>
          </draw:frame>
        </presentation:notes>
      </draw:page>
      <draw:page draw:name="page14" draw:style-name="dp3" draw:master-page-name="TITLE_5f_AND_5f_BODY" presentation:presentation-page-layout-name="AL1T1">
        <draw:custom-shape draw:name="Google Shape;372;p27" draw:style-name="gr16" draw:text-style-name="P20" draw:layer="layout" svg:width="1.187cm" svg:height="0.926cm" svg:x="11.916cm" svg:y="9.818cm">
          <text:p text:style-name="P14"/>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373;p27" draw:style-name="gr16" draw:text-style-name="P20" draw:layer="layout" svg:width="24.87cm" svg:height="11.127cm" svg:x="0.274cm" svg:y="2.761cm">
          <text:p text:style-name="P14"/>
          <draw:enhanced-geometry draw:mirror-horizontal="false" draw:mirror-vertical="false" draw:text-areas="?f5 ?f5 ?f6 ?f7" svg:viewBox="0 0 0 0" draw:type="ooxml-roundRect" draw:modifiers="6869"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374;p27" draw:style-name="gr11" draw:text-style-name="P15" draw:layer="layout" svg:width="8.82cm" svg:height="1.239cm" svg:x="0.221cm" svg:y="2.352cm">
          <text:p text:style-name="P14"><text:span text:style-name="T7">NTCFs effects on Cloud Cover</text:span></text:p>
          <draw:enhanced-geometry draw:mirror-horizontal="false" draw:mirror-vertical="false" draw:text-areas="?f5 ?f5 ?f6 ?f7" svg:viewBox="0 0 0 0" draw:type="ooxml-roundRect" draw:modifiers="50000"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375;p27" draw:style-name="gr10" draw:text-style-name="P1" draw:layer="layout" svg:width="24.272cm" svg:height="1.612cm" svg:x="0.563cm" svg:y="0.424cm">
          <text:p text:style-name="P13"><text:span text:style-name="T6">Clouds</text:span></text:p>
          <draw:enhanced-geometry draw:mirror-horizontal="false" draw:mirror-vertical="false" draw:text-areas="?f5 ?f5 ?f6 ?f7" svg:viewBox="0 0 0 0" draw:type="ooxml-roundRect" draw:modifiers="32885"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376;p27" draw:style-name="gr32" draw:text-style-name="P12" xml:id="id22" draw:id="id22" draw:layer="layout" svg:width="10.375cm" svg:height="8.543cm" svg:x="0.716cm" svg:y="3.907cm">
          <text:p text:style-name="P41"><text:span text:style-name="T12">Seasonal signals in the Arctic:</text:span></text:p>
          <text:list text:style-name="L15">
            <text:list-item>
              <text:p text:style-name="P26"><text:span text:style-name="T11">Winter (DJF):</text:span><text:span text:style-name="T12"> slightly more clouds</text:span></text:p>
            </text:list-item>
          </text:list>
          <text:p text:style-name="P26"><text:span text:style-name="T12"/></text:p>
          <text:p text:style-name="P26"><text:span text:style-name="T12"/></text:p>
          <text:p text:style-name="P26"><text:span text:style-name="T12"/></text:p>
          <text:p text:style-name="P26"><text:span text:style-name="T12"/></text:p>
          <text:list text:continue-numbering="true" text:style-name="L15">
            <text:list-item>
              <text:p text:style-name="P26"><text:span text:style-name="T11">Summer (JJA): </text:span><text:span text:style-name="T12">less clouds</text:span></text:p>
            </text:list-item>
          </text:list>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Google Shape;377;p27" draw:style-name="gr6" draw:text-style-name="P2" draw:layer="layout" svg:width="2.352cm" svg:height="0.763cm" svg:x="17.432cm" svg:y="0.848cm">
          <draw:image xlink:href="Pictures/10000201000001A90000008A8A39D5F0B7A5EB84.png" xlink:type="simple" xlink:show="embed" xlink:actuate="onLoad">
            <text:p/>
          </draw:image>
        </draw:frame>
        <draw:frame draw:name="Google Shape;378;p27" draw:style-name="gr6" draw:text-style-name="P2" draw:layer="layout" svg:width="3.706cm" svg:height="0.926cm" svg:x="9.041cm" svg:y="0.767cm">
          <draw:image xlink:href="Pictures/10000201000002000000008064C11A0301D7A115.png" xlink:type="simple" xlink:show="embed" xlink:actuate="onLoad">
            <text:p/>
          </draw:image>
        </draw:frame>
        <draw:frame draw:name="Google Shape;379;p27" draw:style-name="gr6" draw:text-style-name="P2" draw:layer="layout" svg:width="3.891cm" svg:height="0.85cm" svg:x="13.104cm" svg:y="0.805cm">
          <draw:image xlink:href="Pictures/10000201000001F70000006EF9795954B2F92712.png" xlink:type="simple" xlink:show="embed" xlink:actuate="onLoad">
            <text:p/>
          </draw:image>
        </draw:frame>
        <draw:frame draw:name="Google Shape;380;p27" draw:style-name="gr6" draw:text-style-name="P2" draw:layer="layout" svg:width="4.153cm" svg:height="0.926cm" svg:x="20.373cm" svg:y="0.767cm">
          <draw:image xlink:href="Pictures/1000020100000800000001C9AD6BA54167FF4A65.png" xlink:type="simple" xlink:show="embed" xlink:actuate="onLoad">
            <text:p/>
          </draw:image>
        </draw:frame>
        <draw:g draw:name="Google Shape;381;p27" xml:id="id23" draw:id="id23">
          <draw:frame draw:name="Google Shape;382;p27" draw:style-name="gr44" draw:text-style-name="P2" draw:layer="layout" svg:width="12.417cm" svg:height="3.665cm" svg:x="11.092cm" svg:y="5.463cm">
            <draw:image xlink:href="Pictures/10000201000003E3000004D431ABD83F4461E2A6.png" xlink:type="simple" xlink:show="embed" xlink:actuate="onLoad">
              <text:p/>
            </draw:image>
          </draw:frame>
          <draw:frame draw:name="Google Shape;383;p27" draw:style-name="gr45" draw:text-style-name="P2" draw:layer="layout" svg:width="12.417cm" svg:height="3.526cm" svg:x="11.092cm" svg:y="9.06cm">
            <draw:image xlink:href="Pictures/10000201000003E3000004D431ABD83F4461E2A6.png" xlink:type="simple" xlink:show="embed" xlink:actuate="onLoad">
              <text:p/>
            </draw:image>
          </draw:frame>
          <draw:frame draw:name="Google Shape;384;p27" draw:style-name="gr46" draw:text-style-name="P2" draw:layer="layout" svg:width="11.983cm" svg:height="1.061cm" svg:x="11.092cm" svg:y="12.439cm">
            <draw:image xlink:href="Pictures/10000201000003E3000004D431ABD83F4461E2A6.png" xlink:type="simple" xlink:show="embed" xlink:actuate="onLoad">
              <text:p/>
            </draw:image>
          </draw:frame>
        </draw:g>
        <draw:custom-shape draw:name="Google Shape;385;p27" draw:style-name="gr47" draw:text-style-name="P12" xml:id="id24" draw:id="id24" draw:layer="layout" svg:width="4.637cm" svg:height="0.372cm" svg:x="17.806cm" svg:y="6.209cm">
          <text:p text:style-name="P14"/>
          <draw:enhanced-geometry draw:mirror-horizontal="false" draw:mirror-vertical="false" draw:text-areas="?f5 ?f5 ?f6 ?f7" svg:viewBox="0 0 0 0" draw:type="ooxml-roundRect" draw:modifiers="41608"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386;p27" draw:style-name="gr47" draw:text-style-name="P12" xml:id="id25" draw:id="id25" draw:layer="layout" svg:width="4.637cm" svg:height="0.372cm" svg:x="17.806cm" svg:y="9.53cm">
          <text:p text:style-name="P14"/>
          <draw:enhanced-geometry draw:mirror-horizontal="false" draw:mirror-vertical="false" draw:text-areas="?f5 ?f5 ?f6 ?f7" svg:viewBox="0 0 0 0" draw:type="ooxml-roundRect" draw:modifiers="41608"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387;p27" draw:style-name="gr16" draw:text-style-name="P20" draw:layer="layout" svg:width="0.983cm" svg:height="0.352cm" svg:x="9.287cm" svg:y="8.053cm">
          <text:p text:style-name="P14"/>
          <draw:enhanced-geometry draw:mirror-horizontal="false" draw:mirror-vertical="false" drawooo:sub-view-size="43200 43200 43200 43200" draw:text-areas="?f0 ?f1 ?f2 ?f3" svg:viewBox="0 0 0 0" draw:type="ooxml-cloud" draw:enhanced-path="M 3900 14370 Z N M 5333 7267 M ?f14 ?f15 M 5333 7273 M ?f20 ?f21 M 6752 9215 M ?f26 ?f27 M 4345 5945 M 4345 5945 M 4360 5918 M 6752 9215 M 6752 9215 F N" drawooo:enhanced-path="M 3900 14370 G 6753 9190 ?f10 ?f11 5333 7267 ?f12 ?f13 4365 5945 ?f14 ?f15 4857 6595 ?f16 ?f17 5333 7273 ?f18 ?f19 6775 9220 ?f20 ?f21 5785 7867 ?f22 ?f23 6752 9215 ?f24 ?f25 7720 10543 ?f26 ?f27 4360 5918 ?f28 ?f29 4345 5945 ?f30 ?f31 Z N M 4693 26177 G 4345 5945 ?f32 ?f33 M 6928 34899 G 4360 5918 ?f34 ?f35 M 16478 39090 G 6752 9215 ?f36 ?f37 M 28827 34751 G 6752 9215 ?f38 ?f39 M 34129 22954 G 5785 7867 ?f40 ?f41 M 41798 15354 G 5333 7273 ?f42 ?f43 M 38324 5426 G 4857 6595 ?f44 ?f45 M 29078 3952 G 4857 6595 ?f46 ?f47 M 22141 4720 G 4365 5945 ?f48 ?f49 M 14000 5192 G 6753 9190 ?f50 ?f51 M 4127 15789 G 6753 9190 ?f52 ?f53 F N">
            <draw:equation draw:name="f0" draw:formula="logwidth*2977/21600"/>
            <draw:equation draw:name="f1" draw:formula="logheight*3262/21600"/>
            <draw:equation draw:name="f2" draw:formula="logwidth*17087/21600"/>
            <draw:equation draw:name="f3" draw:formula="logheight*17337/21600"/>
            <draw:equation draw:name="f4" draw:formula="logwidth*67/21600"/>
            <draw:equation draw:name="f5" draw:formula="logheight*21577/21600"/>
            <draw:equation draw:name="f6" draw:formula="logwidth*21582/21600"/>
            <draw:equation draw:name="f7" draw:formula="logheight*1235/21600"/>
            <draw:equation draw:name="f8" draw:formula="logheight/2"/>
            <draw:equation draw:name="f9" draw:formula="logwidth/2"/>
            <draw:equation draw:name="f10" draw:formula="(-11429249)/60000.0"/>
            <draw:equation draw:name="f11" draw:formula="(7426832)/60000.0"/>
            <draw:equation draw:name="f12" draw:formula="(-8646143)/60000.0"/>
            <draw:equation draw:name="f13" draw:formula="(5396714)/60000.0"/>
            <draw:equation draw:name="f14" draw:formula="(-8748475)/60000.0"/>
            <draw:equation draw:name="f15" draw:formula="(5983381)/60000.0"/>
            <draw:equation draw:name="f16" draw:formula="(-7859164)/60000.0"/>
            <draw:equation draw:name="f17" draw:formula="(7034504)/60000.0"/>
            <draw:equation draw:name="f18" draw:formula="(-4722533)/60000.0"/>
            <draw:equation draw:name="f19" draw:formula="(6541615)/60000.0"/>
            <draw:equation draw:name="f20" draw:formula="(-2776035)/60000.0"/>
            <draw:equation draw:name="f21" draw:formula="(7816140)/60000.0"/>
            <draw:equation draw:name="f22" draw:formula="(37501)/60000.0"/>
            <draw:equation draw:name="f23" draw:formula="(6842000)/60000.0"/>
            <draw:equation draw:name="f24" draw:formula="(1347096)/60000.0"/>
            <draw:equation draw:name="f25" draw:formula="(6910353)/60000.0"/>
            <draw:equation draw:name="f26" draw:formula="(3974558)/60000.0"/>
            <draw:equation draw:name="f27" draw:formula="(4542661)/60000.0"/>
            <draw:equation draw:name="f28" draw:formula="(-16496525)/60000.0"/>
            <draw:equation draw:name="f29" draw:formula="(8804134)/60000.0"/>
            <draw:equation draw:name="f30" draw:formula="(-14809710)/60000.0"/>
            <draw:equation draw:name="f31" draw:formula="(9151131)/60000.0"/>
            <draw:equation draw:name="f32" draw:formula="(5204520)/60000.0"/>
            <draw:equation draw:name="f33" draw:formula="(1585770)/60000.0"/>
            <draw:equation draw:name="f34" draw:formula="(4416628)/60000.0"/>
            <draw:equation draw:name="f35" draw:formula="(686848)/60000.0"/>
            <draw:equation draw:name="f36" draw:formula="(8257449)/60000.0"/>
            <draw:equation draw:name="f37" draw:formula="(844866)/60000.0"/>
            <draw:equation draw:name="f38" draw:formula="(387196)/60000.0"/>
            <draw:equation draw:name="f39" draw:formula="(959901)/60000.0"/>
            <draw:equation draw:name="f40" draw:formula="(-4217541)/60000.0"/>
            <draw:equation draw:name="f41" draw:formula="(4255042)/60000.0"/>
            <draw:equation draw:name="f42" draw:formula="(1819082)/60000.0"/>
            <draw:equation draw:name="f43" draw:formula="(1665090)/60000.0"/>
            <draw:equation draw:name="f44" draw:formula="(-824660)/60000.0"/>
            <draw:equation draw:name="f45" draw:formula="(891534)/60000.0"/>
            <draw:equation draw:name="f46" draw:formula="(-8950887)/60000.0"/>
            <draw:equation draw:name="f47" draw:formula="(1091722)/60000.0"/>
            <draw:equation draw:name="f48" draw:formula="(-9809656)/60000.0"/>
            <draw:equation draw:name="f49" draw:formula="(1061181)/60000.0"/>
            <draw:equation draw:name="f50" draw:formula="(-4002417)/60000.0"/>
            <draw:equation draw:name="f51" draw:formula="(739161)/60000.0"/>
            <draw:equation draw:name="f52" draw:formula="(9459261)/60000.0"/>
            <draw:equation draw:name="f53" draw:formula="(711490)/60000.0"/>
          </draw:enhanced-geometry>
        </draw:custom-shape>
        <draw:g draw:name="Google Shape;388;p27" xml:id="id26" draw:id="id26">
          <draw:custom-shape draw:name="Google Shape;389;p27" draw:style-name="gr41" draw:text-style-name="P40" draw:layer="layout" svg:width="0.3cm" svg:height="0.6cm" draw:transform="rotate (0.28937558998066) translate (5.579cm 6.295cm)">
            <text:p text:style-name="P14"/>
            <draw:enhanced-geometry draw:mirror-horizontal="false" draw:mirror-vertical="false" draw:text-areas="?f19 ?f26 ?f3 ?f27" svg:viewBox="0 0 0 0" draw:type="ooxml-moon" draw:modifiers="50000" draw:enhanced-path="M ?f37 ?f38 Z N" drawooo:enhanced-path="M ?f37 ?f38 G ?f39 ?f13 ?f40 ?f41 ?f29 ?f14 ?f42 ?f43 Z N">
              <draw:equation draw:name="f0" draw:formula="if(0-$0 ,0,if(87500-$0 ,$0 ,87500))"/>
              <draw:equation draw:name="f1" draw:formula="min(logwidth,logheight)"/>
              <draw:equation draw:name="f2" draw:formula="?f1 *?f0 /100000"/>
              <draw:equation draw:name="f3" draw:formula="?f2 *logwidth/?f1 "/>
              <draw:equation draw:name="f4" draw:formula="?f1 +0-?f2 "/>
              <draw:equation draw:name="f5" draw:formula="?f2 *?f2 /?f4 "/>
              <draw:equation draw:name="f6" draw:formula="?f1 *?f1 /?f4 "/>
              <draw:equation draw:name="f7" draw:formula="?f6 *2/1"/>
              <draw:equation draw:name="f8" draw:formula="?f7 +0-?f5 "/>
              <draw:equation draw:name="f9" draw:formula="?f8 +0-?f2 "/>
              <draw:equation draw:name="f10" draw:formula="?f9 *logwidth/?f1 "/>
              <draw:equation draw:name="f11" draw:formula="?f8 *1/2"/>
              <draw:equation draw:name="f12" draw:formula="?f11 +0-?f2 "/>
              <draw:equation draw:name="f13" draw:formula="logheight/2"/>
              <draw:equation draw:name="f14" draw:formula="?f12 *?f13 /?f1 "/>
              <draw:equation draw:name="f15" draw:formula="logheight/2"/>
              <draw:equation draw:name="f16" draw:formula="?f15 +0-?f14 "/>
              <draw:equation draw:name="f17" draw:formula="?f15 +?f14 -0"/>
              <draw:equation draw:name="f18" draw:formula="?f2 *9598/32768"/>
              <draw:equation draw:name="f19" draw:formula="?f18 *logwidth/?f1 "/>
              <draw:equation draw:name="f20" draw:formula="?f1 +0-?f18 "/>
              <draw:equation draw:name="f21" draw:formula="?f1 *?f1 /1"/>
              <draw:equation draw:name="f22" draw:formula="?f20 *?f20 /1"/>
              <draw:equation draw:name="f23" draw:formula="?f21 +0-?f22 "/>
              <draw:equation draw:name="f24" draw:formula="sqrt(?f23 )"/>
              <draw:equation draw:name="f25" draw:formula="?f24 *?f13 /?f1 "/>
              <draw:equation draw:name="f26" draw:formula="?f15 +0-?f25 "/>
              <draw:equation draw:name="f27" draw:formula="?f15 +?f25 -0"/>
              <draw:equation draw:name="f28" draw:formula="?f10 +0-?f3 "/>
              <draw:equation draw:name="f29" draw:formula="?f28 *1/2"/>
              <draw:equation draw:name="f30" draw:formula="?f3 +?f29 -logwidth"/>
              <draw:equation draw:name="f31" draw:formula="?f30 *-1/1"/>
              <draw:equation draw:name="f32" draw:formula="?f13 *-1/1"/>
              <draw:equation draw:name="f33" draw:formula="(10800000*atan2(?f32 ,?f31 ))/pi"/>
              <draw:equation draw:name="f34" draw:formula="(10800000*atan2(?f13 ,?f31 ))/pi"/>
              <draw:equation draw:name="f35" draw:formula="?f34 +0-21600000"/>
              <draw:equation draw:name="f36" draw:formula="?f35 +0-?f33 "/>
              <draw:equation draw:name="f37" draw:formula="logwidth"/>
              <draw:equation draw:name="f38" draw:formula="logheight"/>
              <draw:equation draw:name="f39" draw:formula="logwidth"/>
              <draw:equation draw:name="f40" draw:formula="(5400000)/60000.0"/>
              <draw:equation draw:name="f41" draw:formula="(10800000)/60000.0"/>
              <draw:equation draw:name="f42" draw:formula="(?f33 )/60000.0"/>
              <draw:equation draw:name="f43" draw:formula="(?f36 )/60000.0"/>
              <draw:handle draw:handle-position="?f3 ?f15" draw:handle-range-x-maximum="87500" draw:handle-range-x-minimum="0"/>
            </draw:enhanced-geometry>
          </draw:custom-shape>
          <draw:custom-shape draw:name="Google Shape;390;p27" draw:style-name="gr48" draw:text-style-name="P42" draw:layer="layout" svg:width="2.321cm" svg:height="0.19cm" svg:x="5.975cm" svg:y="8.444cm">
            <text:p text:style-name="P14"/>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Google Shape;391;p27" draw:style-name="gr49" draw:text-style-name="P2" draw:layer="layout" svg:width="0.661cm" svg:height="1.211cm" svg:x="8.456cm" svg:y="7.35cm">
            <draw:image xlink:href="Pictures/100002010000080000000800A013BBE2B2FE0278.png" xlink:type="simple" xlink:show="embed" xlink:actuate="onLoad">
              <text:p/>
            </draw:image>
          </draw:frame>
          <draw:frame draw:name="Google Shape;392;p27" draw:style-name="gr50" draw:text-style-name="P2" draw:layer="layout" svg:width="2.93cm" svg:height="0.712cm" draw:transform="rotate (3.03111331193855) translate (8.233cm 8.362cm)">
            <draw:image xlink:href="Pictures/1000020100000175000000F777A37DA1AB9E03FF.png" xlink:type="simple" xlink:show="embed" xlink:actuate="onLoad">
              <text:p/>
            </draw:image>
          </draw:frame>
          <draw:custom-shape draw:name="Google Shape;393;p27" draw:style-name="gr51" draw:text-style-name="P39" draw:layer="layout" svg:width="2.352cm" svg:height="0.6cm" svg:x="5.959cm" svg:y="6.956cm">
            <text:p text:style-name="P14"/>
            <draw:enhanced-geometry draw:mirror-horizontal="false" draw:mirror-vertical="false" drawooo:sub-view-size="43200 43200 43200 43200" draw:text-areas="?f0 ?f1 ?f2 ?f3" svg:viewBox="0 0 0 0" draw:type="ooxml-cloud" draw:enhanced-path="M 3900 14370 Z N M 5333 7267 M ?f14 ?f15 M 5333 7273 M ?f20 ?f21 M 6752 9215 M ?f26 ?f27 M 4345 5945 M 4345 5945 M 4360 5918 M 6752 9215 M 6752 9215 F N" drawooo:enhanced-path="M 3900 14370 G 6753 9190 ?f10 ?f11 5333 7267 ?f12 ?f13 4365 5945 ?f14 ?f15 4857 6595 ?f16 ?f17 5333 7273 ?f18 ?f19 6775 9220 ?f20 ?f21 5785 7867 ?f22 ?f23 6752 9215 ?f24 ?f25 7720 10543 ?f26 ?f27 4360 5918 ?f28 ?f29 4345 5945 ?f30 ?f31 Z N M 4693 26177 G 4345 5945 ?f32 ?f33 M 6928 34899 G 4360 5918 ?f34 ?f35 M 16478 39090 G 6752 9215 ?f36 ?f37 M 28827 34751 G 6752 9215 ?f38 ?f39 M 34129 22954 G 5785 7867 ?f40 ?f41 M 41798 15354 G 5333 7273 ?f42 ?f43 M 38324 5426 G 4857 6595 ?f44 ?f45 M 29078 3952 G 4857 6595 ?f46 ?f47 M 22141 4720 G 4365 5945 ?f48 ?f49 M 14000 5192 G 6753 9190 ?f50 ?f51 M 4127 15789 G 6753 9190 ?f52 ?f53 F N">
              <draw:equation draw:name="f0" draw:formula="logwidth*2977/21600"/>
              <draw:equation draw:name="f1" draw:formula="logheight*3262/21600"/>
              <draw:equation draw:name="f2" draw:formula="logwidth*17087/21600"/>
              <draw:equation draw:name="f3" draw:formula="logheight*17337/21600"/>
              <draw:equation draw:name="f4" draw:formula="logwidth*67/21600"/>
              <draw:equation draw:name="f5" draw:formula="logheight*21577/21600"/>
              <draw:equation draw:name="f6" draw:formula="logwidth*21582/21600"/>
              <draw:equation draw:name="f7" draw:formula="logheight*1235/21600"/>
              <draw:equation draw:name="f8" draw:formula="logheight/2"/>
              <draw:equation draw:name="f9" draw:formula="logwidth/2"/>
              <draw:equation draw:name="f10" draw:formula="(-11429249)/60000.0"/>
              <draw:equation draw:name="f11" draw:formula="(7426832)/60000.0"/>
              <draw:equation draw:name="f12" draw:formula="(-8646143)/60000.0"/>
              <draw:equation draw:name="f13" draw:formula="(5396714)/60000.0"/>
              <draw:equation draw:name="f14" draw:formula="(-8748475)/60000.0"/>
              <draw:equation draw:name="f15" draw:formula="(5983381)/60000.0"/>
              <draw:equation draw:name="f16" draw:formula="(-7859164)/60000.0"/>
              <draw:equation draw:name="f17" draw:formula="(7034504)/60000.0"/>
              <draw:equation draw:name="f18" draw:formula="(-4722533)/60000.0"/>
              <draw:equation draw:name="f19" draw:formula="(6541615)/60000.0"/>
              <draw:equation draw:name="f20" draw:formula="(-2776035)/60000.0"/>
              <draw:equation draw:name="f21" draw:formula="(7816140)/60000.0"/>
              <draw:equation draw:name="f22" draw:formula="(37501)/60000.0"/>
              <draw:equation draw:name="f23" draw:formula="(6842000)/60000.0"/>
              <draw:equation draw:name="f24" draw:formula="(1347096)/60000.0"/>
              <draw:equation draw:name="f25" draw:formula="(6910353)/60000.0"/>
              <draw:equation draw:name="f26" draw:formula="(3974558)/60000.0"/>
              <draw:equation draw:name="f27" draw:formula="(4542661)/60000.0"/>
              <draw:equation draw:name="f28" draw:formula="(-16496525)/60000.0"/>
              <draw:equation draw:name="f29" draw:formula="(8804134)/60000.0"/>
              <draw:equation draw:name="f30" draw:formula="(-14809710)/60000.0"/>
              <draw:equation draw:name="f31" draw:formula="(9151131)/60000.0"/>
              <draw:equation draw:name="f32" draw:formula="(5204520)/60000.0"/>
              <draw:equation draw:name="f33" draw:formula="(1585770)/60000.0"/>
              <draw:equation draw:name="f34" draw:formula="(4416628)/60000.0"/>
              <draw:equation draw:name="f35" draw:formula="(686848)/60000.0"/>
              <draw:equation draw:name="f36" draw:formula="(8257449)/60000.0"/>
              <draw:equation draw:name="f37" draw:formula="(844866)/60000.0"/>
              <draw:equation draw:name="f38" draw:formula="(387196)/60000.0"/>
              <draw:equation draw:name="f39" draw:formula="(959901)/60000.0"/>
              <draw:equation draw:name="f40" draw:formula="(-4217541)/60000.0"/>
              <draw:equation draw:name="f41" draw:formula="(4255042)/60000.0"/>
              <draw:equation draw:name="f42" draw:formula="(1819082)/60000.0"/>
              <draw:equation draw:name="f43" draw:formula="(1665090)/60000.0"/>
              <draw:equation draw:name="f44" draw:formula="(-824660)/60000.0"/>
              <draw:equation draw:name="f45" draw:formula="(891534)/60000.0"/>
              <draw:equation draw:name="f46" draw:formula="(-8950887)/60000.0"/>
              <draw:equation draw:name="f47" draw:formula="(1091722)/60000.0"/>
              <draw:equation draw:name="f48" draw:formula="(-9809656)/60000.0"/>
              <draw:equation draw:name="f49" draw:formula="(1061181)/60000.0"/>
              <draw:equation draw:name="f50" draw:formula="(-4002417)/60000.0"/>
              <draw:equation draw:name="f51" draw:formula="(739161)/60000.0"/>
              <draw:equation draw:name="f52" draw:formula="(9459261)/60000.0"/>
              <draw:equation draw:name="f53" draw:formula="(711490)/60000.0"/>
            </draw:enhanced-geometry>
          </draw:custom-shape>
        </draw:g>
        <draw:g draw:name="Google Shape;394;p27" xml:id="id27" draw:id="id27">
          <draw:custom-shape draw:name="Google Shape;395;p27" draw:style-name="gr52" draw:text-style-name="P43" draw:layer="layout" svg:width="2.352cm" svg:height="0.6cm" svg:x="5.87cm" svg:y="11.015cm">
            <text:p text:style-name="P14"/>
            <draw:enhanced-geometry draw:mirror-horizontal="false" draw:mirror-vertical="false" drawooo:sub-view-size="43200 43200 43200 43200" draw:text-areas="?f0 ?f1 ?f2 ?f3" svg:viewBox="0 0 0 0" draw:type="ooxml-cloud" draw:enhanced-path="M 3900 14370 Z N M 5333 7267 M ?f14 ?f15 M 5333 7273 M ?f20 ?f21 M 6752 9215 M ?f26 ?f27 M 4345 5945 M 4345 5945 M 4360 5918 M 6752 9215 M 6752 9215 F N" drawooo:enhanced-path="M 3900 14370 G 6753 9190 ?f10 ?f11 5333 7267 ?f12 ?f13 4365 5945 ?f14 ?f15 4857 6595 ?f16 ?f17 5333 7273 ?f18 ?f19 6775 9220 ?f20 ?f21 5785 7867 ?f22 ?f23 6752 9215 ?f24 ?f25 7720 10543 ?f26 ?f27 4360 5918 ?f28 ?f29 4345 5945 ?f30 ?f31 Z N M 4693 26177 G 4345 5945 ?f32 ?f33 M 6928 34899 G 4360 5918 ?f34 ?f35 M 16478 39090 G 6752 9215 ?f36 ?f37 M 28827 34751 G 6752 9215 ?f38 ?f39 M 34129 22954 G 5785 7867 ?f40 ?f41 M 41798 15354 G 5333 7273 ?f42 ?f43 M 38324 5426 G 4857 6595 ?f44 ?f45 M 29078 3952 G 4857 6595 ?f46 ?f47 M 22141 4720 G 4365 5945 ?f48 ?f49 M 14000 5192 G 6753 9190 ?f50 ?f51 M 4127 15789 G 6753 9190 ?f52 ?f53 F N">
              <draw:equation draw:name="f0" draw:formula="logwidth*2977/21600"/>
              <draw:equation draw:name="f1" draw:formula="logheight*3262/21600"/>
              <draw:equation draw:name="f2" draw:formula="logwidth*17087/21600"/>
              <draw:equation draw:name="f3" draw:formula="logheight*17337/21600"/>
              <draw:equation draw:name="f4" draw:formula="logwidth*67/21600"/>
              <draw:equation draw:name="f5" draw:formula="logheight*21577/21600"/>
              <draw:equation draw:name="f6" draw:formula="logwidth*21582/21600"/>
              <draw:equation draw:name="f7" draw:formula="logheight*1235/21600"/>
              <draw:equation draw:name="f8" draw:formula="logheight/2"/>
              <draw:equation draw:name="f9" draw:formula="logwidth/2"/>
              <draw:equation draw:name="f10" draw:formula="(-11429249)/60000.0"/>
              <draw:equation draw:name="f11" draw:formula="(7426832)/60000.0"/>
              <draw:equation draw:name="f12" draw:formula="(-8646143)/60000.0"/>
              <draw:equation draw:name="f13" draw:formula="(5396714)/60000.0"/>
              <draw:equation draw:name="f14" draw:formula="(-8748475)/60000.0"/>
              <draw:equation draw:name="f15" draw:formula="(5983381)/60000.0"/>
              <draw:equation draw:name="f16" draw:formula="(-7859164)/60000.0"/>
              <draw:equation draw:name="f17" draw:formula="(7034504)/60000.0"/>
              <draw:equation draw:name="f18" draw:formula="(-4722533)/60000.0"/>
              <draw:equation draw:name="f19" draw:formula="(6541615)/60000.0"/>
              <draw:equation draw:name="f20" draw:formula="(-2776035)/60000.0"/>
              <draw:equation draw:name="f21" draw:formula="(7816140)/60000.0"/>
              <draw:equation draw:name="f22" draw:formula="(37501)/60000.0"/>
              <draw:equation draw:name="f23" draw:formula="(6842000)/60000.0"/>
              <draw:equation draw:name="f24" draw:formula="(1347096)/60000.0"/>
              <draw:equation draw:name="f25" draw:formula="(6910353)/60000.0"/>
              <draw:equation draw:name="f26" draw:formula="(3974558)/60000.0"/>
              <draw:equation draw:name="f27" draw:formula="(4542661)/60000.0"/>
              <draw:equation draw:name="f28" draw:formula="(-16496525)/60000.0"/>
              <draw:equation draw:name="f29" draw:formula="(8804134)/60000.0"/>
              <draw:equation draw:name="f30" draw:formula="(-14809710)/60000.0"/>
              <draw:equation draw:name="f31" draw:formula="(9151131)/60000.0"/>
              <draw:equation draw:name="f32" draw:formula="(5204520)/60000.0"/>
              <draw:equation draw:name="f33" draw:formula="(1585770)/60000.0"/>
              <draw:equation draw:name="f34" draw:formula="(4416628)/60000.0"/>
              <draw:equation draw:name="f35" draw:formula="(686848)/60000.0"/>
              <draw:equation draw:name="f36" draw:formula="(8257449)/60000.0"/>
              <draw:equation draw:name="f37" draw:formula="(844866)/60000.0"/>
              <draw:equation draw:name="f38" draw:formula="(387196)/60000.0"/>
              <draw:equation draw:name="f39" draw:formula="(959901)/60000.0"/>
              <draw:equation draw:name="f40" draw:formula="(-4217541)/60000.0"/>
              <draw:equation draw:name="f41" draw:formula="(4255042)/60000.0"/>
              <draw:equation draw:name="f42" draw:formula="(1819082)/60000.0"/>
              <draw:equation draw:name="f43" draw:formula="(1665090)/60000.0"/>
              <draw:equation draw:name="f44" draw:formula="(-824660)/60000.0"/>
              <draw:equation draw:name="f45" draw:formula="(891534)/60000.0"/>
              <draw:equation draw:name="f46" draw:formula="(-8950887)/60000.0"/>
              <draw:equation draw:name="f47" draw:formula="(1091722)/60000.0"/>
              <draw:equation draw:name="f48" draw:formula="(-9809656)/60000.0"/>
              <draw:equation draw:name="f49" draw:formula="(1061181)/60000.0"/>
              <draw:equation draw:name="f50" draw:formula="(-4002417)/60000.0"/>
              <draw:equation draw:name="f51" draw:formula="(739161)/60000.0"/>
              <draw:equation draw:name="f52" draw:formula="(9459261)/60000.0"/>
              <draw:equation draw:name="f53" draw:formula="(711490)/60000.0"/>
            </draw:enhanced-geometry>
          </draw:custom-shape>
          <draw:g draw:name="Google Shape;396;p27">
            <draw:custom-shape draw:name="Google Shape;397;p27" draw:style-name="gr36" draw:text-style-name="P36" draw:layer="layout" svg:width="0.926cm" svg:height="0.926cm" svg:x="5.571cm" svg:y="9.818cm">
              <text:p text:style-name="P14"/>
              <draw:enhanced-geometry draw:mirror-horizontal="false" draw:mirror-vertical="false" draw:text-areas="?f25 ?f38 ?f24 ?f37" svg:viewBox="0 0 0 0" draw:type="ooxml-sun" draw:modifiers="25000" draw:enhanced-path="M ?f50 ?f47 L ?f30 ?f46 ?f30 ?f42 Z M ?f20 ?f21 L ?f31 ?f41 ?f32 ?f40 Z M ?f48 0 L ?f33 ?f39 ?f29 ?f39 Z M ?f22 ?f21 L ?f28 ?f40 ?f27 ?f41 Z M 0 ?f47 L ?f26 ?f42 ?f26 ?f46 Z M ?f22 ?f23 L ?f27 ?f45 ?f28 ?f44 Z M ?f48 ?f49 L ?f29 ?f43 ?f33 ?f43 Z M ?f20 ?f23 L ?f32 ?f44 ?f31 ?f45 Z M ?f34 ?f47 Z N" drawooo:enhanced-path="M ?f50 ?f47 L ?f30 ?f46 ?f30 ?f42 Z M ?f20 ?f21 L ?f31 ?f41 ?f32 ?f40 Z M ?f48 0 L ?f33 ?f39 ?f29 ?f39 Z M ?f22 ?f21 L ?f28 ?f40 ?f27 ?f41 Z M 0 ?f47 L ?f26 ?f42 ?f26 ?f46 Z M ?f22 ?f23 L ?f27 ?f45 ?f28 ?f44 Z M ?f48 ?f49 L ?f29 ?f43 ?f33 ?f43 Z M ?f20 ?f23 L ?f32 ?f44 ?f31 ?f45 Z M ?f34 ?f47 G ?f35 ?f36 ?f51 ?f52 Z N">
                <draw:equation draw:name="f0" draw:formula="if(12500-$0 ,12500,if(46875-$0 ,$0 ,46875))"/>
                <draw:equation draw:name="f1" draw:formula="50000+0-?f0 "/>
                <draw:equation draw:name="f2" draw:formula="?f1 *30274/32768"/>
                <draw:equation draw:name="f3" draw:formula="?f1 *12540/32768"/>
                <draw:equation draw:name="f4" draw:formula="?f2 +50000-0"/>
                <draw:equation draw:name="f5" draw:formula="?f3 +50000-0"/>
                <draw:equation draw:name="f6" draw:formula="50000+0-?f2 "/>
                <draw:equation draw:name="f7" draw:formula="50000+0-?f3 "/>
                <draw:equation draw:name="f8" draw:formula="?f1 *23170/32768"/>
                <draw:equation draw:name="f9" draw:formula="50000+?f8 -0"/>
                <draw:equation draw:name="f10" draw:formula="50000+0-?f8 "/>
                <draw:equation draw:name="f11" draw:formula="?f6 *3/4"/>
                <draw:equation draw:name="f12" draw:formula="?f7 *3/4"/>
                <draw:equation draw:name="f13" draw:formula="?f11 +3662-0"/>
                <draw:equation draw:name="f14" draw:formula="?f12 +3662-0"/>
                <draw:equation draw:name="f15" draw:formula="?f12 +12500-0"/>
                <draw:equation draw:name="f16" draw:formula="100000+0-?f11 "/>
                <draw:equation draw:name="f17" draw:formula="100000+0-?f13 "/>
                <draw:equation draw:name="f18" draw:formula="100000+0-?f14 "/>
                <draw:equation draw:name="f19" draw:formula="100000+0-?f15 "/>
                <draw:equation draw:name="f20" draw:formula="logwidth*18436/21600"/>
                <draw:equation draw:name="f21" draw:formula="logheight*3163/21600"/>
                <draw:equation draw:name="f22" draw:formula="logwidth*3163/21600"/>
                <draw:equation draw:name="f23" draw:formula="logheight*18436/21600"/>
                <draw:equation draw:name="f24" draw:formula="logwidth*?f9 /100000"/>
                <draw:equation draw:name="f25" draw:formula="logwidth*?f10 /100000"/>
                <draw:equation draw:name="f26" draw:formula="logwidth*?f11 /100000"/>
                <draw:equation draw:name="f27" draw:formula="logwidth*?f13 /100000"/>
                <draw:equation draw:name="f28" draw:formula="logwidth*?f14 /100000"/>
                <draw:equation draw:name="f29" draw:formula="logwidth*?f15 /100000"/>
                <draw:equation draw:name="f30" draw:formula="logwidth*?f16 /100000"/>
                <draw:equation draw:name="f31" draw:formula="logwidth*?f17 /100000"/>
                <draw:equation draw:name="f32" draw:formula="logwidth*?f18 /100000"/>
                <draw:equation draw:name="f33" draw:formula="logwidth*?f19 /100000"/>
                <draw:equation draw:name="f34" draw:formula="logwidth*?f0 /100000"/>
                <draw:equation draw:name="f35" draw:formula="logwidth*?f1 /100000"/>
                <draw:equation draw:name="f36" draw:formula="logheight*?f1 /100000"/>
                <draw:equation draw:name="f37" draw:formula="logheight*?f9 /100000"/>
                <draw:equation draw:name="f38" draw:formula="logheight*?f10 /100000"/>
                <draw:equation draw:name="f39" draw:formula="logheight*?f11 /100000"/>
                <draw:equation draw:name="f40" draw:formula="logheight*?f13 /100000"/>
                <draw:equation draw:name="f41" draw:formula="logheight*?f14 /100000"/>
                <draw:equation draw:name="f42" draw:formula="logheight*?f15 /100000"/>
                <draw:equation draw:name="f43" draw:formula="logheight*?f16 /100000"/>
                <draw:equation draw:name="f44" draw:formula="logheight*?f17 /100000"/>
                <draw:equation draw:name="f45" draw:formula="logheight*?f18 /100000"/>
                <draw:equation draw:name="f46" draw:formula="logheight*?f19 /100000"/>
                <draw:equation draw:name="f47" draw:formula="logheight/2"/>
                <draw:equation draw:name="f48" draw:formula="logwidth/2"/>
                <draw:equation draw:name="f49" draw:formula="logheight"/>
                <draw:equation draw:name="f50" draw:formula="logwidth"/>
                <draw:equation draw:name="f51" draw:formula="(10800000)/60000.0"/>
                <draw:equation draw:name="f52" draw:formula="(21600000)/60000.0"/>
                <draw:handle draw:handle-position="?f34 ?f47" draw:handle-range-x-maximum="46875" draw:handle-range-x-minimum="12500"/>
              </draw:enhanced-geometry>
            </draw:custom-shape>
            <draw:custom-shape draw:name="Google Shape;398;p27" draw:style-name="gr48" draw:text-style-name="P42" draw:layer="layout" svg:width="2.321cm" svg:height="0.19cm" svg:x="5.885cm" svg:y="12.43cm">
              <text:p text:style-name="P14"/>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Google Shape;399;p27" draw:style-name="gr49" draw:text-style-name="P2" draw:layer="layout" svg:width="0.661cm" svg:height="1.211cm" svg:x="8.38cm" svg:y="11.327cm">
              <draw:image xlink:href="Pictures/100002010000080000000800A013BBE2B2FE0278.png" xlink:type="simple" xlink:show="embed" xlink:actuate="onLoad">
                <text:p/>
              </draw:image>
            </draw:frame>
            <draw:frame draw:name="Google Shape;400;p27" draw:style-name="gr53" draw:text-style-name="P2" draw:layer="layout" svg:width="1.541cm" svg:height="0.566cm" draw:transform="rotate (-3.14159265358979) translate (8.509cm 12.107cm)">
              <draw:image xlink:href="Pictures/1000020100000175000000F763B351D2FD900190.png" xlink:type="simple" xlink:show="embed" xlink:actuate="onLoad">
                <text:p/>
              </draw:image>
            </draw:frame>
            <draw:frame draw:name="Google Shape;401;p27" draw:style-name="gr50" draw:text-style-name="P2" draw:layer="layout" svg:width="2.93cm" svg:height="0.712cm" svg:x="5.617cm" svg:y="10.504cm">
              <draw:image xlink:href="Pictures/1000020100000175000000F763B351D2FD900190.png" xlink:type="simple" xlink:show="embed" xlink:actuate="onLoad">
                <text:p/>
              </draw:image>
            </draw:frame>
            <draw:custom-shape draw:name="Google Shape;402;p27" draw:style-name="gr54" draw:text-style-name="P2" draw:layer="layout" svg:width="0.392cm" svg:height="0.404cm" svg:x="6.681cm" svg:y="11.247cm">
              <text:p/>
              <draw:enhanced-geometry draw:mirror-horizontal="false" draw:mirror-vertical="false" svg:viewBox="0 0 21600 21600" draw:type="mso-spt32" draw:enhanced-path="M 0 0 L 21600 21600 N"/>
            </draw:custom-shape>
          </draw:g>
          <draw:custom-shape draw:name="Google Shape;403;p27" draw:style-name="gr55" draw:text-style-name="P43" draw:layer="layout" svg:width="0.983cm" svg:height="0.352cm" svg:x="7.009cm" svg:y="11.071cm">
            <text:p text:style-name="P14"/>
            <draw:enhanced-geometry draw:mirror-horizontal="false" draw:mirror-vertical="false" drawooo:sub-view-size="43200 43200 43200 43200" draw:text-areas="?f0 ?f1 ?f2 ?f3" svg:viewBox="0 0 0 0" draw:type="ooxml-cloud" draw:enhanced-path="M 3900 14370 Z N M 5333 7267 M ?f14 ?f15 M 5333 7273 M ?f20 ?f21 M 6752 9215 M ?f26 ?f27 M 4345 5945 M 4345 5945 M 4360 5918 M 6752 9215 M 6752 9215 F N" drawooo:enhanced-path="M 3900 14370 G 6753 9190 ?f10 ?f11 5333 7267 ?f12 ?f13 4365 5945 ?f14 ?f15 4857 6595 ?f16 ?f17 5333 7273 ?f18 ?f19 6775 9220 ?f20 ?f21 5785 7867 ?f22 ?f23 6752 9215 ?f24 ?f25 7720 10543 ?f26 ?f27 4360 5918 ?f28 ?f29 4345 5945 ?f30 ?f31 Z N M 4693 26177 G 4345 5945 ?f32 ?f33 M 6928 34899 G 4360 5918 ?f34 ?f35 M 16478 39090 G 6752 9215 ?f36 ?f37 M 28827 34751 G 6752 9215 ?f38 ?f39 M 34129 22954 G 5785 7867 ?f40 ?f41 M 41798 15354 G 5333 7273 ?f42 ?f43 M 38324 5426 G 4857 6595 ?f44 ?f45 M 29078 3952 G 4857 6595 ?f46 ?f47 M 22141 4720 G 4365 5945 ?f48 ?f49 M 14000 5192 G 6753 9190 ?f50 ?f51 M 4127 15789 G 6753 9190 ?f52 ?f53 F N">
              <draw:equation draw:name="f0" draw:formula="logwidth*2977/21600"/>
              <draw:equation draw:name="f1" draw:formula="logheight*3262/21600"/>
              <draw:equation draw:name="f2" draw:formula="logwidth*17087/21600"/>
              <draw:equation draw:name="f3" draw:formula="logheight*17337/21600"/>
              <draw:equation draw:name="f4" draw:formula="logwidth*67/21600"/>
              <draw:equation draw:name="f5" draw:formula="logheight*21577/21600"/>
              <draw:equation draw:name="f6" draw:formula="logwidth*21582/21600"/>
              <draw:equation draw:name="f7" draw:formula="logheight*1235/21600"/>
              <draw:equation draw:name="f8" draw:formula="logheight/2"/>
              <draw:equation draw:name="f9" draw:formula="logwidth/2"/>
              <draw:equation draw:name="f10" draw:formula="(-11429249)/60000.0"/>
              <draw:equation draw:name="f11" draw:formula="(7426832)/60000.0"/>
              <draw:equation draw:name="f12" draw:formula="(-8646143)/60000.0"/>
              <draw:equation draw:name="f13" draw:formula="(5396714)/60000.0"/>
              <draw:equation draw:name="f14" draw:formula="(-8748475)/60000.0"/>
              <draw:equation draw:name="f15" draw:formula="(5983381)/60000.0"/>
              <draw:equation draw:name="f16" draw:formula="(-7859164)/60000.0"/>
              <draw:equation draw:name="f17" draw:formula="(7034504)/60000.0"/>
              <draw:equation draw:name="f18" draw:formula="(-4722533)/60000.0"/>
              <draw:equation draw:name="f19" draw:formula="(6541615)/60000.0"/>
              <draw:equation draw:name="f20" draw:formula="(-2776035)/60000.0"/>
              <draw:equation draw:name="f21" draw:formula="(7816140)/60000.0"/>
              <draw:equation draw:name="f22" draw:formula="(37501)/60000.0"/>
              <draw:equation draw:name="f23" draw:formula="(6842000)/60000.0"/>
              <draw:equation draw:name="f24" draw:formula="(1347096)/60000.0"/>
              <draw:equation draw:name="f25" draw:formula="(6910353)/60000.0"/>
              <draw:equation draw:name="f26" draw:formula="(3974558)/60000.0"/>
              <draw:equation draw:name="f27" draw:formula="(4542661)/60000.0"/>
              <draw:equation draw:name="f28" draw:formula="(-16496525)/60000.0"/>
              <draw:equation draw:name="f29" draw:formula="(8804134)/60000.0"/>
              <draw:equation draw:name="f30" draw:formula="(-14809710)/60000.0"/>
              <draw:equation draw:name="f31" draw:formula="(9151131)/60000.0"/>
              <draw:equation draw:name="f32" draw:formula="(5204520)/60000.0"/>
              <draw:equation draw:name="f33" draw:formula="(1585770)/60000.0"/>
              <draw:equation draw:name="f34" draw:formula="(4416628)/60000.0"/>
              <draw:equation draw:name="f35" draw:formula="(686848)/60000.0"/>
              <draw:equation draw:name="f36" draw:formula="(8257449)/60000.0"/>
              <draw:equation draw:name="f37" draw:formula="(844866)/60000.0"/>
              <draw:equation draw:name="f38" draw:formula="(387196)/60000.0"/>
              <draw:equation draw:name="f39" draw:formula="(959901)/60000.0"/>
              <draw:equation draw:name="f40" draw:formula="(-4217541)/60000.0"/>
              <draw:equation draw:name="f41" draw:formula="(4255042)/60000.0"/>
              <draw:equation draw:name="f42" draw:formula="(1819082)/60000.0"/>
              <draw:equation draw:name="f43" draw:formula="(1665090)/60000.0"/>
              <draw:equation draw:name="f44" draw:formula="(-824660)/60000.0"/>
              <draw:equation draw:name="f45" draw:formula="(891534)/60000.0"/>
              <draw:equation draw:name="f46" draw:formula="(-8950887)/60000.0"/>
              <draw:equation draw:name="f47" draw:formula="(1091722)/60000.0"/>
              <draw:equation draw:name="f48" draw:formula="(-9809656)/60000.0"/>
              <draw:equation draw:name="f49" draw:formula="(1061181)/60000.0"/>
              <draw:equation draw:name="f50" draw:formula="(-4002417)/60000.0"/>
              <draw:equation draw:name="f51" draw:formula="(739161)/60000.0"/>
              <draw:equation draw:name="f52" draw:formula="(9459261)/60000.0"/>
              <draw:equation draw:name="f53" draw:formula="(711490)/60000.0"/>
            </draw:enhanced-geometry>
          </draw:custom-shape>
          <draw:custom-shape draw:name="Google Shape;404;p27" draw:style-name="gr54" draw:text-style-name="P2" draw:layer="layout" svg:width="0.305cm" svg:height="0.313cm" svg:x="6.968cm" svg:y="11.247cm">
            <text:p/>
            <draw:enhanced-geometry draw:mirror-horizontal="false" draw:mirror-vertical="false" svg:viewBox="0 0 21600 21600" draw:type="mso-spt32" draw:enhanced-path="M 0 0 L 21600 21600 N"/>
          </draw:custom-shape>
        </draw:g>
        <anim:par smil:dur="indefinite" smil:restart="never" presentation:node-type="timing-root">
          <anim:seq smil:dur="indefinite" presentation:node-type="main-sequence">
            <anim:par smil:begin="0s" smil:fill="hold">
              <anim:par smil:begin="0s" smil:fill="hold">
                <anim:par smil:begin="0s" smil:fill="hold" presentation:node-type="with-previous" presentation:preset-class="entrance" presentation:preset-id="ooo-entrance-appear">
                  <anim:set smil:begin="0s" smil:dur="0.001s" smil:fill="hold" smil:targetElement="id22" smil:attributeName="visibility" smil:to="visible"/>
                </anim:par>
                <anim:par smil:begin="0s" smil:fill="hold" presentation:node-type="with-previous" presentation:preset-class="entrance" presentation:preset-id="ooo-entrance-appear">
                  <anim:set smil:begin="0s" smil:dur="0.001s" smil:fill="hold" smil:targetElement="id23" smil:attributeName="visibility" smil:to="visible"/>
                </anim:par>
                <anim:par smil:begin="0s" smil:fill="hold" presentation:node-type="with-previous" presentation:preset-class="entrance" presentation:preset-id="ooo-entrance-appear">
                  <anim:set smil:begin="0s" smil:dur="0.001s" smil:fill="hold" smil:targetElement="id24" smil:attributeName="visibility" smil:to="visible"/>
                </anim:par>
                <anim:par smil:begin="0s" smil:fill="hold" presentation:node-type="with-previous" presentation:preset-class="entrance" presentation:preset-id="ooo-entrance-appear">
                  <anim:set smil:begin="0s" smil:dur="0.001s" smil:fill="hold" smil:targetElement="id25" smil:attributeName="visibility" smil:to="visible"/>
                </anim:par>
              </anim:par>
            </anim:par>
            <anim:par smil:begin="next" smil:fill="hold">
              <anim:par smil:begin="0s" smil:fill="hold">
                <anim:par smil:begin="0s" smil:fill="hold" presentation:node-type="on-click" presentation:preset-class="entrance" presentation:preset-id="ooo-entrance-appear">
                  <anim:set smil:begin="0s" smil:dur="0.001s" smil:fill="hold" smil:targetElement="id26" smil:attributeName="visibility" smil:to="visible"/>
                </anim:par>
              </anim:par>
            </anim:par>
            <anim:par smil:begin="next" smil:fill="hold">
              <anim:par smil:begin="0s" smil:fill="hold">
                <anim:par smil:begin="0s" smil:fill="hold" presentation:node-type="on-click" presentation:preset-class="entrance" presentation:preset-id="ooo-entrance-appear">
                  <anim:set smil:begin="0s" smil:dur="0.001s" smil:fill="hold" smil:targetElement="id27" smil:attributeName="visibility" smil:to="visible"/>
                </anim:par>
              </anim:par>
            </anim:par>
          </anim:seq>
        </anim:par>
        <presentation:notes draw:style-name="dp2">
          <draw:page-thumbnail draw:name="Google Shape;369;g2da0fcff57d_1_53:notes" draw:style-name="gr7" draw:layer="layout" svg:width="16.932cm" svg:height="9.524cm" svg:x="1.059cm" svg:y="1.905cm" draw:page-number="14" presentation:class="page"/>
          <draw:frame draw:name="Google Shape;370;g2da0fcff57d_1_53:notes" presentation:style-name="pr11" draw:text-style-name="P11" draw:layer="layout" svg:width="15.239cm" svg:height="11.429cm" svg:x="1.905cm" svg:y="12.065cm" presentation:class="notes" presentation:placeholder="true" presentation:user-transformed="true">
            <draw:text-box/>
          </draw:frame>
        </presentation:notes>
      </draw:page>
      <draw:page draw:name="page15" draw:style-name="dp3" draw:master-page-name="TITLE_5f_AND_5f_BODY" presentation:presentation-page-layout-name="AL1T1">
        <draw:custom-shape draw:name="Google Shape;409;p28" draw:style-name="gr16" draw:text-style-name="P20" draw:layer="layout" svg:width="12.322cm" svg:height="11.127cm" svg:x="12.858cm" svg:y="2.761cm">
          <text:p text:style-name="P14"/>
          <draw:enhanced-geometry draw:mirror-horizontal="false" draw:mirror-vertical="false" draw:text-areas="?f5 ?f5 ?f6 ?f7" svg:viewBox="0 0 0 0" draw:type="ooxml-roundRect" draw:modifiers="8866"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410;p28" draw:style-name="gr16" draw:text-style-name="P20" draw:layer="layout" svg:width="12.322cm" svg:height="11.127cm" svg:x="0.221cm" svg:y="2.761cm">
          <text:p text:style-name="P14"/>
          <draw:enhanced-geometry draw:mirror-horizontal="false" draw:mirror-vertical="false" draw:text-areas="?f5 ?f5 ?f6 ?f7" svg:viewBox="0 0 0 0" draw:type="ooxml-roundRect" draw:modifiers="8866"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411;p28" draw:style-name="gr11" draw:text-style-name="P15" draw:layer="layout" svg:width="8.438cm" svg:height="1.239cm" svg:x="0.221cm" svg:y="2.352cm">
          <text:p text:style-name="P14"><text:span text:style-name="T7">Atmospheric Transport</text:span></text:p>
          <draw:enhanced-geometry draw:mirror-horizontal="false" draw:mirror-vertical="false" draw:text-areas="?f5 ?f5 ?f6 ?f7" svg:viewBox="0 0 0 0" draw:type="ooxml-roundRect" draw:modifiers="50000"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412;p28" draw:style-name="gr11" draw:text-style-name="P15" draw:layer="layout" svg:width="8.438cm" svg:height="1.239cm" svg:x="12.858cm" svg:y="2.353cm">
          <text:p text:style-name="P14"><text:span text:style-name="T7">Oceanic Transport</text:span></text:p>
          <draw:enhanced-geometry draw:mirror-horizontal="false" draw:mirror-vertical="false" draw:text-areas="?f5 ?f5 ?f6 ?f7" svg:viewBox="0 0 0 0" draw:type="ooxml-roundRect" draw:modifiers="50000"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413;p28" draw:style-name="gr10" draw:text-style-name="P1" draw:layer="layout" svg:width="24.272cm" svg:height="1.612cm" svg:x="0.563cm" svg:y="0.424cm">
          <text:p text:style-name="P13"><text:span text:style-name="T6">Heat Distribution</text:span></text:p>
          <draw:enhanced-geometry draw:mirror-horizontal="false" draw:mirror-vertical="false" draw:text-areas="?f5 ?f5 ?f6 ?f7" svg:viewBox="0 0 0 0" draw:type="ooxml-roundRect" draw:modifiers="32885"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414;p28" draw:style-name="gr32" draw:text-style-name="P12" xml:id="id28" draw:id="id28" draw:layer="layout" svg:width="12.243cm" svg:height="9.605cm" svg:x="0.261cm" svg:y="3.907cm">
          <text:p text:style-name="P23"><text:span text:style-name="T19">Atmospheric Circulation Cells</text:span><text:span text:style-name="T13"> </text:span></text:p>
          <text:p text:style-name="P4"><text:span text:style-name="T13">We detected an equatorward shift of the extratropical jet. (main circulation in the Northern Hemisphere)</text:span></text:p>
          <text:p text:style-name="P4"><text:span text:style-name="T13"/></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Google Shape;415;p28" draw:style-name="gr6" draw:text-style-name="P2" draw:layer="layout" svg:width="2.352cm" svg:height="0.763cm" svg:x="17.432cm" svg:y="0.848cm">
          <draw:image xlink:href="Pictures/10000201000001A90000008A8A39D5F0B7A5EB84.png" xlink:type="simple" xlink:show="embed" xlink:actuate="onLoad">
            <text:p/>
          </draw:image>
        </draw:frame>
        <draw:frame draw:name="Google Shape;416;p28" draw:style-name="gr6" draw:text-style-name="P2" draw:layer="layout" svg:width="3.706cm" svg:height="0.926cm" svg:x="9.041cm" svg:y="0.767cm">
          <draw:image xlink:href="Pictures/10000201000002000000008064C11A0301D7A115.png" xlink:type="simple" xlink:show="embed" xlink:actuate="onLoad">
            <text:p/>
          </draw:image>
        </draw:frame>
        <draw:frame draw:name="Google Shape;417;p28" draw:style-name="gr6" draw:text-style-name="P2" draw:layer="layout" svg:width="3.891cm" svg:height="0.85cm" svg:x="13.104cm" svg:y="0.805cm">
          <draw:image xlink:href="Pictures/10000201000001F70000006EF9795954B2F92712.png" xlink:type="simple" xlink:show="embed" xlink:actuate="onLoad">
            <text:p/>
          </draw:image>
        </draw:frame>
        <draw:frame draw:name="Google Shape;418;p28" draw:style-name="gr6" draw:text-style-name="P2" draw:layer="layout" svg:width="4.153cm" svg:height="0.926cm" svg:x="20.373cm" svg:y="0.767cm">
          <draw:image xlink:href="Pictures/1000020100000800000001C9AD6BA54167FF4A65.png" xlink:type="simple" xlink:show="embed" xlink:actuate="onLoad">
            <text:p/>
          </draw:image>
        </draw:frame>
        <draw:custom-shape draw:name="Google Shape;419;p28" draw:style-name="gr32" draw:text-style-name="P12" draw:layer="layout" svg:width="12.243cm" svg:height="9.605cm" svg:x="12.898cm" svg:y="3.907cm">
          <text:p text:style-name="P23"><text:span text:style-name="T19">Meridional Overturning Circulation (MOC)</text:span><text:span text:style-name="T13"> </text:span></text:p>
          <text:p text:style-name="P4"><text:span text:style-name="T13">We detected increased circulation in the Labrador Sea Area</text:span></text:p>
          <text:p text:style-name="P4"><text:span text:style-name="T13">(main circulation in the Atlantic Ocean)</text:span></text:p>
          <text:p text:style-name="P4"><text:span text:style-name="T13"/></text:p>
          <text:p text:style-name="P4"><text:span text:style-name="T13"/></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Google Shape;420;p28" draw:style-name="gr56" draw:text-style-name="P2" draw:layer="layout" svg:width="8.298cm" svg:height="7.215cm" svg:x="1.923cm" svg:y="6.524cm">
          <draw:image xlink:href="Pictures/10000201000008000000021201D05A96DB13D4F4.png" xlink:type="simple" xlink:show="embed" xlink:actuate="onLoad">
            <text:p/>
          </draw:image>
        </draw:frame>
        <draw:frame draw:name="Google Shape;421;p28" draw:style-name="gr57" draw:text-style-name="P2" draw:layer="layout" svg:width="11.938cm" svg:height="6.741cm" svg:x="13.05cm" svg:y="6.395cm">
          <draw:image xlink:href="Pictures/100002010000080000000454A24F6C3F93E6B0CC.png" xlink:type="simple" xlink:show="embed" xlink:actuate="onLoad">
            <text:p/>
          </draw:image>
        </draw:frame>
        <draw:frame draw:name="Google Shape;422;p28" draw:style-name="gr58" draw:text-style-name="P2" draw:layer="layout" svg:width="10.842cm" svg:height="0.763cm" svg:x="0.961cm" svg:y="12.84cm">
          <draw:image xlink:href="Pictures/10000201000008000000021201D05A96DB13D4F4.png" xlink:type="simple" xlink:show="embed" xlink:actuate="onLoad">
            <text:p/>
          </draw:image>
        </draw:frame>
        <draw:custom-shape draw:name="Google Shape;423;p28" draw:style-name="gr15" draw:text-style-name="P12" draw:layer="layout" svg:width="6.643cm" svg:height="0.927cm" svg:x="4.629cm" svg:y="5.886cm">
          <text:p text:style-name="P23"><text:span text:style-name="T22">Zonal Wind - DJF </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anim:par smil:dur="indefinite" smil:restart="never" presentation:node-type="timing-root">
          <anim:seq smil:dur="indefinite" presentation:node-type="main-sequence">
            <anim:par smil:begin="0s" smil:fill="hold">
              <anim:par smil:begin="0s" smil:fill="hold">
                <anim:par smil:begin="0s" smil:fill="hold" presentation:node-type="with-previous" presentation:preset-class="entrance" presentation:preset-id="ooo-entrance-appear">
                  <anim:set smil:begin="0s" smil:dur="0.001s" smil:fill="hold" smil:targetElement="id28" smil:attributeName="visibility" smil:to="visible"/>
                </anim:par>
              </anim:par>
            </anim:par>
          </anim:seq>
        </anim:par>
        <presentation:notes draw:style-name="dp2">
          <draw:page-thumbnail draw:name="Google Shape;406;g2d23393808c_0_22:notes" draw:style-name="gr7" draw:layer="layout" svg:width="16.932cm" svg:height="9.524cm" svg:x="1.059cm" svg:y="1.905cm" draw:page-number="15" presentation:class="page"/>
          <draw:frame draw:name="Google Shape;407;g2d23393808c_0_22:notes" presentation:style-name="pr12" draw:text-style-name="P11" draw:layer="layout" svg:width="15.239cm" svg:height="11.429cm" svg:x="1.905cm" svg:y="12.065cm" presentation:class="notes" presentation:placeholder="true" presentation:user-transformed="true">
            <draw:text-box/>
          </draw:frame>
        </presentation:notes>
      </draw:page>
      <draw:page draw:name="page16" draw:style-name="dp3" draw:master-page-name="TITLE_5f_AND_5f_BODY" presentation:presentation-page-layout-name="AL1T1">
        <draw:custom-shape draw:name="Google Shape;428;p29" draw:style-name="gr16" draw:text-style-name="P20" draw:layer="layout" svg:width="12.322cm" svg:height="11.127cm" svg:x="12.858cm" svg:y="2.761cm">
          <text:p text:style-name="P14"/>
          <draw:enhanced-geometry draw:mirror-horizontal="false" draw:mirror-vertical="false" draw:text-areas="?f5 ?f5 ?f6 ?f7" svg:viewBox="0 0 0 0" draw:type="ooxml-roundRect" draw:modifiers="8866"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429;p29" draw:style-name="gr16" draw:text-style-name="P20" draw:layer="layout" svg:width="12.322cm" svg:height="11.127cm" svg:x="0.221cm" svg:y="2.761cm">
          <text:p text:style-name="P14"/>
          <draw:enhanced-geometry draw:mirror-horizontal="false" draw:mirror-vertical="false" draw:text-areas="?f5 ?f5 ?f6 ?f7" svg:viewBox="0 0 0 0" draw:type="ooxml-roundRect" draw:modifiers="8866"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430;p29" draw:style-name="gr11" draw:text-style-name="P15" draw:layer="layout" svg:width="8.438cm" svg:height="1.239cm" svg:x="0.221cm" svg:y="2.352cm">
          <text:p text:style-name="P14"><text:span text:style-name="T7">Atmospheric Transport</text:span></text:p>
          <draw:enhanced-geometry draw:mirror-horizontal="false" draw:mirror-vertical="false" draw:text-areas="?f5 ?f5 ?f6 ?f7" svg:viewBox="0 0 0 0" draw:type="ooxml-roundRect" draw:modifiers="50000"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431;p29" draw:style-name="gr11" draw:text-style-name="P15" draw:layer="layout" svg:width="8.438cm" svg:height="1.239cm" svg:x="12.858cm" svg:y="2.353cm">
          <text:p text:style-name="P14"><text:span text:style-name="T7">Oceanic Transport</text:span></text:p>
          <draw:enhanced-geometry draw:mirror-horizontal="false" draw:mirror-vertical="false" draw:text-areas="?f5 ?f5 ?f6 ?f7" svg:viewBox="0 0 0 0" draw:type="ooxml-roundRect" draw:modifiers="50000"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432;p29" draw:style-name="gr10" draw:text-style-name="P1" draw:layer="layout" svg:width="24.272cm" svg:height="1.612cm" svg:x="0.563cm" svg:y="0.424cm">
          <text:p text:style-name="P13"><text:span text:style-name="T6">Heat Distribution</text:span></text:p>
          <draw:enhanced-geometry draw:mirror-horizontal="false" draw:mirror-vertical="false" draw:text-areas="?f5 ?f5 ?f6 ?f7" svg:viewBox="0 0 0 0" draw:type="ooxml-roundRect" draw:modifiers="32885"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433;p29" draw:style-name="gr32" draw:text-style-name="P12" draw:layer="layout" svg:width="12.243cm" svg:height="9.605cm" svg:x="0.261cm" svg:y="3.907cm">
          <text:p text:style-name="P23"><text:span text:style-name="T19">Atmospheric Circulation Cells</text:span><text:span text:style-name="T13"> </text:span></text:p>
          <text:p text:style-name="P4"><text:span text:style-name="T13">Unbalanced interhemispheric energy will cause an intensification of the northward atmospheric transport</text:span></text:p>
          <text:p text:style-name="P4"><text:span text:style-name="T13"/></text:p>
          <text:p text:style-name="P4"><text:span text:style-name="T13"/></text:p>
          <text:p text:style-name="P4"><text:span text:style-name="T13">(circulation cells schematic)</text:span></text:p>
          <text:p text:style-name="P4"><text:span text:style-name="T13"/></text:p>
          <text:p text:style-name="P4"><text:span text:style-name="T13"/></text:p>
          <text:p text:style-name="P4"><text:span text:style-name="T13"/></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Google Shape;434;p29" draw:style-name="gr6" draw:text-style-name="P2" draw:layer="layout" svg:width="2.352cm" svg:height="0.763cm" svg:x="17.432cm" svg:y="0.848cm">
          <draw:image xlink:href="Pictures/10000201000001A90000008A8A39D5F0B7A5EB84.png" xlink:type="simple" xlink:show="embed" xlink:actuate="onLoad">
            <text:p/>
          </draw:image>
        </draw:frame>
        <draw:frame draw:name="Google Shape;435;p29" draw:style-name="gr6" draw:text-style-name="P2" draw:layer="layout" svg:width="3.706cm" svg:height="0.926cm" svg:x="9.041cm" svg:y="0.767cm">
          <draw:image xlink:href="Pictures/10000201000002000000008064C11A0301D7A115.png" xlink:type="simple" xlink:show="embed" xlink:actuate="onLoad">
            <text:p/>
          </draw:image>
        </draw:frame>
        <draw:frame draw:name="Google Shape;436;p29" draw:style-name="gr6" draw:text-style-name="P2" draw:layer="layout" svg:width="3.891cm" svg:height="0.85cm" svg:x="13.104cm" svg:y="0.805cm">
          <draw:image xlink:href="Pictures/10000201000001F70000006EF9795954B2F92712.png" xlink:type="simple" xlink:show="embed" xlink:actuate="onLoad">
            <text:p/>
          </draw:image>
        </draw:frame>
        <draw:frame draw:name="Google Shape;437;p29" draw:style-name="gr6" draw:text-style-name="P2" draw:layer="layout" svg:width="4.153cm" svg:height="0.926cm" svg:x="20.373cm" svg:y="0.767cm">
          <draw:image xlink:href="Pictures/1000020100000800000001C9AD6BA54167FF4A65.png" xlink:type="simple" xlink:show="embed" xlink:actuate="onLoad">
            <text:p/>
          </draw:image>
        </draw:frame>
        <draw:custom-shape draw:name="Google Shape;438;p29" draw:style-name="gr32" draw:text-style-name="P12" draw:layer="layout" svg:width="12.243cm" svg:height="9.703cm" svg:x="12.898cm" svg:y="3.907cm">
          <text:p text:style-name="P23"><text:span text:style-name="T19">Meridional Overturning Circulation (MOC)</text:span><text:span text:style-name="T13"> </text:span></text:p>
          <text:p text:style-name="P4"><text:span text:style-name="T13">Changes in ocean surface heat fluxes can affect shallow and deep currents</text:span></text:p>
          <text:p text:style-name="P4"><text:span text:style-name="T13"/></text:p>
          <text:p text:style-name="P4"><text:span text:style-name="T13"/></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Google Shape;439;p29" draw:style-name="gr59" draw:text-style-name="P2" draw:layer="layout" svg:width="11.89cm" svg:height="5.962cm" svg:x="13.074cm" svg:y="6.925cm">
          <draw:image xlink:href="Pictures/10000201000003E800000245211A96D6D1218DB5.png" xlink:type="simple" xlink:show="embed" xlink:actuate="onLoad">
            <text:p/>
          </draw:image>
        </draw:frame>
        <draw:g draw:name="Google Shape;440;p29">
          <draw:frame draw:name="Google Shape;441;p29" draw:style-name="gr60" draw:text-style-name="P2" draw:layer="layout" svg:width="8.333cm" svg:height="6.909cm" svg:x="0.261cm" svg:y="6.296cm">
            <draw:image xlink:href="Pictures/1000000000000640000003024B9B3248F8507833.png" xlink:type="simple" xlink:show="embed" xlink:actuate="onLoad">
              <text:p/>
            </draw:image>
          </draw:frame>
          <draw:custom-shape draw:name="Google Shape;442;p29" draw:style-name="gr16" draw:text-style-name="P20" draw:layer="layout" svg:width="0.449cm" svg:height="0.682cm" svg:x="0.261cm" svg:y="10.862cm">
            <text:p text:style-name="P13"/>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443;p29" draw:style-name="gr16" draw:text-style-name="P20" draw:layer="layout" svg:width="0.449cm" svg:height="0.682cm" svg:x="0.261cm" svg:y="9.29cm">
            <text:p text:style-name="P13"/>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444;p29" draw:style-name="gr16" draw:text-style-name="P20" draw:layer="layout" svg:width="1.636cm" svg:height="0.415cm" svg:x="0.843cm" svg:y="6.428cm">
            <text:p text:style-name="P13"/>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g>
        <draw:custom-shape draw:name="Google Shape;445;p29" draw:style-name="gr61" draw:text-style-name="P44" draw:layer="layout" svg:width="1.411cm" svg:height="0.813cm" draw:transform="rotate (1.5707963267949) translate (8.925cm 11.574cm)">
          <text:p text:style-name="P14"/>
          <draw:enhanced-geometry draw:mirror-horizontal="false" draw:mirror-vertical="false" draw:text-areas="?f4 ?f9 ?f13 ?f10" svg:viewBox="0 0 0 0" draw:type="ooxml-stripedRightArrow" draw:modifiers="50000 50000" draw:enhanced-path="M 0 ?f9 L ?f16 ?f9 ?f16 ?f10 0 ?f10 Z M ?f17 ?f9 L ?f18 ?f9 ?f18 ?f10 ?f17 ?f10 Z M ?f4 ?f9 L ?f6 ?f9 ?f6 0 ?f15 ?f8 ?f6 ?f14 ?f6 ?f10 ?f4 ?f10 Z N">
            <draw:equation draw:name="f0" draw:formula="min(logwidth,logheight)"/>
            <draw:equation draw:name="f1" draw:formula="84375*logwidth/?f0 "/>
            <draw:equation draw:name="f2" draw:formula="if(0-$0 ,0,if(100000-$0 ,$0 ,100000))"/>
            <draw:equation draw:name="f3" draw:formula="if(0-$1 ,0,if(?f1 -$1 ,$1 ,?f1 ))"/>
            <draw:equation draw:name="f4" draw:formula="?f0 *5/32"/>
            <draw:equation draw:name="f5" draw:formula="?f0 *?f3 /100000"/>
            <draw:equation draw:name="f6" draw:formula="logwidth+0-?f5 "/>
            <draw:equation draw:name="f7" draw:formula="logheight*?f2 /200000"/>
            <draw:equation draw:name="f8" draw:formula="logheight/2"/>
            <draw:equation draw:name="f9" draw:formula="?f8 +0-?f7 "/>
            <draw:equation draw:name="f10" draw:formula="?f8 +?f7 -0"/>
            <draw:equation draw:name="f11" draw:formula="logheight/2"/>
            <draw:equation draw:name="f12" draw:formula="?f7 *?f5 /?f11 "/>
            <draw:equation draw:name="f13" draw:formula="logwidth+0-?f12 "/>
            <draw:equation draw:name="f14" draw:formula="logheight"/>
            <draw:equation draw:name="f15" draw:formula="logwidth"/>
            <draw:equation draw:name="f16" draw:formula="min(logwidth,logheight)/32"/>
            <draw:equation draw:name="f17" draw:formula="min(logwidth,logheight)/16"/>
            <draw:equation draw:name="f18" draw:formula="min(logwidth,logheight)/8"/>
            <draw:handle draw:handle-position="0 ?f9" draw:handle-range-y-maximum="100000" draw:handle-range-y-minimum="0"/>
            <draw:handle draw:handle-position="?f6 0" draw:handle-range-x-maximum="?f1" draw:handle-range-x-minimum="0"/>
          </draw:enhanced-geometry>
        </draw:custom-shape>
        <draw:custom-shape draw:name="Google Shape;446;p29" draw:style-name="gr62" draw:text-style-name="P45" draw:layer="layout" svg:width="1.027cm" svg:height="0.593cm" draw:transform="rotate (-1.5707963267949) translate (9.629cm 8.688cm)">
          <text:p text:style-name="P14"/>
          <draw:enhanced-geometry draw:mirror-horizontal="false" draw:mirror-vertical="false" draw:text-areas="?f4 ?f9 ?f13 ?f10" svg:viewBox="0 0 0 0" draw:type="ooxml-stripedRightArrow" draw:modifiers="50000 50000" draw:enhanced-path="M 0 ?f9 L ?f16 ?f9 ?f16 ?f10 0 ?f10 Z M ?f17 ?f9 L ?f18 ?f9 ?f18 ?f10 ?f17 ?f10 Z M ?f4 ?f9 L ?f6 ?f9 ?f6 0 ?f15 ?f8 ?f6 ?f14 ?f6 ?f10 ?f4 ?f10 Z N">
            <draw:equation draw:name="f0" draw:formula="min(logwidth,logheight)"/>
            <draw:equation draw:name="f1" draw:formula="84375*logwidth/?f0 "/>
            <draw:equation draw:name="f2" draw:formula="if(0-$0 ,0,if(100000-$0 ,$0 ,100000))"/>
            <draw:equation draw:name="f3" draw:formula="if(0-$1 ,0,if(?f1 -$1 ,$1 ,?f1 ))"/>
            <draw:equation draw:name="f4" draw:formula="?f0 *5/32"/>
            <draw:equation draw:name="f5" draw:formula="?f0 *?f3 /100000"/>
            <draw:equation draw:name="f6" draw:formula="logwidth+0-?f5 "/>
            <draw:equation draw:name="f7" draw:formula="logheight*?f2 /200000"/>
            <draw:equation draw:name="f8" draw:formula="logheight/2"/>
            <draw:equation draw:name="f9" draw:formula="?f8 +0-?f7 "/>
            <draw:equation draw:name="f10" draw:formula="?f8 +?f7 -0"/>
            <draw:equation draw:name="f11" draw:formula="logheight/2"/>
            <draw:equation draw:name="f12" draw:formula="?f7 *?f5 /?f11 "/>
            <draw:equation draw:name="f13" draw:formula="logwidth+0-?f12 "/>
            <draw:equation draw:name="f14" draw:formula="logheight"/>
            <draw:equation draw:name="f15" draw:formula="logwidth"/>
            <draw:equation draw:name="f16" draw:formula="min(logwidth,logheight)/32"/>
            <draw:equation draw:name="f17" draw:formula="min(logwidth,logheight)/16"/>
            <draw:equation draw:name="f18" draw:formula="min(logwidth,logheight)/8"/>
            <draw:handle draw:handle-position="0 ?f9" draw:handle-range-y-maximum="100000" draw:handle-range-y-minimum="0"/>
            <draw:handle draw:handle-position="?f6 0" draw:handle-range-x-maximum="?f1" draw:handle-range-x-minimum="0"/>
          </draw:enhanced-geometry>
        </draw:custom-shape>
        <draw:custom-shape draw:name="Google Shape;447;p29" draw:style-name="gr15" draw:text-style-name="P12" draw:layer="layout" svg:width="3.102cm" svg:height="1.389cm" svg:x="9.629cm" svg:y="8.501cm">
          <text:p text:style-name="P46"><text:span text:style-name="T29">Less radiation in the NH</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448;p29" draw:style-name="gr33" draw:text-style-name="P12" draw:layer="layout" svg:width="1.583cm" svg:height="1.337cm" svg:x="16.642cm" svg:y="7.496cm">
          <text:p text:style-name="P14"/>
          <draw:enhanced-geometry draw:mirror-horizontal="false" draw:mirror-vertical="false" draw:text-areas="?f5 ?f8 ?f6 ?f9" svg:viewBox="0 0 0 0" draw:type="ooxml-ellipse" draw:enhanced-path="M 0 ?f7 Z N" drawooo:enhanced-path="M 0 ?f7 G ?f0 ?f2 ?f12 ?f13 ?f0 ?f2 ?f14 ?f15 ?f0 ?f2 ?f16 ?f17 ?f0 ?f2 ?f18 ?f19 Z N">
            <draw:equation draw:name="f0" draw:formula="logwidth/2"/>
            <draw:equation draw:name="f1" draw:formula="?f0 *cos(pi*(2700000)/10800000)"/>
            <draw:equation draw:name="f2" draw:formula="logheight/2"/>
            <draw:equation draw:name="f3" draw:formula="?f2 *sin(pi*(2700000)/10800000)"/>
            <draw:equation draw:name="f4" draw:formula="logwidth/2"/>
            <draw:equation draw:name="f5" draw:formula="?f4 +0-?f1 "/>
            <draw:equation draw:name="f6" draw:formula="?f4 +?f1 -0"/>
            <draw:equation draw:name="f7" draw:formula="logheight/2"/>
            <draw:equation draw:name="f8" draw:formula="?f7 +0-?f3 "/>
            <draw:equation draw:name="f9" draw:formula="?f7 +?f3 -0"/>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enhanced-geometry>
        </draw:custom-shape>
        <draw:custom-shape draw:name="Google Shape;449;p29" draw:style-name="gr15" draw:text-style-name="P12" draw:layer="layout" svg:width="7.133cm" svg:height="0.889cm" svg:x="0.274cm" svg:y="13.611cm">
          <text:p text:style-name="P4"><text:span text:style-name="T10">Credits: Encyclopaedia Britannica <text:s/></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450;p29" draw:style-name="gr15" draw:text-style-name="P12" draw:layer="layout" svg:width="5.284cm" svg:height="0.889cm" svg:x="19.68cm" svg:y="13.611cm">
          <text:p text:style-name="P16"><text:span text:style-name="T10">Credits: NASA</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Google Shape;425;g2ca30ef5b0b_0_93:notes" draw:style-name="gr7" draw:layer="layout" svg:width="16.932cm" svg:height="9.524cm" svg:x="1.059cm" svg:y="1.905cm" draw:page-number="16" presentation:class="page"/>
          <draw:frame draw:name="Google Shape;426;g2ca30ef5b0b_0_93:notes" presentation:style-name="pr5" draw:text-style-name="P18" draw:layer="layout" svg:width="15.239cm" svg:height="11.429cm" svg:x="1.905cm" svg:y="12.065cm" presentation:class="notes" presentation:user-transformed="true">
            <draw:text-box>
              <text:p text:style-name="P13"><text:span text:style-name="T9">cambiar flechas</text:span></text:p>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ce style:name="Calibri" svg:font-family="Calibri"/>
    <style:font-face style:name="Liberation Sans" svg:font-family="'Liberation Sans'" style:font-family-generic="roman" style:font-pitch="variable"/>
    <style:font-face style:name="Liberation Serif" svg:font-family="'Liberation Serif'" style:font-family-generic="roman" style:font-pitch="variable"/>
    <style:font-face style:name="DejaVu Sans" svg:font-family="'DejaVu Sans'" style:font-family-generic="system" style:font-pitch="variable"/>
    <style:font-face style:name="Linux Libertine G" svg:font-family="'Linux Libertine G'" style:font-family-generic="system" style:font-pitch="variable"/>
  </office:font-face-decls>
  <office:styles>
    <draw:fill-image draw:name="msFillBitmap_20_1" draw:display-name="msFillBitmap 1" xlink:href="Pictures/100000000000078000000438F6641E1F3232A257.jpg" xlink:type="simple" xlink:show="embed" xlink:actuate="onLoad"/>
    <draw:marker draw:name="Arrow" svg:viewBox="0 0 20 30" svg:d="M10 0l-10 30h20z"/>
    <draw:stroke-dash draw:name="Dashed_20__28_var_29__20_4" draw:display-name="Dashed (var) 4" draw:style="rect" draw:dots2="1" draw:dots2-length="0.14cm" draw:distance="0.105cm"/>
    <style:default-style style:family="graphic">
      <style:graphic-properties svg:stroke-color="#3465a4" draw:fill-color="#729fcf" fo:wrap-option="no-wrap"/>
      <style:paragraph-properties style:text-autospace="ideograph-alpha" style:punctuation-wrap="simple" style:line-break="strict" style:font-independent-line-spacing="false">
        <style:tab-stops/>
      </style:paragraph-properties>
      <style:text-properties style:use-window-font-color="true" style:font-name="Liberation Serif" fo:font-size="24pt" fo:language="en" fo:country="US" style:font-name-asian="DejaVu Sans" style:font-size-asian="24pt" style:language-asian="zh" style:country-asian="CN" style:font-name-complex="Linux Libertine G" style:font-size-complex="24pt" style:language-complex="hi" style:country-complex="IN"/>
    </style:default-style>
    <style:style style:name="standard" style:family="graphic">
      <style:graphic-properties draw:stroke="solid" svg:stroke-width="0cm" svg:stroke-color="#3465a4" draw:marker-start-width="0.2cm" draw:marker-start-center="false" draw:marker-end-width="0.2cm" draw:marker-end-center="false" draw:fill="solid" draw:fill-color="#729fcf" draw:textarea-horizontal-align="justify" fo:padding-top="0.125cm" fo:padding-bottom="0.125cm" fo:padding-left="0.25cm" fo:padding-right="0.25cm"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18pt" fo:font-style="normal" fo:text-shadow="none" style:text-underline-style="none" fo:font-weight="normal" style:letter-kerning="true" style:font-name-asian="Linux Libertine G" style:font-family-asian="'Linux Libertine G'" style:font-family-generic-asian="system" style:font-pitch-asian="variable" style:font-size-asian="18pt" style:font-style-asian="normal" style:font-weight-asian="normal" style:font-name-complex="Linux Libertine G" style:font-family-complex="'Linux Libertine G'"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objectwithoutfill" style:family="graphic" style:parent-style-name="standard">
      <style:graphic-properties svg:stroke-color="#000000" draw:fill="none"/>
    </style:style>
    <style:style style:name="Object_20_with_20_no_20_fill_20_and_20_no_20_line" style:display-name="Object with no fill and no line" style:family="graphic" style:parent-style-name="standard">
      <style:graphic-properties draw:stroke="none"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Portada-background" style:family="presentation">
      <style:graphic-properties draw:stroke="none" draw:fill="bitmap" draw:fill-image-name="msFillBitmap_20_1" style:repeat="stretch"/>
      <style:text-properties style:letter-kerning="true"/>
    </style:style>
    <style:style style:name="Portada-backgroundobjects" style:family="presentation">
      <style:graphic-properties draw:textarea-horizontal-align="justify" draw:shadow="hidden" draw:shadow-offset-x="0.2cm" draw:shadow-offset-y="0.2cm" draw:shadow-color="#808080"/>
      <style:text-properties style:letter-kerning="true"/>
    </style:style>
    <style:style style:name="Portada-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Linux Libertine G" style:font-family-asian="'Linux Libertine G'" style:font-family-generic-asian="system" style:font-pitch-asian="variable" style:font-size-asian="20pt" style:font-style-asian="normal" style:font-weight-asian="normal" style:font-name-complex="Linux Libertine G" style:font-family-complex="'Linux Libertine G'"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Portada-outline1" style:family="presentation">
      <style:graphic-properties draw:stroke="none" draw:fill="none" draw:auto-grow-height="false" draw:fit-to-size="shrink-to-fit" style:shrink-to-fit="true">
        <text:list-style style:name="Portada-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line-height="100%" fo:text-align="start" fo:text-indent="0cm"/>
      <style:text-properties fo:font-variant="normal" fo:text-transform="none" fo:color="#000000" style:text-outline="false" style:text-line-through-style="none" style:text-line-through-type="none" style:text-position="0% 100%" style:font-name="Arial" fo:font-family="Arial" fo:font-size="14pt" fo:letter-spacing="normal" fo:font-style="normal" fo:text-shadow="none" style:text-underline-style="none" fo:font-weight="normal" style:letter-kerning="true" fo:background-color="transparent" style:font-name-asian="Arial" style:font-family-asian="Arial" style:font-size-asian="14pt" style:font-style-asian="normal" style:font-weight-asian="normal" style:font-name-complex="Arial" style:font-family-complex="Arial" style:font-size-complex="14pt" style:font-style-complex="normal" style:font-weight-complex="normal" style:text-emphasize="none" style:font-relief="none" style:text-overline-style="none" style:text-overline-color="font-color"/>
    </style:style>
    <style:style style:name="Portada-outline2" style:family="presentation" style:parent-style-name="Portada-outline1">
      <style:paragraph-properties fo:margin-left="0cm" fo:margin-right="0cm" fo:margin-top="0.4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Portada-outline3" style:family="presentation" style:parent-style-name="Portada-outline2">
      <style:paragraph-properties fo:margin-left="0cm" fo:margin-right="0cm" fo:margin-top="0.3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Portada-outline4" style:family="presentation" style:parent-style-name="Portada-outline3">
      <style:paragraph-properties fo:margin-left="0cm" fo:margin-right="0cm" fo:margin-top="0.2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Portada-outline5" style:family="presentation" style:parent-style-name="Portada-outline4">
      <style:paragraph-properties fo:margin-top="0.1cm" fo:margin-bottom="0cm"/>
      <style:text-properties fo:font-size="20pt" style:font-size-asian="20pt" style:font-size-complex="20pt"/>
    </style:style>
    <style:style style:name="Portada-outline6" style:family="presentation" style:parent-style-name="Portada-outline5">
      <style:paragraph-properties fo:margin-top="0.1cm" fo:margin-bottom="0cm"/>
      <style:text-properties fo:font-size="20pt" style:font-size-asian="20pt" style:font-size-complex="20pt"/>
    </style:style>
    <style:style style:name="Portada-outline7" style:family="presentation" style:parent-style-name="Portada-outline6">
      <style:paragraph-properties fo:margin-top="0.1cm" fo:margin-bottom="0cm"/>
      <style:text-properties fo:font-size="20pt" style:font-size-asian="20pt" style:font-size-complex="20pt"/>
    </style:style>
    <style:style style:name="Portada-outline8" style:family="presentation" style:parent-style-name="Portada-outline7">
      <style:paragraph-properties fo:margin-top="0.1cm" fo:margin-bottom="0cm"/>
      <style:text-properties fo:font-size="20pt" style:font-size-asian="20pt" style:font-size-complex="20pt"/>
    </style:style>
    <style:style style:name="Portada-outline9" style:family="presentation" style:parent-style-name="Portada-outline8">
      <style:paragraph-properties fo:margin-top="0.1cm" fo:margin-bottom="0cm"/>
      <style:text-properties fo:font-size="20pt" style:font-size-asian="20pt" style:font-size-complex="20pt"/>
    </style:style>
    <style:style style:name="Portada-subtitle" style:family="presentation">
      <style:graphic-properties draw:stroke="none" draw:fill="none" draw:textarea-vertical-align="middle">
        <text:list-style style:name="Portada-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Linux Libertine G" style:font-family-asian="'Linux Libertine G'" style:font-family-generic-asian="system" style:font-pitch-asian="variable" style:font-size-asian="32pt" style:font-style-asian="normal" style:font-weight-asian="normal" style:font-name-complex="Linux Libertine G" style:font-family-complex="'Linux Libertine G'"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Portada-title" style:family="presentation">
      <style:graphic-properties draw:stroke="none" draw:fill="none" draw:textarea-vertical-align="middle">
        <text:list-style style:name="Portada-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text-properties fo:font-variant="normal" fo:text-transform="none" fo:color="#000000" style:text-outline="false" style:text-line-through-style="none" style:text-line-through-type="none" style:text-position="0% 100%" style:font-name="Arial" fo:font-family="Arial" fo:font-size="14pt" fo:letter-spacing="normal" fo:font-style="normal" fo:text-shadow="none" style:text-underline-style="none" fo:font-weight="normal" style:letter-kerning="true" fo:background-color="transparent" style:font-name-asian="Arial" style:font-family-asian="Arial" style:font-size-asian="14pt" style:font-style-asian="normal" style:font-weight-asian="normal" style:font-name-complex="Arial" style:font-family-complex="Arial" style:font-size-complex="14pt" style:font-style-complex="normal" style:font-weight-complex="normal" style:text-emphasize="none" style:font-relief="none" style:text-overline-style="none" style:text-overline-color="font-color"/>
    </style:style>
    <style:style style:name="TITLE_5f_AND_5f_BODY-background" style:display-name="TITLE_AND_BODY-background" style:family="presentation">
      <style:graphic-properties draw:stroke="none" draw:fill="solid" draw:fill-color="#ffffff"/>
      <style:text-properties style:letter-kerning="true"/>
    </style:style>
    <style:style style:name="TITLE_5f_AND_5f_BODY-backgroundobjects" style:display-name="TITLE_AND_BODY-backgroundobjects" style:family="presentation">
      <style:graphic-properties draw:textarea-horizontal-align="justify" draw:shadow="hidden" draw:shadow-offset-x="0.2cm" draw:shadow-offset-y="0.2cm" draw:shadow-color="#808080"/>
      <style:text-properties style:letter-kerning="true"/>
    </style:style>
    <style:style style:name="TITLE_5f_AND_5f_BODY-notes" style:display-name="TITLE_AND_BODY-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Linux Libertine G" style:font-family-asian="'Linux Libertine G'" style:font-family-generic-asian="system" style:font-pitch-asian="variable" style:font-size-asian="20pt" style:font-style-asian="normal" style:font-weight-asian="normal" style:font-name-complex="Linux Libertine G" style:font-family-complex="'Linux Libertine G'"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TITLE_5f_AND_5f_BODY-outline1" style:display-name="TITLE_AND_BODY-outline1" style:family="presentation">
      <style:graphic-properties draw:stroke="none" draw:fill="none" draw:auto-grow-height="false" draw:fit-to-size="shrink-to-fit" style:shrink-to-fit="true">
        <text:list-style style:name="TITLE_5f_AND_5f_BODY-outline1" style:display-name="TITLE_AND_BODY-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line-height="100%" fo:text-align="start" fo:text-indent="0cm"/>
      <style:text-properties fo:font-variant="normal" fo:text-transform="none" fo:color="#000000" style:text-outline="false" style:text-line-through-style="none" style:text-line-through-type="none" style:text-position="0% 100%" style:font-name="Arial" fo:font-family="Arial" fo:font-size="14pt" fo:letter-spacing="normal" fo:font-style="normal" fo:text-shadow="none" style:text-underline-style="none" fo:font-weight="normal" style:letter-kerning="true" fo:background-color="transparent" style:font-name-asian="Arial" style:font-family-asian="Arial" style:font-size-asian="14pt" style:font-style-asian="normal" style:font-weight-asian="normal" style:font-name-complex="Arial" style:font-family-complex="Arial" style:font-size-complex="14pt" style:font-style-complex="normal" style:font-weight-complex="normal" style:text-emphasize="none" style:font-relief="none" style:text-overline-style="none" style:text-overline-color="font-color"/>
    </style:style>
    <style:style style:name="TITLE_5f_AND_5f_BODY-outline2" style:display-name="TITLE_AND_BODY-outline2" style:family="presentation" style:parent-style-name="TITLE_5f_AND_5f_BODY-outline1">
      <style:paragraph-properties fo:margin-left="0cm" fo:margin-right="0cm" fo:margin-top="0.4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TITLE_5f_AND_5f_BODY-outline3" style:display-name="TITLE_AND_BODY-outline3" style:family="presentation" style:parent-style-name="TITLE_5f_AND_5f_BODY-outline2">
      <style:paragraph-properties fo:margin-left="0cm" fo:margin-right="0cm" fo:margin-top="0.3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TITLE_5f_AND_5f_BODY-outline4" style:display-name="TITLE_AND_BODY-outline4" style:family="presentation" style:parent-style-name="TITLE_5f_AND_5f_BODY-outline3">
      <style:paragraph-properties fo:margin-left="0cm" fo:margin-right="0cm" fo:margin-top="0.2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TITLE_5f_AND_5f_BODY-outline5" style:display-name="TITLE_AND_BODY-outline5" style:family="presentation" style:parent-style-name="TITLE_5f_AND_5f_BODY-outline4">
      <style:paragraph-properties fo:margin-top="0.1cm" fo:margin-bottom="0cm"/>
      <style:text-properties fo:font-size="20pt" style:font-size-asian="20pt" style:font-size-complex="20pt"/>
    </style:style>
    <style:style style:name="TITLE_5f_AND_5f_BODY-outline6" style:display-name="TITLE_AND_BODY-outline6" style:family="presentation" style:parent-style-name="TITLE_5f_AND_5f_BODY-outline5">
      <style:paragraph-properties fo:margin-top="0.1cm" fo:margin-bottom="0cm"/>
      <style:text-properties fo:font-size="20pt" style:font-size-asian="20pt" style:font-size-complex="20pt"/>
    </style:style>
    <style:style style:name="TITLE_5f_AND_5f_BODY-outline7" style:display-name="TITLE_AND_BODY-outline7" style:family="presentation" style:parent-style-name="TITLE_5f_AND_5f_BODY-outline6">
      <style:paragraph-properties fo:margin-top="0.1cm" fo:margin-bottom="0cm"/>
      <style:text-properties fo:font-size="20pt" style:font-size-asian="20pt" style:font-size-complex="20pt"/>
    </style:style>
    <style:style style:name="TITLE_5f_AND_5f_BODY-outline8" style:display-name="TITLE_AND_BODY-outline8" style:family="presentation" style:parent-style-name="TITLE_5f_AND_5f_BODY-outline7">
      <style:paragraph-properties fo:margin-top="0.1cm" fo:margin-bottom="0cm"/>
      <style:text-properties fo:font-size="20pt" style:font-size-asian="20pt" style:font-size-complex="20pt"/>
    </style:style>
    <style:style style:name="TITLE_5f_AND_5f_BODY-outline9" style:display-name="TITLE_AND_BODY-outline9" style:family="presentation" style:parent-style-name="TITLE_5f_AND_5f_BODY-outline8">
      <style:paragraph-properties fo:margin-top="0.1cm" fo:margin-bottom="0cm"/>
      <style:text-properties fo:font-size="20pt" style:font-size-asian="20pt" style:font-size-complex="20pt"/>
    </style:style>
    <style:style style:name="TITLE_5f_AND_5f_BODY-subtitle" style:display-name="TITLE_AND_BODY-subtitle" style:family="presentation">
      <style:graphic-properties draw:stroke="none" draw:fill="none" draw:textarea-vertical-align="middle">
        <text:list-style style:name="TITLE_5f_AND_5f_BODY-subtitle" style:display-name="TITLE_AND_BODY-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Linux Libertine G" style:font-family-asian="'Linux Libertine G'" style:font-family-generic-asian="system" style:font-pitch-asian="variable" style:font-size-asian="32pt" style:font-style-asian="normal" style:font-weight-asian="normal" style:font-name-complex="Linux Libertine G" style:font-family-complex="'Linux Libertine G'"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TITLE_5f_AND_5f_BODY-title" style:display-name="TITLE_AND_BODY-title" style:family="presentation">
      <style:graphic-properties draw:stroke="none" draw:fill="none" draw:textarea-vertical-align="middle">
        <text:list-style style:name="TITLE_5f_AND_5f_BODY-title" style:display-name="TITLE_AND_BODY-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text-properties fo:font-variant="normal" fo:text-transform="none" fo:color="#000000" style:text-outline="false" style:text-line-through-style="none" style:text-line-through-type="none" style:text-position="0% 100%" style:font-name="Arial" fo:font-family="Arial" fo:font-size="14pt" fo:letter-spacing="normal" fo:font-style="normal" fo:text-shadow="none" style:text-underline-style="none" fo:font-weight="normal" style:letter-kerning="true" fo:background-color="transparent" style:font-name-asian="Arial" style:font-family-asian="Arial" style:font-size-asian="14pt" style:font-style-asian="normal" style:font-weight-asian="normal" style:font-name-complex="Arial" style:font-family-complex="Arial" style:font-size-complex="14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3cm"/>
      <presentation:placeholder presentation:object="handout" svg:x="15.414cm" svg:y="1.743cm" svg:width="10.556cm" svg:height="-0.233cm"/>
      <presentation:placeholder presentation:object="handout" svg:x="2.058cm" svg:y="3.612cm" svg:width="10.556cm" svg:height="-0.233cm"/>
      <presentation:placeholder presentation:object="handout" svg:x="15.414cm" svg:y="3.612cm" svg:width="10.556cm" svg:height="-0.233cm"/>
      <presentation:placeholder presentation:object="handout" svg:x="2.058cm" svg:y="5.481cm" svg:width="10.556cm" svg:height="-0.233cm"/>
      <presentation:placeholder presentation:object="handout" svg:x="15.414cm" svg:y="5.481cm" svg:width="10.556cm" svg:height="-0.233cm"/>
    </style:presentation-page-layout>
    <style:presentation-page-layout style:name="AL1T1">
      <presentation:placeholder presentation:object="title" svg:x="2.058cm" svg:y="1.743cm" svg:width="23.912cm" svg:height="3.507cm"/>
      <presentation:placeholder presentation:object="outline" svg:x="2.058cm" svg:y="5.838cm" svg:width="23.912cm" svg:height="13.23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5.4cm" fo:page-height="14.288cm" style:print-orientation="landscape"/>
    </style:page-layout>
    <style:page-layout style:name="PM2">
      <style:page-layout-properties fo:margin-top="0cm" fo:margin-bottom="0cm" fo:margin-left="0cm" fo:margin-right="0cm" fo:page-width="19.05cm" fo:page-height="25.4cm" style:print-orientation="portrait"/>
    </style:page-layout>
    <style:style style:name="Mdp1" style:family="drawing-page">
      <style:drawing-page-properties draw:background-size="border" draw:fill="bitmap" draw:fill-image-name="msFillBitmap_20_1" style:repeat="stretch"/>
    </style:style>
    <style:style style:name="Mdp2" style:family="drawing-page">
      <style:drawing-page-properties draw:background-size="border" draw:fill="solid" draw:fill-color="#ffffff"/>
    </style:style>
    <style:style style:name="Mdp3"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85cm"/>
    </style:style>
    <style:style style:name="Mgr2" style:family="graphic" style:parent-style-name="standard">
      <style:graphic-properties draw:stroke="none" draw:fill="none" draw:fill-color="#ffffff" draw:textarea-vertical-align="bottom" draw:auto-grow-height="false" fo:min-height="1.485cm"/>
    </style:style>
    <style:style style:name="Mgr3" style:family="graphic" style:parent-style-name="standard">
      <style:graphic-properties draw:stroke="none" svg:stroke-width="0cm" draw:fill="solid" draw:fill-color="#ffffff" draw:opacity="75%" draw:textarea-vertical-align="middle" draw:auto-grow-height="false" draw:fit-to-size="false" style:shrink-to-fit="false" fo:min-height="0cm" fo:min-width="0cm" fo:padding-top="0.095cm" fo:padding-bottom="0.095cm" fo:padding-left="0.19cm" fo:padding-right="0.19cm" fo:wrap-option="wrap"/>
    </style:style>
    <style:style style:name="Mgr4" style:family="graphic" style:parent-style-name="standard">
      <style:graphic-properties draw:stroke="none" svg:stroke-width="0cm" draw:fill="solid" draw:fill-color="#004890" draw:opacity="50%" draw:textarea-vertical-align="middle" draw:auto-grow-height="false" draw:fit-to-size="false" style:shrink-to-fit="false" fo:min-height="0cm" fo:min-width="0cm" fo:padding-top="0.095cm" fo:padding-bottom="0.095cm" fo:padding-left="0.19cm" fo:padding-right="0.19cm" fo:wrap-option="wrap"/>
    </style:style>
    <style:style style:name="Mpr1" style:family="presentation" style:parent-style-name="Portada-backgroundobjects">
      <style:graphic-properties draw:stroke="none" draw:fill="none" draw:fill-color="#ffffff" draw:auto-grow-height="false" fo:min-height="1.485cm"/>
    </style:style>
    <style:style style:name="Mpr2" style:family="presentation" style:parent-style-name="Portada-backgroundobjects">
      <style:graphic-properties draw:stroke="none" draw:fill="none" draw:fill-color="#ffffff" draw:textarea-vertical-align="bottom" draw:auto-grow-height="false" fo:min-height="1.485cm"/>
    </style:style>
    <style:style style:name="Mpr3" style:family="presentation" style:parent-style-name="TITLE_5f_AND_5f_BODY-backgroundobjects">
      <style:graphic-properties draw:stroke="none" svg:stroke-width="0cm" draw:fill="none" draw:fill-color="#ffffff" draw:textarea-vertical-align="middle" draw:auto-grow-height="false" draw:fit-to-size="shrink-to-fit" style:shrink-to-fit="true" fo:min-height="8.287cm" fo:padding-top="0.254cm" fo:padding-bottom="0.254cm" fo:padding-left="0.254cm" fo:padding-right="0.254cm" fo:wrap-option="wrap"/>
    </style:style>
    <style:style style:name="Mpr4" style:family="presentation" style:parent-style-name="TITLE_5f_AND_5f_BODY-backgroundobjects">
      <style:graphic-properties draw:stroke="none" draw:fill="none" draw:fill-color="#ffffff" draw:auto-grow-height="false" fo:min-height="1.27cm"/>
    </style:style>
    <style:style style:name="Mpr5" style:family="presentation" style:parent-style-name="TITLE_5f_AND_5f_BODY-backgroundobjects">
      <style:graphic-properties draw:stroke="none" draw:fill="none" draw:fill-color="#ffffff" draw:textarea-vertical-align="bottom" draw:auto-grow-height="false" fo:min-height="1.27cm"/>
    </style:style>
    <style:style style:name="MP1" style:family="paragraph">
      <style:text-properties fo:font-size="14pt" style:font-size-asian="14pt" style:font-size-complex="14pt"/>
    </style:style>
    <style:style style:name="MP2" style:family="paragraph">
      <loext:graphic-properties draw:fill="none" draw:fill-color="#ffffff"/>
      <style:text-properties fo:font-size="14pt" style:font-size-asian="14pt" style:font-size-complex="14pt"/>
    </style:style>
    <style:style style:name="MP3" style:family="paragraph">
      <style:paragraph-properties fo:text-align="end"/>
      <style:text-properties fo:font-size="14pt" style:font-size-asian="14pt" style:font-size-complex="14pt"/>
    </style:style>
    <style:style style:name="MP4" style:family="paragraph">
      <loext:graphic-properties draw:fill="none" draw:fill-color="#ffffff"/>
      <style:paragraph-properties fo:text-align="end"/>
      <style:text-properties fo:font-size="14pt" style:font-size-asian="14pt" style:font-size-complex="14pt"/>
    </style:style>
    <style:style style:name="MP5" style:family="paragraph">
      <loext:graphic-properties draw:fill="solid" draw:fill-color="#ffffff" draw:opacity="75%"/>
      <style:paragraph-properties fo:text-align="start" style:font-independent-line-spacing="true"/>
      <style:text-properties fo:font-size="14pt"/>
    </style:style>
    <style:style style:name="MP6" style:family="paragraph">
      <loext:graphic-properties draw:fill="solid" draw:fill-color="#004890" draw:opacity="50%"/>
      <style:paragraph-properties fo:text-align="start" style:font-independent-line-spacing="true"/>
      <style:text-properties fo:font-size="14pt"/>
    </style:style>
    <style:style style:name="MP7" style:family="paragraph">
      <style:paragraph-properties fo:margin-left="0cm" fo:margin-right="0cm" fo:margin-top="0cm" fo:margin-bottom="0cm" fo:line-height="100%" fo:text-align="end" fo:text-indent="0cm" style:writing-mode="lr-tb">
        <style:tab-stops>
          <style:tab-stop style:position="0cm"/>
        </style:tab-stops>
      </style:paragraph-properties>
      <style:text-properties fo:font-size="14pt" style:font-size-asian="14pt" style:font-size-complex="14pt"/>
    </style:style>
    <style:style style:name="MP8" style:family="paragraph">
      <loext:graphic-properties draw:fill="none" draw:fill-color="#ffffff"/>
      <style:paragraph-properties fo:text-align="start" style:font-independent-line-spacing="true"/>
      <style:text-properties fo:font-size="10pt" style:font-size-asian="14pt" style:font-size-complex="14pt"/>
    </style:style>
    <style:style style:name="MT1" style:family="text">
      <style:text-properties fo:font-variant="normal" fo:text-transform="none" fo:color="#595959" style:text-line-through-style="none" style:text-line-through-type="none" style:text-position="0% 100%" style:font-name="Arial" fo:font-size="10pt" fo:letter-spacing="normal" fo:font-style="normal" style:text-underline-style="none" fo:font-weight="normal" style:font-name-asian="Arial" style:font-size-asian="10pt" style:font-style-asian="normal" style:font-weight-asian="normal" style:font-name-complex="Arial" style:font-size-complex="10pt" style:font-style-complex="normal" style:font-weight-complex="normal"/>
    </style:style>
    <text:list-style style:name="M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3">
      <text:list-level-style-number text:level="1" style:num-format="">
        <style:list-level-properties text:min-label-width="0.6cm"/>
        <style:text-properties fo:color="#000000"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3">
      <draw:page-thumbnail draw:layer="backgroundobjects" svg:width="8.999cm" svg:height="5.061cm" svg:x="1cm" svg:y="3.742cm"/>
      <draw:page-thumbnail draw:layer="backgroundobjects" svg:width="8.999cm" svg:height="5.061cm" svg:x="1cm" svg:y="12.318cm"/>
      <draw:page-thumbnail draw:layer="backgroundobjects" svg:width="8.999cm" svg:height="5.061cm" svg:x="1cm" svg:y="20.894cm"/>
      <draw:page-thumbnail draw:layer="backgroundobjects" svg:width="8.999cm" svg:height="5.061cm" svg:x="11cm" svg:y="3.742cm"/>
      <draw:page-thumbnail draw:layer="backgroundobjects" svg:width="8.999cm" svg:height="5.061cm" svg:x="11cm" svg:y="12.318cm"/>
      <draw:page-thumbnail draw:layer="backgroundobjects" svg:width="8.999cm" svg:height="5.061cm" svg:x="11cm" svg:y="20.894cm"/>
      <draw:frame draw:style-name="Mgr1" draw:text-style-name="MP2" draw:layer="backgroundobjects" svg:width="9.113cm" svg:height="1.484cm" svg:x="0cm" svg:y="0cm" presentation:class="header">
        <draw:text-box>
          <text:p text:style-name="MP1"><presentation:header/></text:p>
        </draw:text-box>
      </draw:frame>
      <draw:frame draw:style-name="Mgr1" draw:text-style-name="MP4" draw:layer="backgroundobjects" svg:width="9.113cm" svg:height="1.484cm" svg:x="11.886cm" svg:y="0cm" presentation:class="date-time">
        <draw:text-box>
          <text:p text:style-name="MP3"><presentation:date-time/></text:p>
        </draw:text-box>
      </draw:frame>
      <draw:frame draw:style-name="Mgr2" draw:text-style-name="MP2" draw:layer="backgroundobjects" svg:width="9.113cm" svg:height="1.484cm" svg:x="0cm" svg:y="28.215cm" presentation:class="footer">
        <draw:text-box>
          <text:p text:style-name="MP1"><presentation:footer/></text:p>
        </draw:text-box>
      </draw:frame>
      <draw:frame draw:style-name="Mgr2" draw:text-style-name="MP4" draw:layer="backgroundobjects" svg:width="9.113cm" svg:height="1.484cm" svg:x="11.886cm" svg:y="28.215cm" presentation:class="page-number">
        <draw:text-box>
          <text:p text:style-name="MP3"><text:page-number>&lt;number&gt;</text:page-number></text:p>
        </draw:text-box>
      </draw:frame>
    </style:handout-master>
    <style:master-page style:name="Portada" style:page-layout-name="PM1" draw:style-name="Mdp1">
      <draw:custom-shape draw:name="Google Shape;51;p13" draw:style-name="Mgr3" draw:text-style-name="MP5" draw:layer="backgroundobjects" svg:width="16.932cm" svg:height="1.015cm" svg:x="8.467cm" svg:y="12.699cm">
        <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52;p13" draw:style-name="Mgr4" draw:text-style-name="MP6" draw:layer="backgroundobjects" svg:width="8.466cm" svg:height="1.015cm" svg:x="0cm" svg:y="12.699cm">
        <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Google Shape;53;p13" presentation:style-name="Portada-title" draw:layer="backgroundobjects" svg:width="13.963cm" svg:height="6.247cm" svg:x="10.341cm" svg:y="3.399cm" presentation:class="title" presentation:placeholder="true" presentation:user-transformed="true">
        <draw:text-box/>
      </draw:frame>
      <draw:frame draw:name="Google Shape;55;p13" presentation:style-name="Portada-outline1" draw:layer="backgroundobjects" svg:width="6.781cm" svg:height="1.015cm" svg:x="0.679cm" svg:y="12.699cm" presentation:class="outline" presentation:placeholder="true" presentation:user-transformed="true">
        <draw:text-box/>
      </draw:frame>
      <draw:frame draw:name="Google Shape;56;p13" presentation:style-name="Portada-outline1" draw:layer="backgroundobjects" svg:width="13.963cm" svg:height="1.015cm" svg:x="10.341cm" svg:y="12.699cm" presentation:class="outline" presentation:placeholder="true" presentation:user-transformed="true">
        <draw:text-box/>
      </draw:frame>
      <presentation:notes style:page-layout-name="PM2">
        <draw:page-thumbnail presentation:style-name="Portada-title" draw:layer="backgroundobjects" svg:width="19.798cm" svg:height="11.136cm" svg:x="0.6cm" svg:y="2.257cm" presentation:class="page"/>
        <draw:frame presentation:style-name="Portada-notes" draw:layer="backgroundobjects" svg:width="16.799cm" svg:height="13.364cm" svg:x="2.1cm" svg:y="14.107cm" presentation:class="notes" presentation:placeholder="true">
          <draw:text-box/>
        </draw:frame>
        <draw:frame presentation:style-name="Mpr1" draw:text-style-name="MP2" draw:layer="backgroundobjects" svg:width="9.113cm" svg:height="1.484cm" svg:x="0cm" svg:y="0cm" presentation:class="header">
          <draw:text-box>
            <text:p text:style-name="MP1"><presentation:header/></text:p>
          </draw:text-box>
        </draw:frame>
        <draw:frame presentation:style-name="Mpr1" draw:text-style-name="MP4" draw:layer="backgroundobjects" svg:width="9.113cm" svg:height="1.484cm" svg:x="11.886cm" svg:y="0cm" presentation:class="date-time">
          <draw:text-box>
            <text:p text:style-name="MP3"><presentation:date-time/></text:p>
          </draw:text-box>
        </draw:frame>
        <draw:frame presentation:style-name="Mpr2" draw:text-style-name="MP2" draw:layer="backgroundobjects" svg:width="9.113cm" svg:height="1.484cm" svg:x="0cm" svg:y="28.215cm" presentation:class="footer">
          <draw:text-box>
            <text:p text:style-name="MP1"><presentation:footer/></text:p>
          </draw:text-box>
        </draw:frame>
        <draw:frame presentation:style-name="Mpr2" draw:text-style-name="MP4" draw:layer="backgroundobjects" svg:width="9.113cm" svg:height="1.484cm" svg:x="11.886cm" svg:y="28.215cm" presentation:class="page-number">
          <draw:text-box>
            <text:p text:style-name="MP3"><text:page-number>&lt;number&gt;</text:page-number></text:p>
          </draw:text-box>
        </draw:frame>
      </presentation:notes>
    </style:master-page>
    <style:master-page style:name="TITLE_5f_AND_5f_BODY" style:display-name="TITLE_AND_BODY" style:page-layout-name="PM1" draw:style-name="Mdp2">
      <draw:frame draw:name="Google Shape;17;p4" presentation:style-name="TITLE_5f_AND_5f_BODY-title" draw:layer="backgroundobjects" svg:width="23.667cm" svg:height="1.59cm" svg:x="0.866cm" svg:y="1.236cm" presentation:class="title" presentation:placeholder="true" presentation:user-transformed="true">
        <draw:text-box/>
      </draw:frame>
      <draw:frame draw:name="Google Shape;18;p4" presentation:style-name="TITLE_5f_AND_5f_BODY-outline1" draw:layer="backgroundobjects" svg:width="23.667cm" svg:height="9.489cm" svg:x="0.866cm" svg:y="3.201cm" presentation:class="outline" presentation:placeholder="true" presentation:user-transformed="true">
        <draw:text-box/>
      </draw:frame>
      <draw:frame draw:name="Google Shape;19;p4" presentation:style-name="Mpr3" draw:text-style-name="MP8" draw:layer="backgroundobjects" svg:width="1.523cm" svg:height="1.092cm" svg:x="23.535cm" svg:y="12.953cm" presentation:class="page-number" presentation:user-transformed="true">
        <draw:text-box>
          <text:p text:style-name="MP7"><text:span text:style-name="MT1"><text:page-number>&lt;number&gt;</text:page-number></text:span></text:p>
        </draw:text-box>
      </draw:frame>
      <presentation:notes style:page-layout-name="PM2">
        <draw:page-thumbnail presentation:style-name="TITLE_5f_AND_5f_BODY-title" draw:layer="backgroundobjects" svg:width="16.931cm" svg:height="9.524cm" svg:x="1.059cm" svg:y="1.93cm" presentation:class="page"/>
        <draw:frame presentation:style-name="TITLE_5f_AND_5f_BODY-notes" draw:layer="backgroundobjects" svg:width="15.239cm" svg:height="11.429cm" svg:x="1.905cm" svg:y="12.065cm" presentation:class="notes" presentation:placeholder="true">
          <draw:text-box/>
        </draw:frame>
        <draw:frame presentation:style-name="Mpr4" draw:text-style-name="MP2" draw:layer="backgroundobjects" svg:width="8.266cm" svg:height="1.269cm" svg:x="0cm" svg:y="0cm" presentation:class="header">
          <draw:text-box>
            <text:p text:style-name="MP1"><presentation:header/></text:p>
          </draw:text-box>
        </draw:frame>
        <draw:frame presentation:style-name="Mpr4" draw:text-style-name="MP4" draw:layer="backgroundobjects" svg:width="8.266cm" svg:height="1.269cm" svg:x="10.783cm" svg:y="0cm" presentation:class="date-time">
          <draw:text-box>
            <text:p text:style-name="MP3"><presentation:date-time/></text:p>
          </draw:text-box>
        </draw:frame>
        <draw:frame presentation:style-name="Mpr5" draw:text-style-name="MP2" draw:layer="backgroundobjects" svg:width="8.266cm" svg:height="1.269cm" svg:x="0cm" svg:y="24.13cm" presentation:class="footer">
          <draw:text-box>
            <text:p text:style-name="MP1"><presentation:footer/></text:p>
          </draw:text-box>
        </draw:frame>
        <draw:frame presentation:style-name="Mpr5" draw:text-style-name="MP4" draw:layer="backgroundobjects" svg:width="8.266cm" svg:height="1.269cm" svg:x="10.783cm" svg:y="24.13cm" presentation:class="page-number">
          <draw:text-box>
            <text:p text:style-name="MP3"><text:page-number>&lt;number&gt;</text:page-number></text:p>
          </draw:text-box>
        </draw:frame>
      </presentation:notes>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xmlns:grddl="http://www.w3.org/2003/g/data-view#" xmlns:officeooo="http://openoffice.org/2009/office" office:version="1.2">
  <office:meta>
    <meta:document-statistic meta:object-count="392"/>
    <meta:generator>LibreOfficeDev/6.0.5.2$Linux_X86_64 LibreOffice_project/</meta:generator>
  </office:meta>
</office:document-meta>
</file>